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2" style:family="table-column">
      <style:table-column-properties style:column-width="60mm"/>
    </style:style>
    <style:style style:name="6804" style:family="table-column">
      <style:table-column-properties style:column-width="120mm"/>
    </style:style>
    <!-- Table styles -->
    <style:style style:name="rubber" style:family="table">
      <style:table-properties style:rel-width="100%" table:align="center"/>
    </style:style>
    <style:style style:name="10206" style:family="table">
      <style:table-properties style:width="180mm" table:align="left"/>
    </style:style>
    <!-- Colored text styles -->
  </office:automatic-styles>
  <office:body>
    <office:text text:use-soft-page-breaks="true">
      <text:h text:outline-level="1" text:style-name="s3"><text:bookmark text:name="anchor0"/><text:a xlink:type="simple" xlink:href="https://internet.garant.ru/document/redirect/12157560/0">Федеральный закон от 4 декабря 2007 г. N 329-ФЗ
"О физической культуре и спорте в Российской Федерации"</text:a></text:h>
      <text:p text:style-name="s52header">С изменениями и дополнениями от:</text:p>
      <text:p text:style-name="s52">23 июля, 25 декабря 2008 г., 7 мая, 18 июля, 25 ноября, 17 декабря 2009 г., 7 мая, 27 июля, 29 ноября, 13 декабря 2010 г., 23 февраля, 21 апреля, 19 июля, 6 ноября, 3, 6 декабря 2011 г., 10, 28 июля, 3, 25 декабря 2012 г., 7 мая, 7 июня, 2, 23 июля 2013 г., 4, 23 июня, 31 декабря 2014 г., 6 апреля, 29 июня, 5 октября, 3 ноября 2015 г., 5 апреля, 1 мая, 2 июня, 3 июля, 22 ноября 2016 г., 28 марта, 17 апреля, 26 июля, 5 декабря 2017 г., 5 февраля, 18 апреля, 4 июня, 29 июля, 18, 27 декабря 2018 г., 3 июля, 2 августа 2019 г., 13, 31 июля, 8, 30 декабря 2020 г., 5, 30 апреля, 12 июня, 2 июля, 30 декабря 2021 г., 6 марта, 19, 28 декабря 2022 г., 28 февраля, 28 апреля, 24 июня, 4 августа, 19 октября, 30 ноября, 25 декабря 2023 г., 12 июня, 24 июля, 8 августа, 26 декабря 2024 г., 7, 21 апреля, 24 июня, 31 июля, 28 ноября 2025 г., 25 мая, 24 июня 2026 г.</text:p>
      <text:p text:style-name="s1"/>
      <text:p text:style-name="s1"><text:span text:style-name="s10">Принят Государственной Думой 16 ноября 2007 года</text:span></text:p>
      <text:p text:style-name="s1"><text:span text:style-name="s10">Одобрен Советом Федерации 23 ноября 2007 года</text:span></text:p>
      <text:p text:style-name="s9header">ГАРАНТ:</text:p>
      <text:p text:style-name="s9">Об особенностях правового регулирования отношений в области физической культуры и спорта на территориях Донецкой Народной Республики, Луганской Народной Республики, Запорожской области и Херсонской области см. <text:a xlink:type="simple" xlink:href="https://internet.garant.ru/document/redirect/407086360/0">Федеральный закон</text:a> от 24 июня 2023 г. № 271-ФЗ</text:p>
      <text:p text:style-name="s9">Положения настоящего Федерального закона в части регулируемых <text:a xlink:type="simple" xlink:href="https://internet.garant.ru/document/redirect/70699892/0">Федеральным законом</text:a> от 21 июля 2014 г. N 211-ФЗ "Об особенностях правового регулирования отношений в области физической культуры и спорта в связи с принятием в РФ Республики Крым и образованием в составе РФ новых субъектов - Республики Крым и города федерального значения Севастополя" отношений <text:a xlink:type="simple" xlink:href="https://internet.garant.ru/document/redirect/70699892/83">не распространяются</text:a> на лиц, являющихся гражданами РФ в соответствии с <text:a xlink:type="simple" xlink:href="https://internet.garant.ru/document/redirect/70618342/41">частью 1 статьи 4</text:a> Федерального конституционного закона "О принятии в РФ Республики Крым и образовании в составе РФ новых субъектов - Республики Крым и города федерального значения Севастополя"</text:p>
      <text:p text:style-name="s9">О применении судами законодательства, регулирующего труд спортсменов и тренеров, см. <text:a xlink:type="simple" xlink:href="https://internet.garant.ru/document/redirect/71257446/0">постановление</text:a> Пленума Верховного Суда РФ от 24 ноября 2015 г. N 52</text:p>
      <text:p text:style-name="s9">См. <text:a xlink:type="simple" xlink:href="https://internet.garant.ru/document/redirect/57630302/0">комментарии</text:a> к настоящему Федеральному закону</text:p>
      <text:h text:outline-level="1" text:style-name="s3"><text:bookmark text:name="anchor100"/>Глава 1. Общие положения</text:h>
      <text:p text:style-name="s1"/>
      <text:p text:style-name="s15"><text:bookmark text:name="anchor1"/><text:span text:style-name="s10">Статья 1.</text:span> Предмет регулирования настоящего Федерального закона</text:p>
      <text:p text:style-name="s1">Настоящий Федеральный закон устанавливает правовые, организационные, экономические и социальные основы деятельности в области физической культуры и спорта в Российской Федерации, определяет основные принципы законодательства о физической культуре и спорте.</text:p>
      <text:p text:style-name="s9header">ГАРАНТ:</text:p>
      <text:p text:style-name="s9">См. <text:a xlink:type="simple" xlink:href="https://internet.garant.ru/document/redirect/57630302/1">комментарии</text:a> к статье 1 настоящего Федерального закона</text:p>
      <text:p text:style-name="s9"/>
      <text:p text:style-name="s22header">Информация об изменениях:</text:p>
      <text:p text:style-name="s22"><text:bookmark text:name="anchor2"/>Статья 2 изменена с 1 января 2023 г. - <text:a xlink:type="simple" xlink:href="https://internet.garant.ru/document/redirect/400720737/1101">Федеральный закон</text:a> от 30 апреля 2021 г. N 127-ФЗ</text:p>
      <text:p text:style-name="s22"><text:a xlink:type="simple" xlink:href="https://internet.garant.ru/document/redirect/77308189/2">См. предыдущую редакцию</text:a></text:p>
      <text:p text:style-name="s15"><text:span text:style-name="s10">Статья 2.</text:span> Основные понятия, используемые в настоящем Федеральном законе</text:p>
      <text:p text:style-name="s1"><text:bookmark text:name="anchor200001"/>Институты, понятия и термины гражданского, семейного и других отраслей законодательства Российской Федерации, используемые в настоящем Федеральном законе, применяются в том значении, в котором они используются в этих отраслях законодательства, если иное не предусмотрено настоящим Федеральным законом. В целях настоящего Федерального закона используются следующие основные понятия:</text:p>
      <text:p text:style-name="s1"><text:bookmark text:name="anchor201"/>1) <text:span text:style-name="s10">вид программы</text:span> - спортивное соревнование по определенному виду спорта или одной из его дисциплин, в результате которого осуществляется распределение мест и (или) медалей среди участников спортивного соревнования;</text:p>
      <text:p text:style-name="s22header">Информация об изменениях:</text:p>
      <text:p text:style-name="s22"><text:bookmark text:name="anchor2011"/><text:a xlink:type="simple" xlink:href="https://internet.garant.ru/document/redirect/198161/111">Федеральным законом</text:a> от 7 мая 2010 г. N 82-ФЗ статья 2 настоящего Федерального закона дополнена пунктом 1.1, <text:a xlink:type="simple" xlink:href="https://internet.garant.ru/document/redirect/198161/2">вступающим в силу</text:a> по истечении ста восьмидесяти дней после дня <text:a xlink:type="simple" xlink:href="https://internet.garant.ru/document/redirect/298161/0">официального опубликования</text:a> названного Федерального закона</text:p>
      <text:p text:style-name="s1">1.1) <text:span text:style-name="s10">антидопинговое обеспечение</text:span> - проведение мероприятий, направленных на предотвращение допинга в спорте и борьбу с ним;</text:p>
      <text:p text:style-name="s22header">Информация об изменениях:</text:p>
      <text:p text:style-name="s22"><text:bookmark text:name="anchor2012"/>Подпункт 1.2 изменен с 1 сентября 2025 г. - <text:a xlink:type="simple" xlink:href="https://internet.garant.ru/document/redirect/411824868/135">Федеральный закон</text:a> от 7 апреля 2025 г. № 65-ФЗ</text:p>
      <text:p text:style-name="s22"><text:a xlink:type="simple" xlink:href="https://internet.garant.ru/document/redirect/76838918/2012">См. предыдущую редакцию</text:a></text:p>
      <text:p text:style-name="s1">1.2) <text:span text:style-name="s10">базовые виды спорта</text:span> - виды спорта, включенные в программы Олимпийских игр, Паралимпийских игр, а также иные виды спорта, развиваемые субъектами Российской Федерации на своих территориях, федеральной территорией "Сириус" с учетом сложившихся исторических традиций развития спорта высших достижений, представительства спортсменов от субъектов Российской Федерации, от федеральной территории "Сириус" в составах спортивных сборных команд Российской Федерации по видам спорта и участия данных команд во всероссийских и в международных официальных спортивных мероприятиях. <text:a xlink:type="simple" xlink:href="https://internet.garant.ru/document/redirect/413741510/1000">Перечень</text:a> базовых видов спорта утвержд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физической культуры и спорта, а также по оказанию государственных услуг (включая предотвращение допинга в спорте и борьбу с ним) и управлению государственным имуществом в сфере физической культуры и спорта (далее - федеральный орган исполнительной власти в области физической культуры и спорта), в установленном им по согласованию с Олимпийским комитетом России и Паралимпийским комитетом России <text:a xlink:type="simple" xlink:href="https://internet.garant.ru/document/redirect/412400012/1000">порядке</text:a>;</text:p>
      <text:p text:style-name="s1"><text:bookmark text:name="anchor202"/><text:a xlink:type="simple" xlink:href="https://internet.garant.ru/document/redirect/12184642/0">2)</text:a> <text:span text:style-name="s10">вид спорта</text:span> - часть спорта, которая признана в соответствии с требованиями настоящего Федерального закона обособленной сферой общественных отношений, имеющей соответствующие правила, утвержденные в установленном настоящим Федеральным законом порядке, среду занятий, используемый спортивный инвентарь (без учета защитных средств) и оборудование;</text:p>
      <text:p text:style-name="s22header">Информация об изменениях:</text:p>
      <text:p text:style-name="s22"><text:bookmark text:name="anchor2021"/><text:a xlink:type="simple" xlink:href="https://internet.garant.ru/document/redirect/71208184/11">Федеральным законом</text:a> от 5 октября 2015 г. N 274-ФЗ статья 2 настоящего Федерального закона дополнена пунктом 2.1</text:p>
      <text:p text:style-name="s1">2.1) <text:span text:style-name="s10">Всероссийский физкультурно-спортивный комплекс "Готов к труду и обороне" (ГТО) (далее также - комплекс ГТО)</text:span> - программная и нормативная основа системы физического воспитания населения, устанавливающая государственные требования к уровню его физической подготовленности;</text:p>
      <text:p text:style-name="s22header">Информация об изменениях:</text:p>
      <text:p text:style-name="s22"><text:bookmark text:name="anchor203"/><text:a xlink:type="simple" xlink:href="https://internet.garant.ru/document/redirect/71108404/111">Федеральным законом</text:a> от 29 июня 2015 г. N 204-ФЗ в пункт 3 статьи 2 настоящего Федерального закона внесены изменения</text:p>
      <text:p text:style-name="s22"><text:a xlink:type="simple" xlink:href="https://internet.garant.ru/document/redirect/57507392/203">См. текст пункта в предыдущей редакции</text:a></text:p>
      <text:p text:style-name="s1">3) <text:span text:style-name="s10">военно-прикладные и служебно-прикладные виды спорта</text:span> - виды спорта, основой которых являются специальные действия (в том числе приемы), связанные с выполнением военнослужащими и сотрудниками некоторых федеральных органов исполнительной власти (далее - лица, проходящие специальную службу) своих служебных обязанностей, подготовкой граждан допризывного и призывного возрастов к военной службе, и которые развиваются в рамках деятельности одного или нескольких федеральных органов исполнительной власти;</text:p>
      <text:p text:style-name="s22header">Информация об изменениях:</text:p>
      <text:p text:style-name="s22"><text:bookmark text:name="anchor20031"/>Пункт 3.1 изменен с 2 мая 2025 г. - <text:a xlink:type="simple" xlink:href="https://internet.garant.ru/document/redirect/411905306/10">Федеральный закон</text:a> от 21 апреля 2025 г. № 96-ФЗ</text:p>
      <text:p text:style-name="s22"><text:a xlink:type="simple" xlink:href="https://internet.garant.ru/document/redirect/76847130/20031">См. предыдущую редакцию</text:a></text:p>
      <text:p text:style-name="s1">3.1) <text:span text:style-name="s10">добровольцы (волонтеры)</text:span> - граждане Российской Федерации, иностранные граждане и лица без гражданства, участвующие на основании гражданско-правовых договоров в организации и (или) проведении физкультурных мероприятий, спортивных мероприятий без предоставления указанным гражданам и лицам денежного вознаграждения за осуществляемую ими деятельность;</text:p>
      <text:p text:style-name="s22header">Информация об изменениях:</text:p>
      <text:p text:style-name="s22"><text:bookmark text:name="anchor200311"/>Пункт 3.1-1 изменен с 1 января 2023 г. - <text:a xlink:type="simple" xlink:href="https://internet.garant.ru/document/redirect/400720737/1102">Федеральный закон</text:a> от 30 апреля 2021 г. N 127-ФЗ</text:p>
      <text:p text:style-name="s22"><text:a xlink:type="simple" xlink:href="https://internet.garant.ru/document/redirect/77308189/200311">См. предыдущую редакцию</text:a></text:p>
      <text:p text:style-name="s1">3.1-1) <text:span text:style-name="s10">детско-юношеский спорт</text:span> - часть спорта, направленная на физическое воспитание и физическую подготовку лиц, не достигших возраста восемнадцати лет, посредством их участия в организованных и (или) самостоятельных занятиях, физкультурных мероприятиях и спортивных мероприятиях, а также на подготовку спортивного резерва;</text:p>
      <text:p text:style-name="s22header">Информация об изменениях:</text:p>
      <text:p text:style-name="s22"><text:bookmark text:name="anchor20032"/><text:a xlink:type="simple" xlink:href="https://internet.garant.ru/document/redirect/70289730/113">Федеральным законом</text:a> от 25 декабря 2012 г. N 257-ФЗ статья 2 настоящего Федерального закона дополнена пунктом 3.2, <text:a xlink:type="simple" xlink:href="https://internet.garant.ru/document/redirect/70289730/3">вступающим в силу</text:a> с 1 января 2013 г.</text:p>
      <text:p text:style-name="s1">3.2) <text:span text:style-name="s10">животные, участвующие в спортивных соревнованиях</text:span>, - животные, участвующие в соответствии с правилами вида спорта в спортивных соревнованиях по данному виду спорта;</text:p>
      <text:p text:style-name="s22header">Информация об изменениях:</text:p>
      <text:p text:style-name="s22"><text:bookmark text:name="anchor20033"/><text:a xlink:type="simple" xlink:href="https://internet.garant.ru/document/redirect/70418998/111">Федеральным законом</text:a> от 23 июля 2013 г. N 192-ФЗ статья 2 настоящего Федерального закона дополнена пунктом 3.3, <text:a xlink:type="simple" xlink:href="https://internet.garant.ru/document/redirect/70418998/31">вступающим в силу</text:a> по истечении ста восьмидесяти дней после дня <text:a xlink:type="simple" xlink:href="https://internet.garant.ru/document/redirect/70418999/0">официального опубликования</text:a> названного Федерального закона</text:p>
      <text:p text:style-name="s1">3.3) <text:span text:style-name="s10">зрители</text:span> - физические лица, находящиеся в месте проведения официального спортивного соревнования, не являющиеся его участниками и иным образом не задействованные в проведении такого соревнования, в том числе в обеспечении общественного порядка и общественной безопасности при проведении такого соревнования;</text:p>
      <text:p text:style-name="s22header">Информация об изменениях:</text:p>
      <text:p text:style-name="s22"><text:bookmark text:name="anchor20034"/>Пункт 3.4 изменен с 1 сентября 2025 г. - <text:a xlink:type="simple" xlink:href="https://internet.garant.ru/document/redirect/409494231/111">Федеральный закон</text:a> от 8 августа 2024 г. № 326-ФЗ</text:p>
      <text:p text:style-name="s22"><text:a xlink:type="simple" xlink:href="https://internet.garant.ru/document/redirect/76838918/20034">См. предыдущую редакцию</text:a></text:p>
      <text:p text:style-name="s1">3.4) <text:span text:style-name="s10">контролер-распорядитель</text:span> - физическое лицо, которое прошло специальную подготовку в <text:a xlink:type="simple" xlink:href="https://internet.garant.ru/document/redirect/71671704/1000">порядке</text:a>, установленном федеральным органом исполнительной власти в области физической культуры и спорта, имеет удостоверение контролера-распорядителя, выданное в порядке, установленном федеральным органом исполнительной власти в области физической культуры и спорта, и привлекается организатором официального спортивного соревнования и (или) собственником, пользователем объекта спорта и иного спортивного сооружения на договорной основе для обеспечения общественного порядка и общественной безопасности при проведении официального спортивного соревнования;</text:p>
      <text:p text:style-name="s22header">Информация об изменениях:</text:p>
      <text:p text:style-name="s22"><text:bookmark text:name="anchor2035"/>Пункт 3.5 изменен с 25 декабря 2023 г. - <text:a xlink:type="simple" xlink:href="https://internet.garant.ru/document/redirect/408277523/117">Федеральный закон</text:a> от 25 декабря 2023 г. № 684-ФЗ</text:p>
      <text:p text:style-name="s22"><text:a xlink:type="simple" xlink:href="https://internet.garant.ru/document/redirect/76814465/2035">См. предыдущую редакцию</text:a></text:p>
      <text:p text:style-name="s1">3.5) <text:span text:style-name="s10">корпоративный спорт</text:span> - часть массового спорта, направленная на физическую подготовку, физическое развитие работников, членов их семей, а также на организацию и проведение физкультурных мероприятий и спортивных мероприятий среди указанных работников, членов их семей, в том числе реализуемая при содействии работодателей, физкультурно-спортивных обществ;</text:p>
      <text:p text:style-name="s22header">Информация об изменениях:</text:p>
      <text:p text:style-name="s22"><text:bookmark text:name="anchor20036"/>Пункт 3.6 изменен с 1 сентября 2025 г. - <text:a xlink:type="simple" xlink:href="https://internet.garant.ru/document/redirect/411824868/136">Федеральный закон</text:a> от 7 апреля 2025 г. № 65-ФЗ</text:p>
      <text:p text:style-name="s22"><text:a xlink:type="simple" xlink:href="https://internet.garant.ru/document/redirect/76838918/20036">См. предыдущую редакцию</text:a></text:p>
      <text:p text:style-name="s1">3.6) <text:span text:style-name="s10">любительский спорт</text:span> - часть массового спорта, направленная на организацию и проведение спортивных соревнований, которые не связаны с подготовкой спортивных сборных команд Российской Федерации, спортивных сборных команд субъектов Российской Федерации, спортивных сборных команд федеральной территории "Сириус" и участие в которых не направлено на систематическое получение дохода и не является трудовой функцией спортсменов, принимающих участие в таких соревнованиях (далее - любительские спортивные соревнования);</text:p>
      <text:p text:style-name="s22header">Информация об изменениях:</text:p>
      <text:p text:style-name="s22"><text:bookmark text:name="anchor20037"/>Статья 2 дополнена пунктом 3.7 с 25 декабря 2023 г. - <text:a xlink:type="simple" xlink:href="https://internet.garant.ru/document/redirect/408277523/118">Федеральный закон</text:a> от 25 декабря 2023 г. № 684-ФЗ</text:p>
      <text:p text:style-name="s1">3.7) <text:span text:style-name="s10">любительская спортивная лига</text:span> - некоммерческая организация, которая создана на основе членства и основными целями деятельности которой являются организация и проведение любительских спортивных соревнований;</text:p>
      <text:p text:style-name="s22header">Информация об изменениях:</text:p>
      <text:p text:style-name="s22"><text:bookmark text:name="anchor204"/>Пункт 4 изменен с 25 декабря 2023 г. - <text:a xlink:type="simple" xlink:href="https://internet.garant.ru/document/redirect/408277523/119">Федеральный закон</text:a> от 25 декабря 2023 г. № 684-ФЗ</text:p>
      <text:p text:style-name="s22"><text:a xlink:type="simple" xlink:href="https://internet.garant.ru/document/redirect/76814465/204">См. предыдущую редакцию</text:a></text:p>
      <text:p text:style-name="s1">4) <text:span text:style-name="s10">массовый спорт</text:span> - часть спорта, направленная на физическое воспитание и физическую подготовку граждан посредством их вовлечения в систематические занятия физической культурой и спортом путем предоставления возможности для проведения организованных и (или) самостоятельных занятий и (или) для участия в физкультурных мероприятиях и спортивных соревнованиях;</text:p>
      <text:p text:style-name="s22header">Информация об изменениях:</text:p>
      <text:p text:style-name="s22"><text:bookmark text:name="anchor2041"/>Пункт 4.1 изменен с 1 сентября 2025 г. - <text:a xlink:type="simple" xlink:href="https://internet.garant.ru/document/redirect/409494231/112">Федеральный закон</text:a> от 8 августа 2024 г. № 326-ФЗ</text:p>
      <text:p text:style-name="s22"><text:a xlink:type="simple" xlink:href="https://internet.garant.ru/document/redirect/76838918/2041">См. предыдущую редакцию</text:a></text:p>
      <text:p text:style-name="s1">4.1) <text:span text:style-name="s10">место проведения официального спортивного соревнования</text:span> - объект спорта и иное спортивное сооружение, а также территории, специально подготовленные для проведения официального спортивного соревнования, включая природные, природно-антропогенные и антропогенные объекты, воздушное пространство над ними;</text:p>
      <text:p text:style-name="s22header">Информация об изменениях:</text:p>
      <text:p text:style-name="s22"><text:bookmark text:name="anchor205"/><text:a xlink:type="simple" xlink:href="https://internet.garant.ru/document/redirect/70681102/11">Федеральным законом</text:a> от 23 июня 2014 г. N 170-ФЗ пункт 5 статьи 2 настоящего Федерального закона изложен в новой редакции</text:p>
      <text:p text:style-name="s22"><text:a xlink:type="simple" xlink:href="https://internet.garant.ru/document/redirect/57746430/205">См. текст пункта в предыдущей редакции</text:a></text:p>
      <text:p text:style-name="s1">5) <text:span text:style-name="s10">национальные виды спорта</text:span> - виды спорта, исторически сложившиеся в этнических группах населения, имеющие социально-культурную направленность и развивающиеся на территории Российской Федерации;</text:p>
      <text:p text:style-name="s22header">Информация об изменениях:</text:p>
      <text:p text:style-name="s22"><text:bookmark text:name="anchor206"/><text:a xlink:type="simple" xlink:href="https://internet.garant.ru/document/redirect/70289730/114">Федеральным законом</text:a> от 25 декабря 2012 г. N 257-ФЗ пункт 6 статьи 2 настоящего Федерального закона изложен в новой редакции, <text:a xlink:type="simple" xlink:href="https://internet.garant.ru/document/redirect/70289730/3">вступающей в силу</text:a> с 1 января 2013 г.</text:p>
      <text:p text:style-name="s22"><text:a xlink:type="simple" xlink:href="https://internet.garant.ru/document/redirect/58050210/206">См. текст пункта в предыдущей редакции</text:a></text:p>
      <text:p text:style-name="s1">6) <text:span text:style-name="s10">общероссийская спортивная федерация</text:span> - общероссийская общественная организация, которая создана на основе членства, получила государственную аккредитацию и целями которой являются развитие одного или нескольких видов спорта на территории Российской Федерации, их пропаганда, организация, проведение спортивных мероприятий и подготовка спортсменов - членов спортивных сборных команд Российской Федерации;</text:p>
      <text:p text:style-name="s22header">Информация об изменениях:</text:p>
      <text:p text:style-name="s22"><text:bookmark text:name="anchor2061"/><text:a xlink:type="simple" xlink:href="https://internet.garant.ru/document/redirect/70289730/115">Федеральным законом</text:a> от 25 декабря 2012 г. N 257-ФЗ статья 2 настоящего Федерального закона дополнена пунктом 6.1, <text:a xlink:type="simple" xlink:href="https://internet.garant.ru/document/redirect/70289730/3">вступающим в силу</text:a> с 1 января 2013 г.</text:p>
      <text:p text:style-name="s1">6.1) <text:span text:style-name="s10">региональная спортивная федерация</text:span> - региональная общественная организация, являющаяся членом общероссийской спортивной федерации (далее - региональная общественная организация), или структурное подразделение (региональное отделение) общероссийской спортивной федерации, которые получили государственную аккредитацию и целями которых являются развитие одного или нескольких видов спорта на территории субъекта Российской Федерации, их пропаганда, организация, проведение спортивных мероприятий и подготовка спортсменов - членов спортивных сборных команд субъекта Российской Федерации;</text:p>
      <text:p text:style-name="s22header">Информация об изменениях:</text:p>
      <text:p text:style-name="s22"><text:bookmark text:name="anchor2062"/>Пункт 6.2 изменен с 1 сентября 2025 г. - <text:a xlink:type="simple" xlink:href="https://internet.garant.ru/document/redirect/411824868/137">Федеральный закон</text:a> от 7 апреля 2025 г. № 65-ФЗ</text:p>
      <text:p text:style-name="s22"><text:a xlink:type="simple" xlink:href="https://internet.garant.ru/document/redirect/76838918/2062">См. предыдущую редакцию</text:a></text:p>
      <text:p text:style-name="s1">6.2) <text:span text:style-name="s10">физкультурно-спортивное общество</text:span> - некоммерческая организация, целью которой является развитие физической культуры и спорта в организациях, объединенных отраслевой принадлежностью или принадлежностью к профессии, государственных корпорациях, органах государственной власти, органах публичной власти федеральной территории "Сириус" и органах местного самоуправления и которая заключила соглашение, в том числе отраслевое, с одной из таких организаций, государственной корпорацией, одним из таких органов государственной власти, органов публичной власти федеральной территории "Сириус", органов местного самоуправления либо объединением работодателей или профессиональных союзов;</text:p>
      <text:p text:style-name="s22header">Информация об изменениях:</text:p>
      <text:p text:style-name="s22"><text:bookmark text:name="anchor207"/>Пункт 7 изменен с 1 сентября 2025 г. - <text:a xlink:type="simple" xlink:href="https://internet.garant.ru/document/redirect/409494231/113">Федеральный закон</text:a> от 8 августа 2024 г. № 326-ФЗ</text:p>
      <text:p text:style-name="s22"><text:a xlink:type="simple" xlink:href="https://internet.garant.ru/document/redirect/76838918/207">См. предыдущую редакцию</text:a></text:p>
      <text:p text:style-name="s1">7) <text:span text:style-name="s10">объект спорта</text:span> - спортивное сооружение, являющееся объектом недвижимого имущества, в том числе единым недвижимым комплексом, и предназначенное для проведения физкультурных мероприятий и (или) спортивных мероприятий;</text:p>
      <text:p text:style-name="s22header">Информация об изменениях:</text:p>
      <text:p text:style-name="s22"><text:bookmark text:name="anchor2071"/><text:a xlink:type="simple" xlink:href="https://internet.garant.ru/document/redirect/71108404/113">Федеральным законом</text:a> от 29 июня 2015 г. N 204-ФЗ в пункт 7.1 статьи 2 настоящего Федерального закона внесены изменения</text:p>
      <text:p text:style-name="s22"><text:a xlink:type="simple" xlink:href="https://internet.garant.ru/document/redirect/57507392/2071">См. текст пункта в предыдущей редакции</text:a></text:p>
      <text:p text:style-name="s1">7.1) <text:span text:style-name="s10">олимпийская делегация Российской Федерации</text:span> - олимпийская команда России, а также представители Олимпийского комитета России, органов государственной власти Российской Федерации, общероссийских спортивных федераций, обеспечивающие участие членов олимпийской команды России в Олимпийских играх и других международных спортивных мероприятиях, проводимых Международным олимпийским комитетом, континентальными ассоциациями национальных олимпийских комитетов;</text:p>
      <text:p text:style-name="s22header">Информация об изменениях:</text:p>
      <text:p text:style-name="s22"><text:bookmark text:name="anchor2072"/><text:a xlink:type="simple" xlink:href="https://internet.garant.ru/document/redirect/71108404/114">Федеральным законом</text:a> от 29 июня 2015 г. N 204-ФЗ в пункт 7.2 статьи 2 настоящего Федерального закона внесены изменения</text:p>
      <text:p text:style-name="s22"><text:a xlink:type="simple" xlink:href="https://internet.garant.ru/document/redirect/57507392/2072">См. текст пункта в предыдущей редакции</text:a></text:p>
      <text:p text:style-name="s1">7.2) <text:span text:style-name="s10">олимпийская команда России</text:span> - коллектив, состоящий из спортсменов, тренеров и иных специалистов в области физической культуры и спорта, принимающих участие от имени Российской Федерации в Олимпийских играх и других международных спортивных мероприятиях, проводимых Международным олимпийским комитетом, континентальными ассоциациями национальных олимпийских комитетов;</text:p>
      <text:p text:style-name="s22header">Информация об изменениях:</text:p>
      <text:p text:style-name="s22"><text:bookmark text:name="anchor20721"/>Статья 2 дополнена пунктом 7.2-1 с 1 июня 2022 г. - <text:a xlink:type="simple" xlink:href="https://internet.garant.ru/document/redirect/403332957/111">Федеральный закон</text:a> от 30 декабря 2021 г. N 462-ФЗ</text:p>
      <text:p text:style-name="s1">7.2-1) <text:span text:style-name="s10">оператор информационной системы идентификации болельщиков</text:span> -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информационных технологий, в случаях, определенных решениями Правительства Российской Федерации, обеспечивающий возможность проведения идентификации и аутентификации зрителей, участников официальных спортивных соревнований, иных лиц, задействованных в проведении таких соревнований;</text:p>
      <text:p text:style-name="s22header">Информация об изменениях:</text:p>
      <text:p text:style-name="s22"><text:bookmark text:name="anchor2073"/><text:a xlink:type="simple" xlink:href="https://internet.garant.ru/document/redirect/71546012/1101">Федеральным законом</text:a> от 22 ноября 2016 г. N 396-ФЗ статья 2 настоящего Федерального закона дополнена пунктом 7.3</text:p>
      <text:p text:style-name="s1">7.3) <text:span text:style-name="s10">организатор спортивного соревнования</text:span> - юридическое лицо, которое утверждает положение (регламент) спортивного соревнования, определяет условия и календарный план его проведения, условия допуска к участию в спортивном соревновании, порядок выявления лучшего участника или лучших участников, порядок организационного и иного обеспечения спортивного соревнования, обеспечивает финансирование спортивного соревнования в утвержденном им порядке, а также осуществляет иные полномочия в соответствии с настоящим Федеральным законом;</text:p>
      <text:p text:style-name="s22header">Информация об изменениях:</text:p>
      <text:p text:style-name="s22"><text:bookmark text:name="anchor208"/><text:a xlink:type="simple" xlink:href="https://internet.garant.ru/document/redirect/71546012/1102">Федеральным законом</text:a> от 22 ноября 2016 г. N 396-ФЗ в пункт 8 статьи 2 настоящего Федерального закона внесены изменения</text:p>
      <text:p text:style-name="s22"><text:a xlink:type="simple" xlink:href="https://internet.garant.ru/document/redirect/57417837/208">См. текст пункта в предыдущей редакции</text:a></text:p>
      <text:p text:style-name="s1">8) <text:span text:style-name="s10">организатор физкультурного мероприятия</text:span> - юридическое или физическое лицо, по инициативе которого проводится физкультурное мероприятие и (или) которое осуществляет организационное, финансовое и иное обеспечение подготовки и проведения такого мероприятия;</text:p>
      <text:p text:style-name="s22header">Информация об изменениях:</text:p>
      <text:p text:style-name="s22"><text:bookmark text:name="anchor209"/>Пункт 9 изменен с 1 сентября 2025 г. - <text:a xlink:type="simple" xlink:href="https://internet.garant.ru/document/redirect/411824868/138">Федеральный закон</text:a> от 7 апреля 2025 г. № 65-ФЗ</text:p>
      <text:p text:style-name="s22"><text:a xlink:type="simple" xlink:href="https://internet.garant.ru/document/redirect/76838918/209">См. предыдущую редакцию</text:a></text:p>
      <text:p text:style-name="s1">9) <text:span text:style-name="s10">официальные физкультурные мероприятия и спортивные мероприятия</text:span> - физкультурные мероприятия и спортивные мероприятия, включенные в Единый календарный план межрегиональных, всероссийских и международных физкультурных мероприятий и спортивных мероприятий, календарные планы физкультурных мероприятий и спортивных мероприятий субъектов Российской Федерации, федеральной территории "Сириус", муниципальных образований;</text:p>
      <text:p text:style-name="s22header">Информация об изменениях:</text:p>
      <text:p text:style-name="s22"><text:bookmark text:name="anchor2091"/><text:a xlink:type="simple" xlink:href="https://internet.garant.ru/document/redirect/70289730/118">Федеральным законом</text:a> от 25 декабря 2012 г. N 257-ФЗ статья 2 настоящего Федерального закона дополнена пунктом 9.1, <text:a xlink:type="simple" xlink:href="https://internet.garant.ru/document/redirect/70289730/3">вступающим в силу</text:a> с 1 января 2013 г.</text:p>
      <text:p text:style-name="s1">9.1) <text:span text:style-name="s10">паралимпийская делегация Российской Федерации</text:span> - паралимпийская команда России, а также представители Паралимпийского комитета России, органов государственной власти Российской Федерации, общероссийских спортивных федераций, обеспечивающие участие членов паралимпийской команды России в Паралимпийских играх и других международных спортивных мероприятиях, проводимых под патронажем Международного паралимпийского комитета;</text:p>
      <text:p text:style-name="s22header">Информация об изменениях:</text:p>
      <text:p text:style-name="s22"><text:bookmark text:name="anchor2092"/><text:a xlink:type="simple" xlink:href="https://internet.garant.ru/document/redirect/70289730/119">Федеральным законом</text:a> от 25 декабря 2012 г. N 257-ФЗ статья 2 настоящего Федерального закона дополнена пунктом 9.2, <text:a xlink:type="simple" xlink:href="https://internet.garant.ru/document/redirect/70289730/3">вступающим в силу</text:a> с 1 января 2013 г.</text:p>
      <text:p text:style-name="s1">9.2) <text:span text:style-name="s10">паралимпийская команда России</text:span> - коллектив, состоящий из спортсменов, тренеров и иных специалистов в области физической культуры и спорта, принимающих участие от имени Российской Федерации в Паралимпийских играх и других международных спортивных мероприятиях, проводимых под патронажем Международного паралимпийского комитета;</text:p>
      <text:p text:style-name="s22header">Информация об изменениях:</text:p>
      <text:p text:style-name="s22"><text:bookmark text:name="anchor2093"/>Статья 2 дополнена пунктом 9.3 с 1 июня 2022 г. - <text:a xlink:type="simple" xlink:href="https://internet.garant.ru/document/redirect/403332957/112">Федеральный закон</text:a> от 30 декабря 2021 г. N 462-ФЗ</text:p>
      <text:p text:style-name="s1">9.3) <text:span text:style-name="s10">персонифицированная карта для посещения спортивного соревнования (далее - персонифицированная карта)</text:span> - электронный документ, <text:a xlink:type="simple" xlink:href="https://internet.garant.ru/document/redirect/412511336/1000">оформляемый</text:a> по итогам идентификации зрителя, участника официального спортивного соревнования, иного лица, задействованного в проведении такого соревнования, для аутентификации указанных лиц, осуществляемой в целях обеспечения безопасности государства, общественной безопасности и общественного порядка при проведении официальных спортивных соревнований;</text:p>
      <text:p text:style-name="s1"><text:bookmark text:name="anchor210"/>10) утратил силу с 1 января 2023 г. - <text:a xlink:type="simple" xlink:href="https://internet.garant.ru/document/redirect/400720737/1103">Федеральный закон</text:a> от 30 апреля 2021 г. N 127-ФЗ</text:p>
      <text:p text:style-name="s22header">Информация об изменениях:</text:p>
      <text:p text:style-name="s22"><text:a xlink:type="simple" xlink:href="https://internet.garant.ru/document/redirect/77308189/210">См. предыдущую редакцию</text:a></text:p>
      <text:p text:style-name="s22header">Информация об изменениях:</text:p>
      <text:p text:style-name="s22"><text:bookmark text:name="anchor2101"/>Пункт 10.1 изменен с 10 января 2021 г. - <text:a xlink:type="simple" xlink:href="https://internet.garant.ru/document/redirect/400157494/21010">Федеральный закон</text:a> от 30 декабря 2020 г. N 524-ФЗ</text:p>
      <text:p text:style-name="s22"><text:a xlink:type="simple" xlink:href="https://internet.garant.ru/document/redirect/77706806/2101">См. предыдущую редакцию</text:a></text:p>
      <text:p text:style-name="s1">10.1) <text:span text:style-name="s10">программа развития вида спорта в Российской Федерации или субъекте Российской Федерации</text:span> - <text:span text:style-name="s8">программа</text:span>, которая разрабатывается соответствующей общероссийской или региональной спортивной федерацией сроком на четыре года в <text:a xlink:type="simple" xlink:href="https://internet.garant.ru/document/redirect/401591606/1000">порядке</text:a>, установленном федеральным органом исполнительной власти в области физической культуры и спорта или органом исполнительной власти субъекта Российской Федерации, устанавливает перечень мероприятий, цели, задачи и целевые показатели деятельности соответствующей общероссийской или региональной спортивной федерации по развитию определенного вида спорта в Российской Федерации или субъекте Российской Федерации и утверждается федеральным органом исполнительной власти в области физической культуры и спорта или органом исполнительной власти субъекта Российской Федерации;</text:p>
      <text:p text:style-name="s22header">Информация об изменениях:</text:p>
      <text:p text:style-name="s22"><text:bookmark text:name="anchor21011"/>Статья 2 дополнена пунктом 10.1-1 с 1 сентября 2025 г. - <text:a xlink:type="simple" xlink:href="https://internet.garant.ru/document/redirect/411824868/139">Федеральный закон</text:a> от 7 апреля 2025 г. № 65-ФЗ</text:p>
      <text:p text:style-name="s1">10.1-1) <text:span text:style-name="s10">программа развития вида спорта в федеральной территории "Сириус"</text:span> - программа, которая разрабатывается в порядке, установленном уполномоченным органом публичной власти федеральной территории "Сириус", сроком на четыре года соответствующей общероссийской спортивной федерацией, заключившей с уполномоченным органом публичной власти федеральной территории "Сириус" соглашение в соответствии с <text:a xlink:type="simple" xlink:href="#anchor81028">пунктом 8 части 2 статьи 8.1</text:a> настоящего Федерального закона, устанавливает перечень мероприятий, цели, задачи и целевые показатели деятельности соответствующей общероссийской спортивной федерации по развитию определенного вида спорта в федеральной территории "Сириус" и утверждается уполномоченным органом публичной власти федеральной территории "Сириус";</text:p>
      <text:p text:style-name="s22header">Информация об изменениях:</text:p>
      <text:p text:style-name="s22"><text:bookmark text:name="anchor2102"/><text:a xlink:type="simple" xlink:href="https://internet.garant.ru/document/redirect/71546012/1103">Федеральным законом</text:a> от 22 ноября 2016 г. N 396-ФЗ статья 2 настоящего Федерального закона дополнена пунктом 10.2</text:p>
      <text:p text:style-name="s1">10.2) <text:span text:style-name="s10">профессиональная спортивная лига</text:span> - юридическое лицо, которое создается в предусмотренных законодательством Российской Федерации организационно-правовых формах, основными целями деятельности которого являются организация и (или) проведение профессиональных спортивных соревнований в порядке и случаях, которые установлены настоящим Федеральным законом;</text:p>
      <text:p text:style-name="s22header">Информация об изменениях:</text:p>
      <text:p text:style-name="s22"><text:bookmark text:name="anchor2103"/><text:a xlink:type="simple" xlink:href="https://internet.garant.ru/document/redirect/71546012/1103">Федеральным законом</text:a> от 22 ноября 2016 г. N 396-ФЗ статья 2 настоящего Федерального закона дополнена пунктом 10.3</text:p>
      <text:p text:style-name="s1">10.3) <text:span text:style-name="s10">профессиональные спортивные соревнования</text:span> - спортивные соревнования по командным игровым видам спорта, участие в которых направлено на получение дохода и одним из условий допуска спортсмена к которым является наличие у него трудовых отношений с соответствующим профессиональным спортивным клубом, если иное не установлено организатором таких соревнований для отдельных категорий их участников. В иных видах спорта профессиональными спортивными соревнованиями являются спортивные соревнования, участие в которых направлено на получение дохода и которые определены в качестве таковых их организаторами в соответствии с положениями (регламентами) спортивных соревнований;</text:p>
      <text:p text:style-name="s22header">Информация об изменениях:</text:p>
      <text:p text:style-name="s22"><text:bookmark text:name="anchor2104"/><text:a xlink:type="simple" xlink:href="https://internet.garant.ru/document/redirect/71546012/1103">Федеральным законом</text:a> от 22 ноября 2016 г. N 396-ФЗ статья 2 настоящего Федерального закона дополнена пунктом 10.4</text:p>
      <text:p text:style-name="s1">10.4) <text:span text:style-name="s10">профессиональный спортивный клуб</text:span> - юридическое лицо, которое является участником профессионального спортивного соревнования или которое заявило в установленном организатором профессионального спортивного соревнования порядке об участии в таком соревновании;</text:p>
      <text:p text:style-name="s22header">Информация об изменениях:</text:p>
      <text:p text:style-name="s22"><text:bookmark text:name="anchor211"/><text:a xlink:type="simple" xlink:href="https://internet.garant.ru/document/redirect/71546012/1104">Федеральным законом</text:a> от 22 ноября 2016 г. N 396-ФЗ пункт 11 статьи 2 настоящего Федерального закона изложен в новой редакции</text:p>
      <text:p text:style-name="s22"><text:a xlink:type="simple" xlink:href="https://internet.garant.ru/document/redirect/57417837/211">См. текст пункта в предыдущей редакции</text:a></text:p>
      <text:p text:style-name="s1">11) <text:span text:style-name="s10">профессиональный спорт</text:span> - часть спорта, направленная на организацию и проведение профессиональных спортивных соревнований;</text:p>
      <text:p text:style-name="s22header">Информация об изменениях:</text:p>
      <text:p text:style-name="s22"><text:bookmark text:name="anchor2111"/><text:a xlink:type="simple" xlink:href="https://internet.garant.ru/document/redirect/70393102/5501">Федеральным законом</text:a> от 7 июня 2013 г. N 108-ФЗ статья 2 настоящего Федерального закона дополнена пунктом 11.1</text:p>
      <text:p text:style-name="s1">11.1) <text:span text:style-name="s10">символика физкультурного мероприятия или спортивного мероприятия</text:span> - флаг, логотип, гимн, девиз организатора физкультурного мероприятия или спортивного мероприятия, официальное наименование физкультурного мероприятия или спортивного мероприятия и обозначения, связанные с таким организатором, образованные на их основе слова и словосочетания и сходные с ними обозначения при упоминании с наименованиями соответствующих видов спорта и (или) указанных мероприятий; зарегистрированные в качестве товарных знаков такого организатора обозначения; охраняемые в качестве промышленных образцов и (или) объектов авторских прав такого организатора талисманы указанных мероприятий, плакаты, опознавательная символика, предметы дизайна указанных мероприятий, кубки и медали участников спортивных соревнований; охраняемые в качестве объектов авторских прав такого организатора произведения науки, литературы и искусства, а также объекты смежных прав такого организатора, содержащие обозначения, которые предназначены для индивидуализации указанных мероприятий; любые иные обозначения и объекты, разработанные организатором мероприятия для официального использования на указанных мероприятиях и принадлежащие ему;</text:p>
      <text:p text:style-name="s22header">Информация об изменениях:</text:p>
      <text:p text:style-name="s22"><text:bookmark text:name="anchor2112"/>Статья 2 дополнена пунктом 11.2 с 11 марта 2023 г. - <text:a xlink:type="simple" xlink:href="https://internet.garant.ru/document/redirect/406455459/1">Федеральный закон</text:a> от 28 февраля 2023 г. № 49-ФЗ</text:p>
      <text:p text:style-name="s1">11.2) <text:span text:style-name="s10">специалист по спортивной медицине</text:span> - медицинский работник, к трудовой функции которого относится оказание медицинской помощи спортсменам;</text:p>
      <text:p text:style-name="s1"><text:bookmark text:name="anchor212"/>12) <text:span text:style-name="s10">спорт</text:span> - сфера социально-культурной деятельности как совокупность видов спорта, сложившаяся в форме соревнований и специальной практики подготовки человека к ним;</text:p>
      <text:p text:style-name="s1"><text:bookmark text:name="anchor213"/>13) <text:span text:style-name="s10">спорт высших достижений</text:span> - часть спорта, направленная на достижение спортсменами высоких спортивных результатов на официальных всероссийских спортивных соревнованиях и официальных международных спортивных соревнованиях;</text:p>
      <text:p text:style-name="s22header">Информация об изменениях:</text:p>
      <text:p text:style-name="s22"><text:bookmark text:name="anchor214"/><text:a xlink:type="simple" xlink:href="https://internet.garant.ru/document/redirect/71546012/1105">Федеральным законом</text:a> от 22 ноября 2016 г. N 396-ФЗ пункт 14 статьи 2 настоящего Федерального закона изложен в новой редакции</text:p>
      <text:p text:style-name="s22"><text:a xlink:type="simple" xlink:href="https://internet.garant.ru/document/redirect/57417837/214">См. текст пункта в предыдущей редакции</text:a></text:p>
      <text:p text:style-name="s1">14) <text:span text:style-name="s10">спортивная дисквалификация спортсмена</text:span> - спортивная санкция в виде отстранения спортсмена от участия в спортивных соревнованиях, которое осуществляется в соответствии с установленной компетенцией международной спортивной федерацией по соответствующему виду спорта, общероссийской спортивной федерацией по соответствующему виду спорта или соответствующей профессиональной спортивной лигой за нарушение <text:a xlink:type="simple" xlink:href="https://internet.garant.ru/document/redirect/57499801/0">правил</text:a> вида спорта, положений (регламентов) спортивных соревнований, антидопинговых правил, норм и требований, утвержденных международными спортивными организациями, общероссийскими спортивными федерациями, профессиональными спортивными лигами, иными организаторами спортивных соревнований;</text:p>
      <text:p text:style-name="s1"><text:bookmark text:name="anchor215"/>15) <text:span text:style-name="s10">спортивная дисциплина</text:span> - часть вида спорта, имеющая отличительные признаки и включающая в себя один или несколько видов, программ спортивных соревнований;</text:p>
      <text:p text:style-name="s22header">Информация об изменениях:</text:p>
      <text:p text:style-name="s22"><text:bookmark text:name="anchor2151"/>Пункт 15.1 изменен с 1 января 2023 г. - <text:a xlink:type="simple" xlink:href="https://internet.garant.ru/document/redirect/400720737/1104">Федеральный закон</text:a> от 30 апреля 2021 г. N 127-ФЗ</text:p>
      <text:p text:style-name="s22"><text:a xlink:type="simple" xlink:href="https://internet.garant.ru/document/redirect/77308189/2151">См. предыдущую редакцию</text:a></text:p>
      <text:p text:style-name="s1">15.1) <text:span text:style-name="s10">спортивная подготовка</text:span> - учебно-тренировочный процесс, который подлежит планированию, осуществляется в рамках образовательной или трудовой деятельности, направлен на физическое воспитание и физическое развитие спортсменов, совершенствование их спортивного мастерства посредством систематического участия в спортивных мероприятиях, в том числе спортивных соревнованиях;</text:p>
      <text:p text:style-name="s22header">Информация об изменениях:</text:p>
      <text:p text:style-name="s22"><text:bookmark text:name="anchor2152"/><text:a xlink:type="simple" xlink:href="https://internet.garant.ru/document/redirect/70103058/1102">Федеральным законом</text:a> от 6 декабря 2011 г. N 412-ФЗ статья 2 настоящего Федерального закона дополнена пунктом 15.2, <text:a xlink:type="simple" xlink:href="https://internet.garant.ru/document/redirect/70103058/21">вступающими в силу</text:a> с 1 июля 2012 г.</text:p>
      <text:p text:style-name="s1">15.2) <text:span text:style-name="s10">спортивный резерв</text:span> - лица, проходящие спортивную подготовку в целях включения их в состав спортивных сборных команд, в том числе спортивных сборных команд Российской Федерации;</text:p>
      <text:p text:style-name="s1"><text:bookmark text:name="anchor216"/>16) <text:span text:style-name="s10">спортивная федерация</text:span> - общественная организация, которая создана на основе членства и целями которой являются развитие одного или нескольких видов спорта, их пропаганда, организация, а также проведение спортивных мероприятий и подготовка спортсменов - членов спортивных сборных команд;</text:p>
      <text:p text:style-name="s22header">Информация об изменениях:</text:p>
      <text:p text:style-name="s22"><text:bookmark text:name="anchor217"/>Пункт 17 изменен с 11 мая 2021 г. - <text:a xlink:type="simple" xlink:href="https://internet.garant.ru/document/redirect/400720721/2">Федеральный закон</text:a> от 30 апреля 2021 г. N 138-ФЗ</text:p>
      <text:p text:style-name="s22"><text:a xlink:type="simple" xlink:href="https://internet.garant.ru/document/redirect/77306511/217">См. предыдущую редакцию</text:a></text:p>
      <text:p text:style-name="s1">17) <text:span text:style-name="s10">спортивное сооружение</text:span> - инженерно-строительный объект, предназначенный для проведения физкультурных мероприятий и (или) спортивных мероприятий;</text:p>
      <text:p text:style-name="s22header">Информация об изменениях:</text:p>
      <text:p text:style-name="s22"><text:bookmark text:name="anchor218"/><text:a xlink:type="simple" xlink:href="https://internet.garant.ru/document/redirect/71108402/11">Федеральным законом</text:a> от 29 июня 2015 г. N 202-ФЗ в пункт 18 статьи 2 настоящего Федерального закона внесены изменения</text:p>
      <text:p text:style-name="s22"><text:a xlink:type="simple" xlink:href="https://internet.garant.ru/document/redirect/57507392/218">См. текст пункта в предыдущей редакции</text:a></text:p>
      <text:p text:style-name="s1">18) <text:span text:style-name="s10">спортивное соревнование</text:span> - состязание (матч) среди спортсменов или команд спортсменов по различным видам спорта (спортивным дисциплинам) в целях выявления лучшего участника состязания (матча), проводимое по утвержденному его организатором положению (регламенту);</text:p>
      <text:p text:style-name="s22header">Информация об изменениях:</text:p>
      <text:p text:style-name="s22"><text:bookmark text:name="anchor219"/>Пункт 19 изменен с 1 января 2023 г. - <text:a xlink:type="simple" xlink:href="https://internet.garant.ru/document/redirect/400720737/1105">Федеральный закон</text:a> от 30 апреля 2021 г. N 127-ФЗ</text:p>
      <text:p text:style-name="s22"><text:a xlink:type="simple" xlink:href="https://internet.garant.ru/document/redirect/77308189/219">См. предыдущую редакцию</text:a></text:p>
      <text:p text:style-name="s1">19) <text:span text:style-name="s10">спортивные мероприятия</text:span> - спортивные соревнования, а также учебно-тренировочные мероприятия, включающие в себя теоретическую и организационную части, и другие мероприятия по подготовке к спортивным соревнованиям с участием спортсменов;</text:p>
      <text:p text:style-name="s22header">Информация об изменениях:</text:p>
      <text:p text:style-name="s22"><text:bookmark text:name="anchor2191"/><text:a xlink:type="simple" xlink:href="https://internet.garant.ru/document/redirect/71546012/1106">Федеральным законом</text:a> от 22 ноября 2016 г. N 396-ФЗ статья 2 настоящего Федерального закона дополнена пунктом 19.1</text:p>
      <text:p text:style-name="s1">19.1) <text:span text:style-name="s10">спортивная санкция</text:span> - мера ответственности за нарушение субъектом физической культуры и спорта <text:a xlink:type="simple" xlink:href="https://internet.garant.ru/document/redirect/57499801/0">правил</text:a> вида спорта, положений (регламентов) спортивных соревнований, антидопинговых правил, норм и требований, утвержденных международными спортивными организациями, общероссийскими спортивными федерациями, профессиональными спортивными лигами, иными организаторами спортивных соревнований;</text:p>
      <text:p text:style-name="s22header">Информация об изменениях:</text:p>
      <text:p text:style-name="s22"><text:bookmark text:name="anchor220"/><text:a xlink:type="simple" xlink:href="https://internet.garant.ru/document/redirect/70289730/1111">Федеральным законом</text:a> от 25 декабря 2012 г. N 257-ФЗ в пункт 20 статьи 2 настоящего Федерального закона внесены изменения, <text:a xlink:type="simple" xlink:href="https://internet.garant.ru/document/redirect/70289730/3">вступающие в силу</text:a> с 1 января 2013 г.</text:p>
      <text:p text:style-name="s22"><text:a xlink:type="simple" xlink:href="https://internet.garant.ru/document/redirect/58050210/220">См. текст пункта в предыдущей редакции</text:a></text:p>
      <text:p text:style-name="s1">20) <text:span text:style-name="s10">спортивные сборные команды Российской Федерации</text:span> - формируемые общероссийскими спортивными федерациями (за исключением олимпийской команды России, паралимпийской команды России) коллективы спортсменов, относящихся к различным возрастным группам, тренеров, ученых, специалистов в области физической культуры и спорта для подготовки к международным спортивным соревнованиям и участия в них от имени Российской Федерации;</text:p>
      <text:p text:style-name="s22header">Информация об изменениях:</text:p>
      <text:p text:style-name="s22"><text:bookmark text:name="anchor2201"/><text:a xlink:type="simple" xlink:href="https://internet.garant.ru/document/redirect/71108404/116">Федеральным законом</text:a> от 29 июня 2015 г. N 204-ФЗ в пункт 20.1 статьи 2 настоящего Федерального закона внесены изменения</text:p>
      <text:p text:style-name="s22"><text:a xlink:type="simple" xlink:href="https://internet.garant.ru/document/redirect/57507392/2201">См. текст пункта в предыдущей редакции</text:a></text:p>
      <text:p text:style-name="s1">20.1) <text:span text:style-name="s10">спортивная делегация Российской Федерации</text:span> - члены спортивных сборных команд Российской Федерации, представители физкультурно-спортивных организаций, спортивных федераций, Олимпийского комитета России, Паралимпийского комитета России, Сурдлимпийского комитета России, Специальной олимпиады России, Российского студенческого спортивного союза, должностные лица органов государственной власти Российской Федерации, представляющие на международных спортивных мероприятиях, за исключением Олимпийских игр, Паралимпийских игр и других международных спортивных мероприятий, проводимых Международным олимпийским комитетом, континентальными ассоциациями национальных олимпийских комитетов и Международным паралимпийским комитетом, Российскую Федерацию и (или) обеспечивающие права и законные интересы российских спортсменов в период проведения международных спортивных мероприятий;</text:p>
      <text:p text:style-name="s22header">Информация об изменениях:</text:p>
      <text:p text:style-name="s22"><text:bookmark text:name="anchor2202"/><text:a xlink:type="simple" xlink:href="https://internet.garant.ru/document/redirect/71546012/1107">Федеральным законом</text:a> от 22 ноября 2016 г. N 396-ФЗ статья 2 настоящего Федерального закона дополнена пунктом 20.2</text:p>
      <text:p text:style-name="s1">20.2) <text:span text:style-name="s10">спортивный агент</text:span> - физическое или юридическое лицо, осуществляющее посредством совершения юридических и иных действий деятельность по содействию в трудоустройстве спортсменов и тренеров в профессиональный спортивный клуб;</text:p>
      <text:p text:style-name="s22header">Информация об изменениях:</text:p>
      <text:p text:style-name="s22"><text:bookmark text:name="anchor2203"/>Статья 2 дополнена пунктом 20.3 с 16 декабря 2017 г. - <text:a xlink:type="simple" xlink:href="https://internet.garant.ru/document/redirect/71824876/11">Федеральный закон</text:a> от 5 декабря 2017 г. N 373-ФЗ</text:p>
      <text:p text:style-name="s1">20.3) <text:span text:style-name="s10">спортивные сборные команды субъектов Российской Федерации</text:span> - формируемые региональными спортивными федерациями коллективы спортсменов, относящихся к различным возрастным группам, тренеров, ученых, специалистов в области физической культуры и спорта для подготовки к спортивным соревнованиям и участия в них от имени субъекта Российской Федерации;</text:p>
      <text:p text:style-name="s22header">Информация об изменениях:</text:p>
      <text:p text:style-name="s22"><text:bookmark text:name="anchor2204"/>Статья 2 дополнена пунктом 20.4 с 1 сентября 2025 г. - <text:a xlink:type="simple" xlink:href="https://internet.garant.ru/document/redirect/411824868/140">Федеральный закон</text:a> от 7 апреля 2025 г. № 65-ФЗ</text:p>
      <text:p text:style-name="s1">20.4) <text:span text:style-name="s10">спортивные сборные команды федеральной территории "Сириус"</text:span> - формируемые общероссийскими спортивными федерациями, осуществляющими свою деятельность в федеральной территории "Сириус", коллективы спортсменов, относящихся к различным возрастным группам, тренеров, ученых, специалистов в области физической культуры и спорта для подготовки к межрегиональным и всероссийским официальным спортивным соревнованиям и участия в них от имени федеральной территории "Сириус";</text:p>
      <text:p text:style-name="s1"><text:bookmark text:name="anchor221"/>21) <text:span text:style-name="s10">спортивный судья</text:span> - физическое лицо, уполномоченное организатором спортивного соревнования обеспечить соблюдение <text:a xlink:type="simple" xlink:href="https://internet.garant.ru/document/redirect/57499801/0">правил</text:a> вида спорта и положения (регламента) о спортивном соревновании, прошедшее специальную подготовку и получившее соответствующую квалификационную категорию;</text:p>
      <text:p text:style-name="s1"><text:bookmark text:name="anchor222"/>22) <text:span text:style-name="s10">спортсмен</text:span> - физическое лицо, занимающееся выбранными видом или видами спорта и выступающее на спортивных соревнованиях;</text:p>
      <text:p text:style-name="s1"><text:bookmark text:name="anchor223"/>23) <text:span text:style-name="s10">спортсмен высокого класса</text:span> - спортсмен, имеющий спортивное звание и выступающий на спортивных соревнованиях в целях достижения высоких спортивных результатов;</text:p>
      <text:p text:style-name="s22header">Информация об изменениях:</text:p>
      <text:p text:style-name="s22"><text:bookmark text:name="anchor2301"/><text:a xlink:type="simple" xlink:href="https://internet.garant.ru/document/redirect/70405818/11711">Федеральным законом</text:a> от 2 июля 2013 г. N 185-ФЗ в пункт 23.1 статьи 2 настоящего Федерального закона внесены изменения, <text:a xlink:type="simple" xlink:href="https://internet.garant.ru/document/redirect/70405818/1631">вступающие в силу</text:a> с 1 сентября 2013 г.</text:p>
      <text:p text:style-name="s22"><text:a xlink:type="simple" xlink:href="https://internet.garant.ru/document/redirect/57742855/2301">См. текст пункта в предыдущей редакции</text:a></text:p>
      <text:p text:style-name="s1">23.1) <text:span text:style-name="s10">студенческий спорт</text:span> - часть спорта, направленная на физическое воспитание и физическую подготовку обучающихся в профессиональных образовательных организациях и образовательных организациях высшего образования, их подготовку к участию и участие в физкультурных мероприятиях и спортивных мероприятиях, в том числе в официальных физкультурных мероприятиях и спортивных мероприятиях;</text:p>
      <text:p text:style-name="s22header">Информация об изменениях:</text:p>
      <text:p text:style-name="s22"><text:bookmark text:name="anchor2302"/>Пункт 23.2 изменен с 29 апреля 2018 г. - <text:a xlink:type="simple" xlink:href="https://internet.garant.ru/document/redirect/71926030/1">Федеральный закон</text:a> от 18 апреля 2018 г. N 79-ФЗ</text:p>
      <text:p text:style-name="s22"><text:a xlink:type="simple" xlink:href="https://internet.garant.ru/document/redirect/77668019/2302">См. предыдущую редакцию</text:a></text:p>
      <text:p text:style-name="s1">23.2) <text:span text:style-name="s10">студенческая спортивная лига</text:span> - созданная на основе членства некоммерческая организация, учредителями которой являются в том числе Российский студенческий спортивный союз и (или) общероссийская спортивная федерация (общероссийские спортивные федерации) и целями которой являются содействие в популяризации студенческого спорта и развитии одного или нескольких видов спорта, подготовка спортивного резерва, организация и проведение физкультурных мероприятий и спортивных мероприятий среди студентов. По одному виду спорта может быть создана только одна студенческая спортивная лига. Членами студенческой спортивной лиги могут быть физические лица, юридические лица, осуществляющие деятельность в области студенческого спорта;</text:p>
      <text:p text:style-name="s22header">Информация об изменениях:</text:p>
      <text:p text:style-name="s22"><text:bookmark text:name="anchor224"/>Пункт 24 изменен с 1 января 2023 г. - <text:a xlink:type="simple" xlink:href="https://internet.garant.ru/document/redirect/400720737/1106">Федеральный закон</text:a> от 30 апреля 2021 г. N 127-ФЗ</text:p>
      <text:p text:style-name="s22"><text:a xlink:type="simple" xlink:href="https://internet.garant.ru/document/redirect/77308189/224">См. предыдущую редакцию</text:a></text:p>
      <text:p text:style-name="s1">24) <text:span text:style-name="s10">тренер-преподаватель (далее также - тренер)</text:span> - физическое лицо, которое имеет соответствующее среднее профессиональное образование или высшее образование, организует учебно-тренировочный процесс, включая проведение со спортсменами, обучающимися учебно-тренировочных мероприятий, а также руководит их состязательной деятельностью для достижения спортивных результатов;</text:p>
      <text:p text:style-name="s22header">Информация об изменениях:</text:p>
      <text:p text:style-name="s22"><text:bookmark text:name="anchor2241"/>Пункт 24.1 изменен с 1 января 2023 г. - <text:a xlink:type="simple" xlink:href="https://internet.garant.ru/document/redirect/400720737/1107">Федеральный закон</text:a> от 30 апреля 2021 г. N 127-ФЗ</text:p>
      <text:p text:style-name="s22"><text:a xlink:type="simple" xlink:href="https://internet.garant.ru/document/redirect/77308189/2241">См. предыдущую редакцию</text:a></text:p>
      <text:p text:style-name="s1">24.1) <text:span text:style-name="s10">федеральные стандарты спортивной подготовки</text:span> - совокупность минимальных требований к спортивной подготовке по видам спорта;</text:p>
      <text:p text:style-name="s1"><text:bookmark text:name="anchor225"/>25) <text:span text:style-name="s10">физическое воспитание</text:span> - процесс, направленный на воспитание личности, развитие физических возможностей человека, приобретение им умений и знаний в области физической культуры и спорта в целях формирования всесторонне развитого и физически здорового человека с высоким уровнем физической культуры;</text:p>
      <text:p text:style-name="s1"><text:bookmark text:name="anchor226"/>26) <text:span text:style-name="s10">физическая культура</text:span> - часть культуры, представляющая собой совокупность ценностей, норм и знаний, создаваемых и используемых обществом в целях физического и интеллектуального развития способностей человека, совершенствования его двигательной активности и формирования здорового образа жизни, социальной адаптации путем физического воспитания, физической подготовки и физического развития;</text:p>
      <text:p text:style-name="s1"><text:bookmark text:name="anchor227"/>27) <text:span text:style-name="s10">физическая подготовка</text:span> - процесс, направленный на развитие физических качеств, способностей (в том числе навыков и умений) человека с учетом вида его деятельности и социально-демографических характеристик;</text:p>
      <text:p text:style-name="s22header">Информация об изменениях:</text:p>
      <text:p text:style-name="s22"><text:bookmark text:name="anchor228"/>Пункт 28 изменен с 1 марта 2025 г. - <text:a xlink:type="simple" xlink:href="https://internet.garant.ru/document/redirect/408277021/41">Федеральный закон</text:a> от 25 декабря 2023 г. № 651-ФЗ</text:p>
      <text:p text:style-name="s22"><text:a xlink:type="simple" xlink:href="https://internet.garant.ru/document/redirect/76831033/228">См. предыдущую редакцию</text:a></text:p>
      <text:p text:style-name="s1">28) <text:span text:style-name="s10">физическая реабилитация и абилитация инвалидов с использованием средств физической культуры и спорта</text:span> - комплекс мероприятий (в том числе физкультурно-оздоровительных мероприятий) и услуг, направленных на восстановление или формирование нарушенных либо отсутствующих функций организма человека и способностей к бытовой, общественной и профессиональной деятельности инвалидов и лиц с ограниченными возможностями здоровья с использованием спорта, средств и методов адаптивной физической культуры и адаптивного спорта. Стандарты предоставления инвалидам услуг по физической реабилитации и абилитации с использованием средств и методов адаптивной физической культуры и адаптивного спорта, содержащие основные требования к объему, периодичности, качеству таких услуг, утвержда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физической культуры и спорта,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социальной защиты населения;</text:p>
      <text:p text:style-name="s1"><text:bookmark text:name="anchor229"/>29) <text:span text:style-name="s10">физкультурные мероприятия</text:span> - организованные занятия граждан физической культурой;</text:p>
      <text:p text:style-name="s22header">Информация об изменениях:</text:p>
      <text:p text:style-name="s22"><text:bookmark text:name="anchor2291"/>Статья 2 дополнена пунктом 29.1 с 16 апреля 2021 г. - <text:a xlink:type="simple" xlink:href="https://internet.garant.ru/document/redirect/400541977/11">Федеральный закон</text:a> от 5 апреля 2021 г. N 87-ФЗ</text:p>
      <text:p text:style-name="s1">29.1) <text:span text:style-name="s10">физкультурно-оздоровительная услуга</text:span> - деятельность, осуществляемая физкультурно-спортивной организацией независимо от ее организационно-правовой формы, направленная на удовлетворение потребностей граждан в сохранении и укреплении здоровья, физической подготовке и физическом развитии, включающая в себя в том числе проведение физкультурных мероприятий;</text:p>
      <text:p text:style-name="s22header">Информация об изменениях:</text:p>
      <text:p text:style-name="s22"><text:bookmark text:name="anchor230"/>Пункт 30 изменен с 16 апреля 2021 г. - <text:a xlink:type="simple" xlink:href="https://internet.garant.ru/document/redirect/400541977/12">Федеральный закон</text:a> от 5 апреля 2021 г. N 87-ФЗ</text:p>
      <text:p text:style-name="s22"><text:a xlink:type="simple" xlink:href="https://internet.garant.ru/document/redirect/77708191/230">См. предыдущую редакцию</text:a></text:p>
      <text:p text:style-name="s1">30) <text:span text:style-name="s10">физкультурно-спортивная организация</text:span> - юридическое лицо независимо от его организационно-правовой формы, осуществляющее деятельность в области физической культуры и спорта в качестве основного вида деятельности, в том числе имеющее право на оказание физкультурно-оздоровительных услуг. Положения настоящего Федерального закона, регулирующие деятельность физкультурно-спортивных организаций, применяются соответственно к индивидуальным предпринимателям, осуществляющим деятельность в области физической культуры и спорта в качестве основного вида деятельности, в том числе оказывающим физкультурно-оздоровительные услуги;</text:p>
      <text:p text:style-name="s22header">Информация об изменениях:</text:p>
      <text:p text:style-name="s22"><text:bookmark text:name="anchor2031"/>Пункт 31 изменен с 1 января 2023 г. - <text:a xlink:type="simple" xlink:href="https://internet.garant.ru/document/redirect/400720737/1108">Федеральный закон</text:a> от 30 апреля 2021 г. N 127-ФЗ</text:p>
      <text:p text:style-name="s22"><text:a xlink:type="simple" xlink:href="https://internet.garant.ru/document/redirect/77308189/2031">См. предыдущую редакцию</text:a></text:p>
      <text:p text:style-name="s1">31) <text:span text:style-name="s10">школьный спорт</text:span> - часть детско-юношеского спорта, направленная на физическое воспитание и физическую подготовку обучающихся в общеобразовательных организациях, их подготовку к участию и участие в физкультурных мероприятиях и спортивных мероприятиях, в том числе в официальных физкультурных мероприятиях и спортивных мероприятиях;</text:p>
      <text:p text:style-name="s22header">Информация об изменениях:</text:p>
      <text:p text:style-name="s22"><text:bookmark text:name="anchor20311"/>Статья 2 дополнена пунктом 31.1 с 11 августа 2020 г. - <text:a xlink:type="simple" xlink:href="https://internet.garant.ru/document/redirect/74451242/12">Федеральный закон</text:a> от 31 июля 2020 г. N 273-ФЗ</text:p>
      <text:p text:style-name="s1">31.1) <text:span text:style-name="s10">школьная спортивная лига</text:span> - созданная на основе членства некоммерческая организация, учредителями которой являются в том числе школьные спортивные клубы и целями которой являются вовлечение обучающихся в занятия физической культурой и спортом, развитие и популяризация школьного спорта, организация и проведение физкультурных мероприятий и спортивных мероприятий среди обучающихся. Членами школьной спортивной лиги могут быть физические лица, юридические лица, осуществляющие деятельность в области школьного спорта;</text:p>
      <text:p text:style-name="s22header">Информация об изменениях:</text:p>
      <text:p text:style-name="s22"><text:bookmark text:name="anchor2032"/>Пункт 32 изменен с 10 января 2021 г. - <text:a xlink:type="simple" xlink:href="https://internet.garant.ru/document/redirect/400157494/2102">Федеральный закон</text:a> от 30 декабря 2020 г. N 524-ФЗ</text:p>
      <text:p text:style-name="s22"><text:a xlink:type="simple" xlink:href="https://internet.garant.ru/document/redirect/77706806/2032">См. предыдущую редакцию</text:a></text:p>
      <text:p text:style-name="s1">32) <text:span text:style-name="s10">целевая комплексная программа подготовки спортсменов к Олимпийским играм, Паралимпийским играм, Сурдлимпийским играм (далее - целевая комплексная программа)</text:span> - программа, которая разрабатывается общероссийской спортивной федерацией, является составной частью программы развития вида спорта в Российской Федерации и устанавливает цели, задачи, мероприятия и целевые показатели деятельности общероссийской спортивной федерации по подготовке и выступлению спортивной сборной команды Российской Федерации по соответствующему виду спорта на Олимпийских играх, Паралимпийских играх, Сурдлимпийских играх.</text:p>
      <text:p text:style-name="s9header">ГАРАНТ:</text:p>
      <text:p text:style-name="s9">См. <text:a xlink:type="simple" xlink:href="https://internet.garant.ru/document/redirect/57630302/2">комментарии</text:a> к статье 2 настоящего Федерального закона</text:p>
      <text:p text:style-name="s9"/>
      <text:p text:style-name="s15"><text:bookmark text:name="anchor3"/><text:span text:style-name="s10">Статья 3.</text:span> Основные принципы законодательства о физической культуре и спорте</text:p>
      <text:p text:style-name="s1">Законодательство о физической культуре и спорте основывается на следующих принципах:</text:p>
      <text:p text:style-name="s1"><text:bookmark text:name="anchor301"/>1) обеспечение права каждого на свободный доступ к физической культуре и спорту как к необходимым условиям развития физических, интеллектуальных и нравственных способностей личности, права на занятия физической культурой и спортом для всех категорий граждан и групп населения;</text:p>
      <text:p text:style-name="s1"><text:bookmark text:name="anchor302"/>2) единство нормативной правовой базы в области физической культуры и спорта на всей территории Российской Федерации;</text:p>
      <text:p text:style-name="s1"><text:bookmark text:name="anchor303"/>3) сочетание государственного регулирования отношений в области физической культуры и спорта с саморегулированием таких отношений субъектами физической культуры и спорта;</text:p>
      <text:p text:style-name="s1"><text:bookmark text:name="anchor304"/>4) установление государственных гарантий прав граждан в области физической культуры и спорта;</text:p>
      <text:p text:style-name="s22header">Информация об изменениях:</text:p>
      <text:p text:style-name="s22"><text:bookmark text:name="anchor305"/>Пункт 5 изменен с 17 марта 2022 г. - <text:a xlink:type="simple" xlink:href="https://internet.garant.ru/document/redirect/403615538/1">Федеральный закон</text:a> от 6 марта 2022 г. N 43-ФЗ</text:p>
      <text:p text:style-name="s22"><text:a xlink:type="simple" xlink:href="https://internet.garant.ru/document/redirect/77313987/305">См. предыдущую редакцию</text:a></text:p>
      <text:p text:style-name="s1">5) запрет на дискриминацию и насилие в области физической культуры и спорта, на противоправное влияние на результаты официальных спортивных соревнований (манипулирование официальными спортивными соревнованиями);</text:p>
      <text:p text:style-name="s1"><text:bookmark text:name="anchor306"/>6) обеспечение безопасности жизни и здоровья лиц, занимающихся физической культурой и спортом, а также участников и зрителей физкультурных мероприятий и спортивных мероприятий;</text:p>
      <text:p text:style-name="s1"><text:bookmark text:name="anchor307"/>7) соблюдение международных договоров Российской Федерации в области физической культуры и спорта;</text:p>
      <text:p text:style-name="s1"><text:bookmark text:name="anchor308"/>8) содействие развитию физической культуры и спорта инвалидов, лиц с ограниченными возможностями здоровья и других групп населения, нуждающихся в повышенной социальной защите;</text:p>
      <text:p text:style-name="s22header">Информация об изменениях:</text:p>
      <text:p text:style-name="s22"><text:bookmark text:name="anchor309"/>Пункт 9 изменен с 1 сентября 2025 г. - <text:a xlink:type="simple" xlink:href="https://internet.garant.ru/document/redirect/411824868/12">Федеральный закон</text:a> от 7 апреля 2025 г. № 65-ФЗ</text:p>
      <text:p text:style-name="s22"><text:a xlink:type="simple" xlink:href="https://internet.garant.ru/document/redirect/76838918/309">См. предыдущую редакцию</text:a></text:p>
      <text:p text:style-name="s1">9) взаимодействие федерального органа исполнительной власти в области физической культуры и спорта, органов исполнительной власти субъектов Российской Федерации, органов местного самоуправления, органов публичной власти федеральной территории "Сириус" со спортивными федерациями;</text:p>
      <text:p text:style-name="s1"><text:bookmark text:name="anchor310"/>10) непрерывность и преемственность физического воспитания граждан, относящихся к различным возрастным группам;</text:p>
      <text:p text:style-name="s22header">Информация об изменениях:</text:p>
      <text:p text:style-name="s22"><text:bookmark text:name="anchor311"/>Пункт 11 изменен с 1 января 2023 г. - <text:a xlink:type="simple" xlink:href="https://internet.garant.ru/document/redirect/400720737/12">Федеральный закон</text:a> от 30 апреля 2021 г. N 127-ФЗ</text:p>
      <text:p text:style-name="s22"><text:a xlink:type="simple" xlink:href="https://internet.garant.ru/document/redirect/77308189/311">См. предыдущую редакцию</text:a></text:p>
      <text:p text:style-name="s1">11) содействие развитию всех видов и составных частей спорта, в том числе детско-юношеского спорта (включая школьный спорт) и студенческого спорта, с учетом уникальности спорта, его социальной и образовательной функций, а также специфики его структуры, основанной на добровольной деятельности его субъектов.</text:p>
      <text:p text:style-name="s9header">ГАРАНТ:</text:p>
      <text:p text:style-name="s9">См. <text:a xlink:type="simple" xlink:href="https://internet.garant.ru/document/redirect/57630302/3">комментарии</text:a> к статье 3 настоящего Федерального закона</text:p>
      <text:p text:style-name="s9"/>
      <text:p text:style-name="s15"><text:bookmark text:name="anchor4"/><text:span text:style-name="s10">Статья 4.</text:span> Законодательство о физической культуре и спорте</text:p>
      <text:p text:style-name="s1"><text:bookmark text:name="anchor401"/>1. Законодательство о физической культуре и спорте основывается на <text:a xlink:type="simple" xlink:href="https://internet.garant.ru/document/redirect/10103000/0">Конституции</text:a> Российской Федерации и состоит из настоящего Федерального закона, других федеральных законов и принимаемых в соответствии с ними законов субъектов Российской Федерации.</text:p>
      <text:p text:style-name="s22header">Информация об изменениях:</text:p>
      <text:p text:style-name="s22"><text:bookmark text:name="anchor402"/>Часть 2 изменена с 1 сентября 2025 г. - <text:a xlink:type="simple" xlink:href="https://internet.garant.ru/document/redirect/411824868/141">Федеральный закон</text:a> от 7 апреля 2025 г. № 65-ФЗ</text:p>
      <text:p text:style-name="s22"><text:a xlink:type="simple" xlink:href="https://internet.garant.ru/document/redirect/76838918/402">См. предыдущую редакцию</text:a></text:p>
      <text:p text:style-name="s1">2. Федеральные законы и иные нормативные правовые акты Российской Федерации, законы и иные нормативные правовые акты субъектов Российской Федерации, нормативные правовые акты органов публичной власти федеральной территории "Сириус", содержащие нормы, регулирующие отношения в области физической культуры и спорта, не могут противоречить настоящему Федеральному закону.</text:p>
      <text:p text:style-name="s22header">Информация об изменениях:</text:p>
      <text:p text:style-name="s22"><text:bookmark text:name="anchor4021"/>Часть 2.1 изменена с 1 сентября 2025 г. - <text:a xlink:type="simple" xlink:href="https://internet.garant.ru/document/redirect/411824868/142">Федеральный закон</text:a> от 7 апреля 2025 г. № 65-ФЗ</text:p>
      <text:p text:style-name="s22"><text:a xlink:type="simple" xlink:href="https://internet.garant.ru/document/redirect/76838918/4021">См. предыдущую редакцию</text:a></text:p>
      <text:p text:style-name="s1">2.1. Нормативными правовыми актами органов публичной власти федеральной территории "Сириус" может устанавливаться специальное регулирование осуществления деятельности в области физической культуры и спорта в федеральной территории "Сириус" в соответствии с <text:a xlink:type="simple" xlink:href="https://internet.garant.ru/document/redirect/400102492/700">Федеральным законом</text:a> от 22 декабря 2020 года N 437-ФЗ "О федеральной территории "Сириус". Требования нормативных правовых актов органов публичной власти федеральной территории "Сириус" в области физической культуры и спорта не могут быть ниже соответствующих требований, устанавливаемых настоящим Федеральным законом, другими федеральными законами, регулирующими деятельность в области физической культуры и спорта, и принимаемыми в соответствии с ними иными нормативными правовыми актами Российской Федерации, а также должны соответствовать основным принципам законодательства о физической культуре и спорте, установленным <text:a xlink:type="simple" xlink:href="#anchor3">статьей 3</text:a> настоящего Федерального закона, и не приводить к нарушению прав спортсменов, установленных <text:a xlink:type="simple" xlink:href="#anchor241">частью 1 статьи 24</text:a> настоящего Федерального закона. Органы публичной власти федеральной территории "Сириус" вправе вводить экспериментальный правовой режим в федеральной территории "Сириус", направленный на дополнительное обеспечение реализации полномочий и прав федеральной территории "Сириус", установленных <text:a xlink:type="simple" xlink:href="#anchor8100">статьей 8.1</text:a> настоящего Федерального закона, на основании принимаемой такими органами программы экспериментального правового режима. <text:a xlink:type="simple" xlink:href="https://internet.garant.ru/document/redirect/412485858/1000">Порядок</text:a> разработки указанной программы, <text:a xlink:type="simple" xlink:href="https://internet.garant.ru/document/redirect/412485858/2000">перечень</text:a> вопросов, которые могут регулироваться в рамках экспериментального правового режима, устанавливаются Правительством Российской Федерации.</text:p>
      <text:p text:style-name="s1"><text:bookmark text:name="anchor403"/>3. По вопросам деятельности в области физической культуры и спорта принимаются муниципальные правовые акты, которые не могут противоречить настоящему Федеральному закону.</text:p>
      <text:p text:style-name="s1"><text:bookmark text:name="anchor404"/>4. Если международным договором Российской Федерации установлены иные правила, чем те, которые предусмотрены настоящим Федеральным законом, применяются правила международного договора Российской Федерации.</text:p>
      <text:p text:style-name="s22header">Информация об изменениях:</text:p>
      <text:p text:style-name="s22"><text:bookmark text:name="anchor4050"/>Статья 4 дополнена частью 5 с 8 декабря 2020 г. - <text:a xlink:type="simple" xlink:href="https://internet.garant.ru/document/redirect/75016987/985">Федеральный закон</text:a> от 8 декабря 2020 г. N 429-ФЗ</text:p>
      <text:p text:style-name="s1">5. Решения межгосударственных органов, принятые на основании положений международных договоров Российской Федерации в их истолковании, противоречащем <text:a xlink:type="simple" xlink:href="https://internet.garant.ru/document/redirect/10103000/0">Конституции</text:a> Российской Федерации, не подлежат исполнению в Российской Федерации. Такое противоречие может быть установлено в <text:a xlink:type="simple" xlink:href="https://internet.garant.ru/document/redirect/10101207/13100">порядке</text:a>, определенном федеральным конституционным законом.</text:p>
      <text:p text:style-name="s9header">ГАРАНТ:</text:p>
      <text:p text:style-name="s9">См. <text:a xlink:type="simple" xlink:href="https://internet.garant.ru/document/redirect/57630302/4">комментарии</text:a> к статье 4 настоящего Федерального закона</text:p>
      <text:p text:style-name="s9"/>
      <text:p text:style-name="s15"><text:bookmark text:name="anchor5"/><text:span text:style-name="s10">Статья 5.</text:span> Субъекты физической культуры и спорта в Российской Федерации</text:p>
      <text:p text:style-name="s1">К субъектам физической культуры и спорта в Российской Федерации относятся:</text:p>
      <text:p text:style-name="s22header">Информация об изменениях:</text:p>
      <text:p text:style-name="s22"><text:bookmark text:name="anchor501"/>Пункт 1 изменен с 1 июня 2024 г. - <text:a xlink:type="simple" xlink:href="https://internet.garant.ru/document/redirect/408101171/111">Федеральный закон</text:a> от 30 ноября 2023 г. № 564-ФЗ</text:p>
      <text:p text:style-name="s22"><text:a xlink:type="simple" xlink:href="https://internet.garant.ru/document/redirect/76827583/501">См. предыдущую редакцию</text:a></text:p>
      <text:p text:style-name="s1">1) физкультурно-спортивные организации, в том числе физкультурно-спортивные общества, спортивно-технические общества, спортивные клубы (включая профессиональные спортивные клубы, физкультурно-спортивные клубы), объединения физкультурно-спортивных клубов, фитнес-центры, центры спортивной подготовки, профессиональные спортивные лиги, студенческие спортивные лиги, школьные спортивные лиги, любительские спортивные лиги, а также общественно-государственные организации, участвующие в развитии военно-прикладных и служебно-прикладных видов спорта;</text:p>
      <text:p text:style-name="s22header">Информация об изменениях:</text:p>
      <text:p text:style-name="s22"><text:bookmark text:name="anchor5011"/><text:a xlink:type="simple" xlink:href="https://internet.garant.ru/document/redirect/12183174/12">Федеральным законом</text:a> от 23 февраля 2011 г. N 20-ФЗ статья 5 настоящего Федерального закона дополнена пунктом 1.1</text:p>
      <text:p text:style-name="s1">1.1) спортивные федерации;</text:p>
      <text:p text:style-name="s22header">Информация об изменениях:</text:p>
      <text:p text:style-name="s22"><text:bookmark text:name="anchor502"/><text:a xlink:type="simple" xlink:href="https://internet.garant.ru/document/redirect/70405818/1172">Федеральным законом</text:a> от 2 июля 2013 г. N 185-ФЗ в пункт 2 статьи 5 настоящего Федерального закона внесены изменения, <text:a xlink:type="simple" xlink:href="https://internet.garant.ru/document/redirect/70405818/1631">вступающие в силу</text:a> с 1 сентября 2013 г.</text:p>
      <text:p text:style-name="s22"><text:a xlink:type="simple" xlink:href="https://internet.garant.ru/document/redirect/57742855/502">См. текст пункта в предыдущей редакции</text:a></text:p>
      <text:p text:style-name="s1">2) образовательные организации, осуществляющие деятельность в области физической культуры и спорта;</text:p>
      <text:p text:style-name="s22header">Информация об изменениях:</text:p>
      <text:p text:style-name="s22"><text:bookmark text:name="anchor5021"/>Статья 5 дополнена пунктом 2.1 с 23 июня 2024 г. - <text:a xlink:type="simple" xlink:href="https://internet.garant.ru/document/redirect/409186620/11">Федеральный закон</text:a> от 12 июня 2024 г. № 139-ФЗ</text:p>
      <text:p text:style-name="s1">2.1) центры раннего физического развития детей;</text:p>
      <text:p text:style-name="s1"><text:bookmark text:name="anchor503"/>3) утратил силу с 1 июня 2024 г. - <text:a xlink:type="simple" xlink:href="https://internet.garant.ru/document/redirect/408101171/112">Федеральный закон</text:a> от 30 ноября 2023 г. № 564-ФЗ</text:p>
      <text:p text:style-name="s22header">Информация об изменениях:</text:p>
      <text:p text:style-name="s22"><text:a xlink:type="simple" xlink:href="https://internet.garant.ru/document/redirect/76827583/503">См. предыдущую редакцию</text:a></text:p>
      <text:p text:style-name="s1"><text:bookmark text:name="anchor504"/>4) научные организации, осуществляющие исследования в области физической культуры и спорта;</text:p>
      <text:p text:style-name="s1"><text:bookmark text:name="anchor505"/>5) Олимпийский комитет России;</text:p>
      <text:p text:style-name="s1"><text:bookmark text:name="anchor506"/>6) Паралимпийский комитет России;</text:p>
      <text:p text:style-name="s1"><text:bookmark text:name="anchor507"/>7) Сурдлимпийский комитет России;</text:p>
      <text:p text:style-name="s1"><text:bookmark text:name="anchor508"/>8) Специальная олимпиада России;</text:p>
      <text:p text:style-name="s22header">Информация об изменениях:</text:p>
      <text:p text:style-name="s22"><text:bookmark text:name="anchor581"/><text:a xlink:type="simple" xlink:href="https://internet.garant.ru/document/redirect/70100056/132">Федеральным законом</text:a> от 3 декабря 2011 г. N 384-ФЗ статья 5 настоящего Федерального закона дополнена пунктом 8.1</text:p>
      <text:p text:style-name="s1">8.1) Российский студенческий спортивный союз;</text:p>
      <text:p text:style-name="s22header">Информация об изменениях:</text:p>
      <text:p text:style-name="s22"><text:bookmark text:name="anchor509"/>Пункт 9 изменен с 1 сентября 2025 г. - <text:a xlink:type="simple" xlink:href="https://internet.garant.ru/document/redirect/411824868/14">Федеральный закон</text:a> от 7 апреля 2025 г. № 65-ФЗ</text:p>
      <text:p text:style-name="s22"><text:a xlink:type="simple" xlink:href="https://internet.garant.ru/document/redirect/76838918/509">См. предыдущую редакцию</text:a></text:p>
      <text:p text:style-name="s1">9) <text:a xlink:type="simple" xlink:href="https://internet.garant.ru/document/redirect/70192266/1000">федеральный орган</text:a> исполнительной власти в области физической культуры и спорта, органы исполнительной власти субъектов Российской Федерации, органы местного самоуправления, органы публичной власти федеральной территории "Сириус", подведомственные этим органам организации;</text:p>
      <text:p text:style-name="s1"><text:bookmark text:name="anchor510"/>10) федеральные органы исполнительной власти, осуществляющие руководство развитием военно-прикладных и служебно-прикладных видов спорта;</text:p>
      <text:p text:style-name="s1"><text:bookmark text:name="anchor511"/>11) профессиональные союзы в области физической культуры и спорта;</text:p>
      <text:p text:style-name="s22header">Информация об изменениях:</text:p>
      <text:p text:style-name="s22"><text:bookmark text:name="anchor512"/>Пункт 12 изменен с 11 марта 2023 г. - <text:a xlink:type="simple" xlink:href="https://internet.garant.ru/document/redirect/406455459/2">Федеральный закон</text:a> от 28 февраля 2023 г. № 49-ФЗ</text:p>
      <text:p text:style-name="s22"><text:a xlink:type="simple" xlink:href="https://internet.garant.ru/document/redirect/76813963/512">См. предыдущую редакцию</text:a></text:p>
      <text:p text:style-name="s1">12) граждане, занимающиеся физической культурой, спортсмены и их коллективы (спортивные команды), зрители, спортивные судьи, тренеры, специалисты по спортивной медицине и иные специалисты в области физической культуры и спорта в соответствии с <text:a xlink:type="simple" xlink:href="https://internet.garant.ru/document/redirect/405767075/1000">перечнем</text:a> таких специалистов, утвержденным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513"/><text:a xlink:type="simple" xlink:href="https://internet.garant.ru/document/redirect/71546012/122">Федеральным законом</text:a> от 22 ноября 2016 г. N 396-ФЗ статья 5 настоящего Федерального закона дополнена пунктом 13</text:p>
      <text:p text:style-name="s1">13) спортивные агенты;</text:p>
      <text:p text:style-name="s22header">Информация об изменениях:</text:p>
      <text:p text:style-name="s22"><text:bookmark text:name="anchor514"/>Статья 5 дополнена пунктом 14 с 24 июня 2025 г. - <text:a xlink:type="simple" xlink:href="https://internet.garant.ru/document/redirect/412210800/1901">Федеральный закон</text:a> от 24 июня 2025 г. № 157-ФЗ</text:p>
      <text:p text:style-name="s1">14) <text:a xlink:type="simple" xlink:href="https://internet.garant.ru/document/redirect/412210800/0">Российский спортивный фонд</text:a>;</text:p>
      <text:p text:style-name="s22header">Информация об изменениях:</text:p>
      <text:p text:style-name="s22"><text:bookmark text:name="anchor515"/>Статья 5 дополнена пунктом 15 с 24 июня 2026 г. - <text:a xlink:type="simple" xlink:href="https://internet.garant.ru/document/redirect/414429757/11">Федеральный закон</text:a> от 24 июня 2026 г. № 185-ФЗ</text:p>
      <text:p text:style-name="s1">15) общероссийская антидопинговая организация.</text:p>
      <text:p text:style-name="s9header">ГАРАНТ:</text:p>
      <text:p text:style-name="s9">См. <text:a xlink:type="simple" xlink:href="https://internet.garant.ru/document/redirect/57630302/5">комментарии</text:a> к статье 5 настоящего Федерального закона</text:p>
      <text:p text:style-name="s9"/>
      <text:p text:style-name="s15"><text:bookmark text:name="anchor6"/><text:span text:style-name="s10">Статья 6.</text:span> Полномочия Российской Федерации в области физической культуры и спорта</text:p>
      <text:p text:style-name="s22header">Информация об изменениях:</text:p>
      <text:p text:style-name="s22"><text:bookmark text:name="anchor61"/>Часть 1 изменена с 5 июня 2026 г. - <text:a xlink:type="simple" xlink:href="https://internet.garant.ru/document/redirect/414278352/11">Федеральный закон</text:a> от 25 мая 2026 г. № 160-ФЗ</text:p>
      <text:p text:style-name="s22"><text:a xlink:type="simple" xlink:href="https://internet.garant.ru/document/redirect/483423072/61">См. предыдущую редакцию</text:a></text:p>
      <text:p text:style-name="s1">1. К полномочиям Российской Федерации в области физической культуры и спорта относятся:</text:p>
      <text:p text:style-name="s1"><text:bookmark text:name="anchor601"/>1) разработка и реализация государственной политики в области физической культуры и спорта, принятие и реализация <text:a xlink:type="simple" xlink:href="https://internet.garant.ru/document/redirect/402891691/1000">программ</text:a> развития физической культуры и спорта в Российской Федерации;</text:p>
      <text:p text:style-name="s9header">ГАРАНТ:</text:p>
      <text:p text:style-name="s9">См. <text:a xlink:type="simple" xlink:href="https://internet.garant.ru/document/redirect/74966492/1000">Стратегию</text:a> развития физической культуры и спорта в Российской Федерации на период до 2030 года, утвержденная <text:a xlink:type="simple" xlink:href="https://internet.garant.ru/document/redirect/74966492/0">распоряжением</text:a> Правительства РФ от 24 ноября 2020 г. N 3081-р</text:p>
      <text:p text:style-name="s9">См. <text:a xlink:type="simple" xlink:href="https://internet.garant.ru/document/redirect/196059/1000">Стратегию</text:a> развития физической культуры и спорта в РФ на период до 2020 г. и <text:a xlink:type="simple" xlink:href="https://internet.garant.ru/document/redirect/72266836/1000">Стратегию</text:a> развития спортивной индустрии до 2035 г.</text:p>
      <text:p text:style-name="s22header">Информация об изменениях:</text:p>
      <text:p text:style-name="s22"><text:bookmark text:name="anchor602"/>Пункт 2 изменен с 25 декабря 2023 г. - <text:a xlink:type="simple" xlink:href="https://internet.garant.ru/document/redirect/408277523/131">Федеральный закон</text:a> от 25 декабря 2023 г. № 684-ФЗ</text:p>
      <text:p text:style-name="s22"><text:a xlink:type="simple" xlink:href="https://internet.garant.ru/document/redirect/76814465/602">См. предыдущую редакцию</text:a></text:p>
      <text:p text:style-name="s1">2) участие в организации мероприятий по подготовке спортивных сборных команд Российской Федерации к Олимпийским играм, Паралимпийским играм, Сурдлимпийским играм, Всемирным специальным олимпийским играм и другим международным спортивным соревнованиям и по участию в таких соревнованиях, в том числе путем предоставления общероссийским спортивным федерациям, Олимпийскому комитету России, Паралимпийскому комитету России, Сурдлимпийскому комитету России, Специальной олимпиаде России финансовой и иной поддержки;</text:p>
      <text:p text:style-name="s22header">Информация об изменениях:</text:p>
      <text:p text:style-name="s22"><text:bookmark text:name="anchor6021"/>Пункт 2.1 изменен с 10 января 2021 г. - <text:a xlink:type="simple" xlink:href="https://internet.garant.ru/document/redirect/400157494/2202">Федеральный закон</text:a> от 30 декабря 2020 г. N 524-ФЗ</text:p>
      <text:p text:style-name="s22"><text:a xlink:type="simple" xlink:href="https://internet.garant.ru/document/redirect/77706806/6021">См. предыдущую редакцию</text:a></text:p>
      <text:p text:style-name="s1">2.1) утверждение программ развития видов спорта в Российской Федерации, установление <text:a xlink:type="simple" xlink:href="https://internet.garant.ru/document/redirect/409602683/1000">порядка</text:a> определения эффективности деятельности общероссийских и региональных спортивных федераций по развитию видов спорта в Российской Федерации, субъектах Российской Федерации, в том числе эффективности реализации программ развития видов спорта в Российской Федерации, субъектах Российской Федерации;</text:p>
      <text:p text:style-name="s22header">Информация об изменениях:</text:p>
      <text:p text:style-name="s22"><text:bookmark text:name="anchor6022"/><text:a xlink:type="simple" xlink:href="https://internet.garant.ru/document/redirect/71108404/122">Федеральным законом</text:a> от 29 июня 2015 г. N 204-ФЗ статья 6 настоящего Федерального закона дополнена пунктом 2.2</text:p>
      <text:p text:style-name="s1">2.2) обеспечение подготовки спортивного резерва для спортивных сборных команд Российской Федерации в соответствии с установленными федеральным органом исполнительной власти в области физической культуры и спорта <text:a xlink:type="simple" xlink:href="https://internet.garant.ru/document/redirect/71371262/1000">требованиями</text:a>;</text:p>
      <text:p text:style-name="s22header">Информация об изменениях:</text:p>
      <text:p text:style-name="s22"><text:bookmark text:name="anchor603"/>Пункт 3 изменен с 25 декабря 2023 г. - <text:a xlink:type="simple" xlink:href="https://internet.garant.ru/document/redirect/408277523/132">Федеральный закон</text:a> от 25 декабря 2023 г. № 684-ФЗ</text:p>
      <text:p text:style-name="s22"><text:a xlink:type="simple" xlink:href="https://internet.garant.ru/document/redirect/76814465/603">См. предыдущую редакцию</text:a></text:p>
      <text:p text:style-name="s1">3) организация и проведение межрегиональных, всероссийских официальных физкультурных мероприятий и международных официальных физкультурных мероприятий, в том числе за пределами Российской Федерации;</text:p>
      <text:p text:style-name="s22header">Информация об изменениях:</text:p>
      <text:p text:style-name="s22"><text:bookmark text:name="anchor604"/>Пункт 4 изменен с 25 декабря 2023 г. - <text:a xlink:type="simple" xlink:href="https://internet.garant.ru/document/redirect/408277523/133">Федеральный закон</text:a> от 25 декабря 2023 г. № 684-ФЗ</text:p>
      <text:p text:style-name="s22"><text:a xlink:type="simple" xlink:href="https://internet.garant.ru/document/redirect/76814465/604">См. предыдущую редакцию</text:a></text:p>
      <text:p text:style-name="s1">4) организация и проведение не связанных с подготовкой спортивных сборных команд Российской Федерации межрегиональных, всероссийских официальных спортивных мероприятий и международных официальных спортивных мероприятий, в том числе за пределами Российской Федерации;</text:p>
      <text:p text:style-name="s22header">Информация об изменениях:</text:p>
      <text:p text:style-name="s22"><text:bookmark text:name="anchor6041"/><text:a xlink:type="simple" xlink:href="https://internet.garant.ru/document/redirect/71108404/124">Федеральным законом</text:a> от 29 июня 2015 г. N 204-ФЗ статья 6 настоящего Федерального закона дополнена пунктом 4.1</text:p>
      <text:p text:style-name="s1">4.1) присвоение спортивных званий и квалификационной категории спортивного судьи "спортивный судья всероссийской категории" в соответствии со <text:a xlink:type="simple" xlink:href="#anchor22">статьей 22</text:a> настоящего Федерального закона;</text:p>
      <text:p text:style-name="s22header">Информация об изменениях:</text:p>
      <text:p text:style-name="s22"><text:bookmark text:name="anchor6042"/>Статья 6 дополнена пунктом 4.2 с 15 июня 2018 г. - <text:a xlink:type="simple" xlink:href="https://internet.garant.ru/document/redirect/71958552/11">Федеральный закон</text:a> от 4 июня 2018 г. N 147-ФЗ</text:p>
      <text:p text:style-name="s1">4.2) присвоение квалификационных категорий тренеров, квалификационных категорий иных специалистов в области физической культуры и спорта (далее - квалификационные категории специалистов в области физической культуры и спорта) в соответствии со <text:a xlink:type="simple" xlink:href="#anchor22">статьей 22</text:a> настоящего Федерального закона;</text:p>
      <text:p text:style-name="s22header">Информация об изменениях:</text:p>
      <text:p text:style-name="s22"><text:bookmark text:name="anchor605"/>Пункт 5 изменен с 10 января 2021 г. - <text:a xlink:type="simple" xlink:href="https://internet.garant.ru/document/redirect/400157494/2204">Федеральный закон</text:a> от 30 декабря 2020 г. N 524-ФЗ</text:p>
      <text:p text:style-name="s22"><text:a xlink:type="simple" xlink:href="https://internet.garant.ru/document/redirect/77706806/605">См. предыдущую редакцию</text:a></text:p>
      <text:p text:style-name="s1">5) участие в организации мероприятий по выдвижению Российской Федерации, городов Российской Федерации в качестве кандидатов на право проведения международных физкультурных мероприятий и спортивных мероприятий, подготовке и проведению таких мероприятий на территории Российской Федерации с учетом требований, установленных соответствующими международными спортивными организациями;</text:p>
      <text:p text:style-name="s22header">Информация об изменениях:</text:p>
      <text:p text:style-name="s22"><text:bookmark text:name="anchor606"/>Пункт 6 изменен с 10 января 2021 г. - <text:a xlink:type="simple" xlink:href="https://internet.garant.ru/document/redirect/400157494/2205">Федеральный закон</text:a> от 30 декабря 2020 г. N 524-ФЗ</text:p>
      <text:p text:style-name="s22"><text:a xlink:type="simple" xlink:href="https://internet.garant.ru/document/redirect/77706806/606">См. предыдущую редакцию</text:a></text:p>
      <text:p text:style-name="s1">6) организация и проведение межрегиональных, всероссийских и международных официальных спортивных соревнований среди инвалидов, лиц с ограниченными возможностями здоровья;</text:p>
      <text:p text:style-name="s22header">Информация об изменениях:</text:p>
      <text:p text:style-name="s22"><text:bookmark text:name="anchor607"/>Пункт 7 изменен с 14 июля 2019 г. - <text:a xlink:type="simple" xlink:href="https://internet.garant.ru/document/redirect/72285858/2">Федеральный закон</text:a> от 3 июля 2019 г. N 172-ФЗ</text:p>
      <text:p text:style-name="s22"><text:a xlink:type="simple" xlink:href="https://internet.garant.ru/document/redirect/77681593/607">См. предыдущую редакцию</text:a></text:p>
      <text:p text:style-name="s1">7) государственная аккредитация общероссийских спортивных федераций;</text:p>
      <text:p text:style-name="s22header">Информация об изменениях:</text:p>
      <text:p text:style-name="s22"><text:bookmark text:name="anchor608"/><text:a xlink:type="simple" xlink:href="https://internet.garant.ru/document/redirect/70405818/1173">Федеральным законом</text:a> от 2 июля 2013 г. N 185-ФЗ пункт 8 статьи 6 настоящего Федерального закона изложен в новой редакции, <text:a xlink:type="simple" xlink:href="https://internet.garant.ru/document/redirect/70405818/1631">вступающей в силу</text:a> с 1 сентября 2013 г.</text:p>
      <text:p text:style-name="s22"><text:a xlink:type="simple" xlink:href="https://internet.garant.ru/document/redirect/57742855/608">См. текст пункта в предыдущей редакции</text:a></text:p>
      <text:p text:style-name="s1">8) организация подготовки и дополнительного профессионального образования кадров в области физической культуры и спорта;</text:p>
      <text:p text:style-name="s22header">Информация об изменениях:</text:p>
      <text:p text:style-name="s22"><text:bookmark text:name="anchor6081"/>Статья 6 дополнена пунктом 8.1 с 15 июня 2018 г. - <text:a xlink:type="simple" xlink:href="https://internet.garant.ru/document/redirect/71958552/11">Федеральный закон</text:a> от 4 июня 2018 г. N 147-ФЗ</text:p>
      <text:p text:style-name="s1">8.1) установление порядка присвоения квалификационных категорий тренеров и квалификационных категорий специалистов в области физической культуры и спорта, а также квалификационных требований к присвоению данных категорий;</text:p>
      <text:p text:style-name="s22header">Информация об изменениях:</text:p>
      <text:p text:style-name="s22"><text:bookmark text:name="anchor609"/><text:a xlink:type="simple" xlink:href="https://internet.garant.ru/document/redirect/12188146/47">Федеральным законом</text:a> от 19 июля 2011 г. N 248-ФЗ пункт 9 статьи 6 настоящего Федерального закона изложен в новой редакции, <text:a xlink:type="simple" xlink:href="https://internet.garant.ru/document/redirect/12188146/51">вступающей в силу</text:a> по истечении девяноста дней после дня <text:a xlink:type="simple" xlink:href="https://internet.garant.ru/document/redirect/12288146/0">официального опубликования</text:a> названного Федерального закона</text:p>
      <text:p text:style-name="s22"><text:a xlink:type="simple" xlink:href="https://internet.garant.ru/document/redirect/5761889/609">См. текст пункта в предыдущей редакции</text:a></text:p>
      <text:p text:style-name="s1">9) организация разработки требований к спортивному инвентарю и оборудованию для использования в спортивных соревнованиях;</text:p>
      <text:p text:style-name="s22header">Информация об изменениях:</text:p>
      <text:p text:style-name="s22"><text:bookmark text:name="anchor610"/>Пункт 10 изменен с 16 декабря 2017 г. - <text:a xlink:type="simple" xlink:href="https://internet.garant.ru/document/redirect/71824876/12">Федеральный закон</text:a> от 5 декабря 2017 г. N 373-ФЗ</text:p>
      <text:p text:style-name="s22"><text:a xlink:type="simple" xlink:href="https://internet.garant.ru/document/redirect/57431288/610">См. предыдущую редакцию</text:a></text:p>
      <text:p text:style-name="s1">10) материально-техническое обеспечение, в том числе обеспечение спортивной экипировкой, финансовое, научно-методическое, медико-биологическое, медицинское и антидопинговое обеспечение спортивных делегаций Российской Федерации, спортивных сборных команд Российской Федерации (за исключением медицинского обеспечения), обеспечение участия спортивных делегаций Российской Федерации в международных спортивных мероприятиях;</text:p>
      <text:p text:style-name="s1"><text:bookmark text:name="anchor611"/>11) организация проведения всероссийских смотров физической подготовки граждан допризывного и призывного возрастов к военной службе, разработка программ и методических рекомендаций по физической подготовке таких граждан;</text:p>
      <text:p text:style-name="s1"><text:bookmark text:name="anchor612"/>12) осуществление пропаганды физической культуры, спорта и здорового образа жизни;</text:p>
      <text:p text:style-name="s1"><text:bookmark text:name="anchor613"/>13) научно-методическое обеспечение в области физической культуры и спорта, а также организация издания научной, учебной и научно-популярной литературы по физической культуре и спорту;</text:p>
      <text:p text:style-name="s22header">Информация об изменениях:</text:p>
      <text:p text:style-name="s22"><text:bookmark text:name="anchor614"/>Пункт 14 изменен с 1 сентября 2025 г. - <text:a xlink:type="simple" xlink:href="https://internet.garant.ru/document/redirect/409494231/121">Федеральный закон</text:a> от 8 августа 2024 г. № 326-ФЗ</text:p>
      <text:p text:style-name="s22"><text:a xlink:type="simple" xlink:href="https://internet.garant.ru/document/redirect/76838918/614">См. предыдущую редакцию</text:a></text:p>
      <text:p text:style-name="s1">14) организация строительства, реконструкции и ремонта объектов спорта, создания и содержания иных спортивных сооружений, находящихся в федеральной собственности;</text:p>
      <text:p text:style-name="s1"><text:bookmark text:name="anchor615"/>15) разработка и утверждение программ и учебных планов занятий физической культурой и спортом для различных групп населения;</text:p>
      <text:p text:style-name="s1"><text:bookmark text:name="anchor616"/>16) подготовка военнослужащих и лиц, проходящих специальную службу, по военно-прикладным и служебно-прикладным видам спорта;</text:p>
      <text:p text:style-name="s1"><text:bookmark text:name="anchor617"/>17) организация научных исследований в области физической культуры и спорта;</text:p>
      <text:p text:style-name="s9header">ГАРАНТ:</text:p>
      <text:p text:style-name="s9"><text:bookmark text:name="anchor618"/>Пункт 18 статьи 6 настоящего Федерального закона <text:a xlink:type="simple" xlink:href="#anchor432">вступает в силу</text:a> с 1 января 2009 г.</text:p>
      <text:p text:style-name="s1">18) учреждение государственных наград Российской Федерации, иных наград и почетных званий, премий и других форм поощрения Российской Федерации в области физической культуры и спорта;</text:p>
      <text:p text:style-name="s9header">ГАРАНТ:</text:p>
      <text:p text:style-name="s9">О единовременном денежном поощрении лауреатов национальных номинаций в области физической культуры и спорта см. <text:a xlink:type="simple" xlink:href="https://internet.garant.ru/document/redirect/198645/0">постановление</text:a> Правительства РФ от 1 июля 2010 г. N 493</text:p>
      <text:p text:style-name="s22header">Информация об изменениях:</text:p>
      <text:p text:style-name="s22"><text:bookmark text:name="anchor619"/>Пункт 19 изменен с 1 сентября 2025 г. - <text:a xlink:type="simple" xlink:href="https://internet.garant.ru/document/redirect/409494231/122">Федеральный закон</text:a> от 8 августа 2024 г. № 326-ФЗ</text:p>
      <text:p text:style-name="s22"><text:a xlink:type="simple" xlink:href="https://internet.garant.ru/document/redirect/76838918/619">См. предыдущую редакцию</text:a></text:p>
      <text:p text:style-name="s1">19) обеспечение общественного порядка и общественной безопасности при проведении официальных физкультурных мероприятий и спортивных мероприятий на объектах спорта и иных спортивных сооружениях;</text:p>
      <text:p text:style-name="s1"><text:bookmark text:name="anchor620"/>20) <text:a xlink:type="simple" xlink:href="https://internet.garant.ru/document/redirect/70833208/21">утратил силу</text:a>;</text:p>
      <text:p text:style-name="s22header">Информация об изменениях:</text:p>
      <text:p text:style-name="s22">См. текст <text:a xlink:type="simple" xlink:href="https://internet.garant.ru/document/redirect/57502301/620">пункта 20 статьи 6</text:a></text:p>
      <text:p text:style-name="s22header">Информация об изменениях:</text:p>
      <text:p text:style-name="s22"><text:bookmark text:name="anchor6201"/><text:a xlink:type="simple" xlink:href="https://internet.garant.ru/document/redirect/71108404/126">Федеральным законом</text:a> от 29 июня 2015 г. N 204-ФЗ статья 6 настоящего Федерального закона дополнена пунктом 20.1</text:p>
      <text:p text:style-name="s1">20.1) развитие студенческого спорта, спорта высших достижений и профессионального спорта;</text:p>
      <text:p text:style-name="s9header">ГАРАНТ:</text:p>
      <text:p text:style-name="s9">См. <text:a xlink:type="simple" xlink:href="https://internet.garant.ru/document/redirect/411897602/1000">межотраслевую программу</text:a> развития студенческого спорта на период до 2030 г., утвержденную <text:a xlink:type="simple" xlink:href="https://internet.garant.ru/document/redirect/411897602/0">распоряжением</text:a> Правительства России от 10 апреля 2025 г. № 881-Р</text:p>
      <text:p text:style-name="s22header">Информация об изменениях:</text:p>
      <text:p text:style-name="s22"><text:bookmark text:name="anchor621"/>Пункт 21 изменен с 1 января 2023 г. - <text:a xlink:type="simple" xlink:href="https://internet.garant.ru/document/redirect/400720737/1301">Федеральный закон</text:a> от 30 апреля 2021 г. N 127-ФЗ</text:p>
      <text:p text:style-name="s22"><text:a xlink:type="simple" xlink:href="https://internet.garant.ru/document/redirect/77308189/621">См. предыдущую редакцию</text:a></text:p>
      <text:p text:style-name="s1">21) содействие развитию детско-юношеского спорта (включая школьный спорт);</text:p>
      <text:p text:style-name="s22header">Информация об изменениях:</text:p>
      <text:p text:style-name="s22"><text:bookmark text:name="anchor6211"/>Пункт 21.1 изменен с 1 января 2023 г. - <text:a xlink:type="simple" xlink:href="https://internet.garant.ru/document/redirect/400720737/1302">Федеральный закон</text:a> от 30 апреля 2021 г. N 127-ФЗ</text:p>
      <text:p text:style-name="s22"><text:a xlink:type="simple" xlink:href="https://internet.garant.ru/document/redirect/77308189/6211">См. предыдущую редакцию</text:a></text:p>
      <text:p text:style-name="s1">21.1) организация разработки и утверждение <text:a xlink:type="simple" xlink:href="https://internet.garant.ru/document/redirect/57413300/0">федеральных стандартов</text:a> спортивной подготовки и <text:a xlink:type="simple" xlink:href="https://internet.garant.ru/document/redirect/76831165/0">примерных дополнительных образовательных программ</text:a> спортивной подготовки;</text:p>
      <text:p text:style-name="s1"><text:bookmark text:name="anchor6212"/>21.2) утратил силу с 1 января 2023 г. - <text:a xlink:type="simple" xlink:href="https://internet.garant.ru/document/redirect/400720737/1303">Федеральный закон</text:a> от 30 апреля 2021 г. N 127-ФЗ</text:p>
      <text:p text:style-name="s22header">Информация об изменениях:</text:p>
      <text:p text:style-name="s22"><text:a xlink:type="simple" xlink:href="https://internet.garant.ru/document/redirect/77308189/6212">См. предыдущую редакцию</text:a></text:p>
      <text:p text:style-name="s22header">Информация об изменениях:</text:p>
      <text:p text:style-name="s22"><text:bookmark text:name="anchor6213"/>Пункт 21.3 изменен с 25 декабря 2023 г. - <text:a xlink:type="simple" xlink:href="https://internet.garant.ru/document/redirect/408277523/134">Федеральный закон</text:a> от 25 декабря 2023 г. № 684-ФЗ</text:p>
      <text:p text:style-name="s22"><text:a xlink:type="simple" xlink:href="https://internet.garant.ru/document/redirect/76814465/6213">См. предыдущую редакцию</text:a></text:p>
      <text:p text:style-name="s1">21.3) участие в развитии и обеспечении доступности массового спорта;</text:p>
      <text:p text:style-name="s22header">Информация об изменениях:</text:p>
      <text:p text:style-name="s22"><text:bookmark text:name="anchor6214"/><text:a xlink:type="simple" xlink:href="https://internet.garant.ru/document/redirect/71108404/128">Федеральным законом</text:a> от 29 июня 2015 г. N 204-ФЗ статья 6 настоящего Федерального закона дополнена пунктом 21.4</text:p>
      <text:p text:style-name="s1">21.4) осуществление экспериментальной и инновационной деятельности в области физической культуры и спорта в <text:a xlink:type="simple" xlink:href="https://internet.garant.ru/document/redirect/71288342/1000">порядке</text:a>, установленном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6215"/><text:a xlink:type="simple" xlink:href="https://internet.garant.ru/document/redirect/71108404/128">Федеральным законом</text:a> от 29 июня 2015 г. N 204-ФЗ статья 6 настоящего Федерального закона дополнена пунктом 21.5</text:p>
      <text:p text:style-name="s1">21.5) координация деятельности физкультурно-спортивных организаций по подготовке спортивного резерва для спортивных сборных команд Российской Федерации;</text:p>
      <text:p text:style-name="s22header">Информация об изменениях:</text:p>
      <text:p text:style-name="s22"><text:bookmark text:name="anchor6216"/><text:a xlink:type="simple" xlink:href="https://internet.garant.ru/document/redirect/71208184/13">Федеральным законом</text:a> от 5 октября 2015 г. N 274-ФЗ статья 6 настоящего Федерального закона дополнена пунктом 21.6</text:p>
      <text:p text:style-name="s1">21.6) реализация комплекса ГТО, содействие деятельности общероссийских объединений физкультурно-спортивных клубов;</text:p>
      <text:p text:style-name="s1"><text:bookmark text:name="anchor622"/>22) иные установленные настоящим Федеральным законом и другими федеральными законами полномочия.</text:p>
      <text:p text:style-name="s22header">Информация об изменениях:</text:p>
      <text:p text:style-name="s22"><text:bookmark text:name="anchor62"/>Статья 6 дополнена частью 2 с 5 июня 2026 г. - <text:a xlink:type="simple" xlink:href="https://internet.garant.ru/document/redirect/414278352/11">Федеральный закон</text:a> от 25 мая 2026 г. № 160-ФЗ</text:p>
      <text:p text:style-name="s1">2. Федеральный орган исполнительной власти в области физической культуры и спорта осуществляет в устанавливаемом Правительством Российской Федерации <text:a xlink:type="simple" xlink:href="https://internet.garant.ru/document/redirect/414530046/1000">порядке</text:a> согласование назначения и освобождения от должности руководителей исполнительных органов субъектов Российской Федерации в области физической культуры и спорта.</text:p>
      <text:p text:style-name="s9header">ГАРАНТ:</text:p>
      <text:p text:style-name="s9">См. <text:a xlink:type="simple" xlink:href="https://internet.garant.ru/document/redirect/57630302/6">комментарии</text:a> к статье 6 настоящего Федерального закона</text:p>
      <text:p text:style-name="s9"/>
      <text:p text:style-name="s15"><text:bookmark text:name="anchor7"/><text:span text:style-name="s10">Статья 7.</text:span> <text:a xlink:type="simple" xlink:href="https://internet.garant.ru/document/redirect/70833208/22">Утратила силу</text:a>.</text:p>
      <text:p text:style-name="s22header">Информация об изменениях:</text:p>
      <text:p text:style-name="s22">См. текст <text:a xlink:type="simple" xlink:href="https://internet.garant.ru/document/redirect/57502301/7">статьи 7</text:a></text:p>
      <text:p text:style-name="s22"/>
      <text:p text:style-name="s15"><text:bookmark text:name="anchor8"/><text:span text:style-name="s10">Статья 8.</text:span> Полномочия субъектов Российской Федерации в области физической культуры и спорта</text:p>
      <text:p text:style-name="s1"><text:bookmark text:name="anchor81"/>1. К полномочиям субъектов Российской Федерации в области физической культуры и спорта относятся:</text:p>
      <text:p text:style-name="s1"><text:bookmark text:name="anchor811"/>1) определение основных задач и направлений развития физической культуры и спорта в субъектах Российской Федерации, принятие и реализация государственных региональных программ развития физической культуры и спорта и межмуниципальных программ в области физической культуры и спорта;</text:p>
      <text:p text:style-name="s22header">Информация об изменениях:</text:p>
      <text:p text:style-name="s22"><text:bookmark text:name="anchor8111"/>Пункт 1.1 изменен с 1 января 2023 г. - <text:a xlink:type="simple" xlink:href="https://internet.garant.ru/document/redirect/400720737/14011">Федеральный закон</text:a> от 30 апреля 2021 г. N 127-ФЗ</text:p>
      <text:p text:style-name="s22"><text:a xlink:type="simple" xlink:href="https://internet.garant.ru/document/redirect/77308189/8111">См. предыдущую редакцию</text:a></text:p>
      <text:p text:style-name="s1">1.1) участие в подготовке программ развития видов спорта в Российской Федерации в части включения в них мероприятий по развитию детско-юношеского спорта (включая школьный спорт), массового спорта, спорта инвалидов и лиц с ограниченными возможностями здоровья в субъектах Российской Федерации в соответствии с настоящим Федеральным законом;</text:p>
      <text:p text:style-name="s22header">Информация об изменениях:</text:p>
      <text:p text:style-name="s22"><text:bookmark text:name="anchor8112"/>Часть 1 дополнена пунктом 1.2 с 10 января 2021 г. - <text:a xlink:type="simple" xlink:href="https://internet.garant.ru/document/redirect/400157494/23013">Федеральный закон</text:a> от 30 декабря 2020 г. N 524-ФЗ</text:p>
      <text:p text:style-name="s1">1.2) утверждение программ развития видов спорта в субъектах Российской Федерации и участие в их реализации;</text:p>
      <text:p text:style-name="s1"><text:bookmark text:name="anchor812"/>2) учреждение почетных званий, наград, премий и иных форм поощрения в области физической культуры и спорта субъектов Российской Федерации;</text:p>
      <text:p text:style-name="s22header">Информация об изменениях:</text:p>
      <text:p text:style-name="s22"><text:bookmark text:name="anchor8121"/>Часть 1 дополнена пунктом 2.1 с 14 июля 2019 г. - <text:a xlink:type="simple" xlink:href="https://internet.garant.ru/document/redirect/72285858/3">Федеральный закон</text:a> от 3 июля 2019 г. N 172-ФЗ</text:p>
      <text:p text:style-name="s1">2.1) государственная аккредитация региональных спортивных федераций;</text:p>
      <text:p text:style-name="s1"><text:bookmark text:name="anchor813"/>3) организация и проведение региональных официальных физкультурных мероприятий и спортивных мероприятий и межмуниципальных официальных физкультурных мероприятий и спортивных мероприятий, а именно:</text:p>
      <text:p text:style-name="s1"><text:bookmark text:name="anchor8131"/>а) установление порядка проведения региональных официальных физкультурных мероприятий и спортивных мероприятий и межмуниципальных официальных физкультурных мероприятий и спортивных мероприятий на территориях субъектов Российской Федерации;</text:p>
      <text:p text:style-name="s22header">Информация об изменениях:</text:p>
      <text:p text:style-name="s22"><text:bookmark text:name="anchor8132"/>Подпункт "б" изменен с 10 января 2021 г. - <text:a xlink:type="simple" xlink:href="https://internet.garant.ru/document/redirect/400157494/23015">Федеральный закон</text:a> от 30 декабря 2020 г. N 524-ФЗ</text:p>
      <text:p text:style-name="s22"><text:a xlink:type="simple" xlink:href="https://internet.garant.ru/document/redirect/77706806/8132">См. предыдущую редакцию</text:a></text:p>
      <text:p text:style-name="s1">б) установление порядка разработки и утверждения календарных планов официальных физкультурных мероприятий и спортивных мероприятий субъектов Российской Федерации, в том числе порядка включения физкультурных мероприятий и спортивных мероприятий в указанные календарные планы;</text:p>
      <text:p text:style-name="s22header">Информация об изменениях:</text:p>
      <text:p text:style-name="s22"><text:bookmark text:name="anchor8133"/>Подпункт "в" изменен с 10 января 2021 г. - <text:a xlink:type="simple" xlink:href="https://internet.garant.ru/document/redirect/400157494/23015">Федеральный закон</text:a> от 30 декабря 2020 г. N 524-ФЗ</text:p>
      <text:p text:style-name="s22"><text:a xlink:type="simple" xlink:href="https://internet.garant.ru/document/redirect/77706806/8133">См. предыдущую редакцию</text:a></text:p>
      <text:p text:style-name="s1">в) ежегодное формирование и утверждение перечня значимых официальных физкультурных мероприятий и спортивных мероприятий, проводимых на территориях субъектов Российской Федерации;</text:p>
      <text:p text:style-name="s22header">Информация об изменениях:</text:p>
      <text:p text:style-name="s22"><text:bookmark text:name="anchor8134"/>Подпункт "г" изменен с 10 января 2021 г. - <text:a xlink:type="simple" xlink:href="https://internet.garant.ru/document/redirect/400157494/23015">Федеральный закон</text:a> от 30 декабря 2020 г. N 524-ФЗ</text:p>
      <text:p text:style-name="s22"><text:a xlink:type="simple" xlink:href="https://internet.garant.ru/document/redirect/77706806/8134">См. предыдущую редакцию</text:a></text:p>
      <text:p text:style-name="s1">г) утверждение и реализация календарных планов официальных физкультурных мероприятий и спортивных мероприятий субъектов Российской Федерации, в том числе включающих в себя физкультурные мероприятия и спортивные мероприятия по реализации комплекса ГТО;</text:p>
      <text:p text:style-name="s22header">Информация об изменениях:</text:p>
      <text:p text:style-name="s22"><text:bookmark text:name="anchor8135"/>Часть 1 дополнена подпунктом "д" с 10 января 2021 г. - <text:a xlink:type="simple" xlink:href="https://internet.garant.ru/document/redirect/400157494/23016">Федеральный закон</text:a> от 30 декабря 2020 г. N 524-ФЗ</text:p>
      <text:p text:style-name="s1">д) установление порядка финансирования и норм расходов средств на проведение официальных физкультурных мероприятий и спортивных мероприятий, включенных в календарные планы субъектов Российской Федерации;</text:p>
      <text:p text:style-name="s22header">Информация об изменениях:</text:p>
      <text:p text:style-name="s22"><text:bookmark text:name="anchor8136"/>Часть 1 дополнена подпунктом "е" с 10 января 2021 г. - <text:a xlink:type="simple" xlink:href="https://internet.garant.ru/document/redirect/400157494/23016">Федеральный закон</text:a> от 30 декабря 2020 г. N 524-ФЗ</text:p>
      <text:p text:style-name="s1">е) содействие обеспечению общественного порядка и общественной безопасности при проведении официальных физкультурных мероприятий и спортивных мероприятий на территориях субъектов Российской Федерации;</text:p>
      <text:p text:style-name="s22header">Информация об изменениях:</text:p>
      <text:p text:style-name="s22"><text:bookmark text:name="anchor8137"/>Часть 1 дополнена подпунктом "ж" с 10 января 2021 г. - <text:a xlink:type="simple" xlink:href="https://internet.garant.ru/document/redirect/400157494/23016">Федеральный закон</text:a> от 30 декабря 2020 г. N 524-ФЗ</text:p>
      <text:p text:style-name="s1">ж) информационное обеспечение региональных и межмуниципальных официальных физкультурных мероприятий и спортивных мероприятий;</text:p>
      <text:p text:style-name="s22header">Информация об изменениях:</text:p>
      <text:p text:style-name="s22"><text:bookmark text:name="anchor81310"/><text:a xlink:type="simple" xlink:href="https://internet.garant.ru/document/redirect/71208184/142">Федеральным законом</text:a> от 5 октября 2015 г. N 274-ФЗ часть 1 статьи 8 настоящего Федерального закона дополнена пунктом 3.1</text:p>
      <text:p text:style-name="s1">3.1) наделение некоммерческих организаций правом по оценке выполнения нормативов испытаний (тестов) комплекса ГТО;</text:p>
      <text:p text:style-name="s22header">Информация об изменениях:</text:p>
      <text:p text:style-name="s22"><text:bookmark text:name="anchor81320"/>Часть 1 дополнена пунктом 3.2 с 10 января 2021 г. - <text:a xlink:type="simple" xlink:href="https://internet.garant.ru/document/redirect/400157494/23017">Федеральный закон</text:a> от 30 декабря 2020 г. N 524-ФЗ</text:p>
      <text:p text:style-name="s1">3.2) участие в организации мероприятий по выдвижению Российской Федерации, городов Российской Федерации в качестве кандидатов на право проведения международных физкультурных мероприятий и спортивных мероприятий, подготовке и проведению таких мероприятий на территориях субъектов Российской Федерации с учетом требований, установленных соответствующими международными спортивными организациями;</text:p>
      <text:p text:style-name="s1"><text:bookmark text:name="anchor814"/>4) утверждение порядка формирования и обеспечение спортивных сборных команд субъектов Российской Федерации, а именно:</text:p>
      <text:p text:style-name="s1"><text:bookmark text:name="anchor8141"/>а) наделение статусом "Спортивная сборная команда субъекта Российской Федерации" коллективов по различным видам спорта, включенным во <text:a xlink:type="simple" xlink:href="https://internet.garant.ru/document/redirect/55172479/0">Всероссийский реестр видов спорта</text:a>;</text:p>
      <text:p text:style-name="s22header">Информация об изменениях:</text:p>
      <text:p text:style-name="s22"><text:bookmark text:name="anchor8142"/>Подпункт "б" изменен с 16 декабря 2017 г. - <text:a xlink:type="simple" xlink:href="https://internet.garant.ru/document/redirect/71824876/13">Федеральный закон</text:a> от 5 декабря 2017 г. N 373-ФЗ</text:p>
      <text:p text:style-name="s22"><text:a xlink:type="simple" xlink:href="https://internet.garant.ru/document/redirect/57431288/8142">См. предыдущую редакцию</text:a></text:p>
      <text:p text:style-name="s1">б) материально-техническое обеспечение, в том числе обеспечение спортивной экипировкой, финансовое, научно-методическое, медико-биологическое и антидопинговое обеспечение спортивных сборных команд субъектов Российской Федерации;</text:p>
      <text:p text:style-name="s1"><text:bookmark text:name="anchor8143"/>в) обеспечение подготовки спортивного резерва для спортивных сборных команд субъектов Российской Федерации;</text:p>
      <text:p text:style-name="s22header">Информация об изменениях:</text:p>
      <text:p text:style-name="s22"><text:bookmark text:name="anchor81410"/>Пункт 4.1 изменен с 1 января 2023 г. - <text:a xlink:type="simple" xlink:href="https://internet.garant.ru/document/redirect/400720737/14012">Федеральный закон</text:a> от 30 апреля 2021 г. N 127-ФЗ</text:p>
      <text:p text:style-name="s22"><text:a xlink:type="simple" xlink:href="https://internet.garant.ru/document/redirect/77308189/81410">См. предыдущую редакцию</text:a></text:p>
      <text:p text:style-name="s1">4.1) развитие детско-юношеского спорта;</text:p>
      <text:p text:style-name="s22header">Информация об изменениях:</text:p>
      <text:p text:style-name="s22"><text:bookmark text:name="anchor81420"/>Пункт 4.2 изменен с 25 декабря 2023 г. - <text:a xlink:type="simple" xlink:href="https://internet.garant.ru/document/redirect/408277523/14">Федеральный закон</text:a> от 25 декабря 2023 г. № 684-ФЗ</text:p>
      <text:p text:style-name="s22"><text:a xlink:type="simple" xlink:href="https://internet.garant.ru/document/redirect/76814465/81420">См. предыдущую редакцию</text:a></text:p>
      <text:p text:style-name="s1">4.2) развитие и обеспечение доступности массового спорта, содействие развитию спорта высших достижений;</text:p>
      <text:p text:style-name="s22header">Информация об изменениях:</text:p>
      <text:p text:style-name="s22"><text:bookmark text:name="anchor81430"/><text:a xlink:type="simple" xlink:href="https://internet.garant.ru/document/redirect/71108404/1312">Федеральным законом</text:a> от 29 июня 2015 г. N 204-ФЗ часть 1 статьи 8 настоящего Федерального закона дополнена пунктом 4.3</text:p>
      <text:p text:style-name="s1">4.3) содействие развитию профессионального спорта путем предоставления государственной поддержки физкультурно-спортивным организациям, основным видом деятельности которых является развитие профессионального спорта;</text:p>
      <text:p text:style-name="s22header">Информация об изменениях:</text:p>
      <text:p text:style-name="s22"><text:bookmark text:name="anchor81440"/><text:a xlink:type="simple" xlink:href="https://internet.garant.ru/document/redirect/71108404/1312">Федеральным законом</text:a> от 29 июня 2015 г. N 204-ФЗ часть 1 статьи 8 настоящего Федерального закона дополнена пунктом 4.4</text:p>
      <text:p text:style-name="s1">4.4) содействие в осуществлении мероприятий по подготовке спортивных сборных команд субъектов Российской Федерации к всероссийским, межрегиональным и региональным официальным спортивным мероприятиям и по участию в них, в том числе путем предоставления государственной поддержки региональным спортивным федерациям в соответствии с настоящим Федеральным законом и нормативными правовыми актами субъектов Российской Федерации;</text:p>
      <text:p text:style-name="s1"><text:bookmark text:name="anchor815"/>5) организация развития национальных видов спорта, в том числе установление порядка проведения спортивных мероприятий по национальным видам спорта, развивающимся в субъектах Российской Федерации;</text:p>
      <text:p text:style-name="s22header">Информация об изменениях:</text:p>
      <text:p text:style-name="s22"><text:bookmark text:name="anchor816"/>Пункт 6 изменен с 15 июня 2018 г. - <text:a xlink:type="simple" xlink:href="https://internet.garant.ru/document/redirect/71958552/12">Федеральный закон</text:a> от 4 июня 2018 г. N 147-ФЗ</text:p>
      <text:p text:style-name="s22"><text:a xlink:type="simple" xlink:href="https://internet.garant.ru/document/redirect/77666179/816">См. предыдущую редакцию</text:a></text:p>
      <text:p text:style-name="s1">6) присвоение спортивных разрядов, квалификационных категорий тренеров, квалификационных категорий специалистов в области физической культуры и спорта и квалификационных категорий спортивных судей в соответствии со <text:a xlink:type="simple" xlink:href="#anchor22">статьей 22</text:a> настоящего Федерального закона;</text:p>
      <text:p text:style-name="s1"><text:bookmark text:name="anchor817"/>7) реализация мер по развитию физической культуры и спорта инвалидов, лиц с ограниченными возможностями здоровья, адаптивной физической культуры и адаптивного спорта в субъектах Российской Федерации;</text:p>
      <text:p text:style-name="s22header">Информация об изменениях:</text:p>
      <text:p text:style-name="s22"><text:bookmark text:name="anchor818"/><text:a xlink:type="simple" xlink:href="https://internet.garant.ru/document/redirect/70405818/1174">Федеральным законом</text:a> от 2 июля 2013 г. N 185-ФЗ пункт 8 части 1 статьи 8 настоящего Федерального закона изложен в новой редакции, <text:a xlink:type="simple" xlink:href="https://internet.garant.ru/document/redirect/70405818/1631">вступающей в силу</text:a> с 1 сентября 2013 г.</text:p>
      <text:p text:style-name="s22"><text:a xlink:type="simple" xlink:href="https://internet.garant.ru/document/redirect/57742855/818">См. текст пункта в предыдущей редакции</text:a></text:p>
      <text:p text:style-name="s1">8) организация подготовки и дополнительного профессионального образования кадров в области физической культуры и спорта;</text:p>
      <text:p text:style-name="s22header">Информация об изменениях:</text:p>
      <text:p text:style-name="s22"><text:bookmark text:name="anchor819"/>Пункт 9 изменен с 10 января 2021 г. - <text:a xlink:type="simple" xlink:href="https://internet.garant.ru/document/redirect/400157494/23018">Федеральный закон</text:a> от 30 декабря 2020 г. N 524-ФЗ</text:p>
      <text:p text:style-name="s22"><text:a xlink:type="simple" xlink:href="https://internet.garant.ru/document/redirect/77706806/819">См. предыдущую редакцию</text:a></text:p>
      <text:p text:style-name="s1">9) создание региональных центров спортивной подготовки, обеспечение их деятельности;</text:p>
      <text:p text:style-name="s1"><text:bookmark text:name="anchor8191"/>9.1) утратил силу с 1 января 2023 г. - <text:a xlink:type="simple" xlink:href="https://internet.garant.ru/document/redirect/400720737/14013">Федеральный закон</text:a> от 30 апреля 2021 г. N 127-ФЗ</text:p>
      <text:p text:style-name="s22header">Информация об изменениях:</text:p>
      <text:p text:style-name="s22"><text:a xlink:type="simple" xlink:href="https://internet.garant.ru/document/redirect/77308189/8191">См. предыдущую редакцию</text:a></text:p>
      <text:p text:style-name="s22header">Информация об изменениях:</text:p>
      <text:p text:style-name="s22"><text:bookmark text:name="anchor8192"/><text:a xlink:type="simple" xlink:href="https://internet.garant.ru/document/redirect/71108404/1314">Федеральным законом</text:a> от 29 июня 2015 г. N 204-ФЗ часть 1 статьи 8 настоящего Федерального закона дополнена пунктом 9.2</text:p>
      <text:p text:style-name="s1">9.2) участие в обеспечении подготовки спортивного резерва для спортивных сборных команд Российской Федерации;</text:p>
      <text:p text:style-name="s1"><text:bookmark text:name="anchor8193"/>9.3) утратил силу с 1 января 2023 г. - <text:a xlink:type="simple" xlink:href="https://internet.garant.ru/document/redirect/400720737/14013">Федеральный закон</text:a> от 30 апреля 2021 г. N 127-ФЗ</text:p>
      <text:p text:style-name="s22header">Информация об изменениях:</text:p>
      <text:p text:style-name="s22"><text:a xlink:type="simple" xlink:href="https://internet.garant.ru/document/redirect/77308189/8193">См. предыдущую редакцию</text:a></text:p>
      <text:p text:style-name="s22header">Информация об изменениях:</text:p>
      <text:p text:style-name="s22"><text:bookmark text:name="anchor8194"/><text:a xlink:type="simple" xlink:href="https://internet.garant.ru/document/redirect/71108404/1314">Федеральным законом</text:a> от 29 июня 2015 г. N 204-ФЗ часть 1 статьи 8 настоящего Федерального закона дополнена пунктом 9.4</text:p>
      <text:p text:style-name="s1">9.4) координация деятельности физкультурно-спортивных организаций по подготовке спортивного резерва для спортивных сборных команд субъекта Российской Федерации и участию спортивных сборных команд субъекта Российской Федерации в межрегиональных и во всероссийских спортивных соревнованиях;</text:p>
      <text:p text:style-name="s22header">Информация об изменениях:</text:p>
      <text:p text:style-name="s22"><text:bookmark text:name="anchor8195"/><text:a xlink:type="simple" xlink:href="https://internet.garant.ru/document/redirect/71108404/1314">Федеральным законом</text:a> от 29 июня 2015 г. N 204-ФЗ часть 1 статьи 8 настоящего Федерального закона дополнена пунктом 9.5</text:p>
      <text:p text:style-name="s1">9.5) создание условий для осуществления инновационной и экспериментальной деятельности в области физической культуры и спорта в субъектах Российской Федерации и внедрения достигнутых результатов в практику;</text:p>
      <text:p text:style-name="s22header">Информация об изменениях:</text:p>
      <text:p text:style-name="s22"><text:bookmark text:name="anchor8196"/>Часть 1 дополнена пунктом 9.6 с 1 сентября 2025 г. - <text:a xlink:type="simple" xlink:href="https://internet.garant.ru/document/redirect/409494231/131">Федеральный закон</text:a> от 8 августа 2024 г. № 326-ФЗ</text:p>
      <text:p text:style-name="s1">9.6) организация строительства, реконструкции и ремонта объектов спорта, создания и содержания иных спортивных сооружений, находящихся в собственности субъектов Российской Федерации;</text:p>
      <text:p text:style-name="s1"><text:bookmark text:name="anchor810"/>10) осуществление иных установленных в соответствии с законодательством Российской Федерации и законодательством субъектов Российской Федерации полномочий.</text:p>
      <text:p text:style-name="s1"><text:bookmark text:name="anchor82"/>2. Органы государственной власти субъектов Российской Федерации за счет средств бюджетов субъектов Российской Федерации вправе:</text:p>
      <text:p text:style-name="s1"><text:bookmark text:name="anchor821"/>1) <text:a xlink:type="simple" xlink:href="https://internet.garant.ru/document/redirect/71108404/1321">утратил силу</text:a>;</text:p>
      <text:p text:style-name="s22header">Информация об изменениях:</text:p>
      <text:p text:style-name="s22">См. текст <text:a xlink:type="simple" xlink:href="https://internet.garant.ru/document/redirect/57507392/821">пункта 1 части 2 статьи 8</text:a></text:p>
      <text:p text:style-name="s22"/>
      <text:p text:style-name="s22header">Информация об изменениях:</text:p>
      <text:p text:style-name="s22"><text:bookmark text:name="anchor8211"/><text:a xlink:type="simple" xlink:href="https://internet.garant.ru/document/redirect/12168367/21">Федеральным законом</text:a> от 18 июля 2009 г. N 175-ФЗ часть 2 статьи 8 настоящего Федерального закона дополнена пунктом 1.1</text:p>
      <text:p text:style-name="s1">1.1) участвовать в проведении государственной политики в области физической культуры и спорта;</text:p>
      <text:p text:style-name="s22header">Информация об изменениях:</text:p>
      <text:p text:style-name="s22"><text:bookmark text:name="anchor822"/>Пункт 2 изменен с 1 января 2023 г. - <text:a xlink:type="simple" xlink:href="https://internet.garant.ru/document/redirect/400720737/1402">Федеральный закон</text:a> от 30 апреля 2021 г. N 127-ФЗ</text:p>
      <text:p text:style-name="s22"><text:a xlink:type="simple" xlink:href="https://internet.garant.ru/document/redirect/77308189/822">См. предыдущую редакцию</text:a></text:p>
      <text:p text:style-name="s1">2) участвовать в организации и проведении межрегиональных, всероссийских и международных спортивных соревнований, международных физкультурных мероприятий и учебно-тренировочных мероприятий спортивных сборных команд Российской Федерации, проводимых на территориях субъектов Российской Федерации;</text:p>
      <text:p text:style-name="s1"><text:bookmark text:name="anchor823"/>3) оказывать содействие субъектам физической культуры и спорта, осуществляющим свою деятельность на территориях субъектов Российской Федерации;</text:p>
      <text:p text:style-name="s22header">Информация об изменениях:</text:p>
      <text:p text:style-name="s22"><text:bookmark text:name="anchor824"/><text:a xlink:type="simple" xlink:href="https://internet.garant.ru/document/redirect/71108404/1322">Федеральным законом</text:a> от 29 июня 2015 г. N 204-ФЗ пункт 4 части 2 статьи 8 настоящего Федерального закона изложен в новой редакции</text:p>
      <text:p text:style-name="s22"><text:a xlink:type="simple" xlink:href="https://internet.garant.ru/document/redirect/57507392/824">См. текст пункта в предыдущей редакции</text:a></text:p>
      <text:p text:style-name="s1">4) оказывать содействие развитию школьного спорта, студенческого спорта;</text:p>
      <text:p text:style-name="s22header">Информация об изменениях:</text:p>
      <text:p text:style-name="s22"><text:bookmark text:name="anchor8241"/>Пункт 4.1 изменен с 10 января 2021 г. - <text:a xlink:type="simple" xlink:href="https://internet.garant.ru/document/redirect/400157494/23023">Федеральный закон</text:a> от 30 декабря 2020 г. N 524-ФЗ</text:p>
      <text:p text:style-name="s22"><text:a xlink:type="simple" xlink:href="https://internet.garant.ru/document/redirect/77706806/8241">См. предыдущую редакцию</text:a></text:p>
      <text:p text:style-name="s1">4.1) участвовать в организации и проведении межрегиональных, всероссийских и международных спортивных соревнований среди обучающихся (в том числе в рамках школьных спортивных лиг и студенческих спортивных лиг), международных физкультурных мероприятий среди студентов, проводимых на территориях субъектов Российской Федерации;</text:p>
      <text:p text:style-name="s22header">Информация об изменениях:</text:p>
      <text:p text:style-name="s22"><text:bookmark text:name="anchor825"/><text:a xlink:type="simple" xlink:href="https://internet.garant.ru/document/redirect/12185062/0">Федеральным законом</text:a> от 21 апреля 2011 г. N 76-ФЗ часть 2 статьи 8 настоящего Федерального закона дополнена пунктом 5</text:p>
      <text:p text:style-name="s1">5) участвовать в осуществлении пропаганды физической культуры, спорта и здорового образа жизни;</text:p>
      <text:p text:style-name="s22header">Информация об изменениях:</text:p>
      <text:p text:style-name="s22"><text:bookmark text:name="anchor826"/>Часть 2 дополнена пунктом 6 с 1 июня 2024 г. - <text:a xlink:type="simple" xlink:href="https://internet.garant.ru/document/redirect/408101171/12">Федеральный закон</text:a> от 30 ноября 2023 г. № 564-ФЗ</text:p>
      <text:p text:style-name="s1">6) оказывать содействие развитию военно-прикладных и служебно-прикладных видов спорта;</text:p>
      <text:p text:style-name="s22header">Информация об изменениях:</text:p>
      <text:p text:style-name="s22"><text:bookmark text:name="anchor827"/>Часть 2 дополнена пунктом 7 с 1 сентября 2025 г. - <text:a xlink:type="simple" xlink:href="https://internet.garant.ru/document/redirect/409494231/132">Федеральный закон</text:a> от 8 августа 2024 г. № 326-ФЗ</text:p>
      <text:p text:style-name="s1">7) участвовать в организации строительства, реконструкции и ремонта объектов спорта, создания и содержания иных спортивных сооружений, находящихся в федеральной собственности, муниципальной собственности, а также в собственности юридических лиц, в том числе физкультурно-спортивных организаций, или физических лиц.</text:p>
      <text:p text:style-name="s1"><text:bookmark text:name="anchor83"/>3. Органы государственной власти субъектов Российской Федерации вправе устанавливать дополнительное материальное обеспечение лицам, имеющим выдающиеся достижения и особые заслуги перед Российской Федерацией в области физической культуры и спорта, в том числе завоевавшим звания чемпионов или призеров Олимпийских игр, Паралимпийских игр, Сурдлимпийских игр, чемпионов мира, чемпионов Европы, имеющим почетные спортивные звания, ведомственные награды органов государственной власти в области физической культуры и спорта или награжденным государственными наградами Российской Федерации за заслуги в области физической культуры и спорта.</text:p>
      <text:p text:style-name="s9header">ГАРАНТ:</text:p>
      <text:p text:style-name="s9">См. <text:a xlink:type="simple" xlink:href="https://internet.garant.ru/document/redirect/57630302/8">комментарии</text:a> к статье 8 настоящего Федерального закона</text:p>
      <text:p text:style-name="s9"/>
      <text:p text:style-name="s22header">Информация об изменениях:</text:p>
      <text:p text:style-name="s22"><text:bookmark text:name="anchor8100"/>Федеральный закон дополнен статьей 8.1 с 1 сентября 2025 г. - <text:a xlink:type="simple" xlink:href="https://internet.garant.ru/document/redirect/411824868/15">Федеральный закон</text:a> от 7 апреля 2025 г. № 65-ФЗ</text:p>
      <text:p text:style-name="s15"><text:span text:style-name="s10">Статья 8.1.</text:span> Полномочия и права органов публичной власти федеральной территории "Сириус" в области физической культуры и спорта</text:p>
      <text:p text:style-name="s1"><text:bookmark text:name="anchor8101"/>1. К полномочиям органов публичной власти федеральной территории "Сириус" в области физической культуры и спорта относятся:</text:p>
      <text:p text:style-name="s1"><text:bookmark text:name="anchor81011"/>1) определение основных задач и направлений развития физической культуры и спорта в федеральной территории "Сириус", принятие и реализация государственных программ развития физической культуры и спорта федеральной территории "Сириус";</text:p>
      <text:p text:style-name="s1"><text:bookmark text:name="anchor81012"/>2) участие в подготовке программ развития видов спорта в Российской Федерации в части включения в них мероприятий по развитию детско-юношеского спорта (включая школьный спорт), массового спорта, спорта инвалидов и лиц с ограниченными возможностями здоровья в федеральной территории "Сириус" в соответствии с настоящим Федеральным законом;</text:p>
      <text:p text:style-name="s1"><text:bookmark text:name="anchor81013"/>3) утверждение программ развития видов спорта в федеральной территории "Сириус" и участие в их реализации;</text:p>
      <text:p text:style-name="s1"><text:bookmark text:name="anchor81014"/>4) определение эффективности деятельности общероссийских спортивных федераций по развитию видов спорта в федеральной территории "Сириус", в том числе эффективности реализации программ развития видов спорта в федеральной территории "Сириус", в порядке, установленном уполномоченным органом публичной власти федеральной территории "Сириус";</text:p>
      <text:p text:style-name="s1"><text:bookmark text:name="anchor81015"/>5) учреждение почетных званий, наград, премий и иных форм поощрения в области физической культуры и спорта федеральной территории "Сириус";</text:p>
      <text:p text:style-name="s1"><text:bookmark text:name="anchor81016"/>6) организация и проведение официальных физкультурных мероприятий и спортивных мероприятий федеральной территории "Сириус", а именно:</text:p>
      <text:p text:style-name="s1"><text:bookmark text:name="anchor81161"/>а) установление порядка проведения официальных физкультурных мероприятий и спортивных мероприятий федеральной территории "Сириус";</text:p>
      <text:p text:style-name="s1"><text:bookmark text:name="anchor81162"/>б) установление порядка разработки и утверждения календарного плана официальных физкультурных мероприятий и спортивных мероприятий федеральной территории "Сириус", в том числе порядка включения физкультурных мероприятий и спортивных мероприятий в указанный календарный план;</text:p>
      <text:p text:style-name="s1"><text:bookmark text:name="anchor81163"/>в) ежегодное формирование и утверждение перечня значимых официальных физкультурных мероприятий и спортивных мероприятий, проводимых в федеральной территории "Сириус";</text:p>
      <text:p text:style-name="s1"><text:bookmark text:name="anchor81164"/>г) утверждение и реализация календарного плана официальных физкультурных мероприятий и спортивных мероприятий федеральной территории "Сириус", в том числе включающего в себя физкультурные мероприятия и спортивные мероприятия по реализации комплекса ГТО;</text:p>
      <text:p text:style-name="s1"><text:bookmark text:name="anchor81165"/>д) установление порядка финансирования и норм расходов средств на проведение официальных физкультурных мероприятий и спортивных мероприятий, включенных в календарный план федеральной территории "Сириус";</text:p>
      <text:p text:style-name="s1"><text:bookmark text:name="anchor81166"/>е) содействие обеспечению общественного порядка и общественной безопасности при проведении официальных физкультурных мероприятий и спортивных мероприятий в федеральной территории "Сириус";</text:p>
      <text:p text:style-name="s1"><text:bookmark text:name="anchor81167"/>ж) информационное обеспечение проведения официальных физкультурных мероприятий и спортивных мероприятий в федеральной территории "Сириус";</text:p>
      <text:p text:style-name="s1"><text:bookmark text:name="anchor81017"/>7) наделение некоммерческих организаций правом по оценке выполнения нормативов испытаний (тестов) комплекса ГТО в федеральной территории "Сириус";</text:p>
      <text:p text:style-name="s1"><text:bookmark text:name="anchor81018"/>8) участие в организации мероприятий по выдвижению Российской Федерации, городов Российской Федерации в качестве кандидатов на право проведения международных физкультурных мероприятий и спортивных мероприятий в федеральной территории "Сириус", подготовке и проведению таких мероприятий с учетом требований, установленных соответствующими международными спортивными организациями;</text:p>
      <text:p text:style-name="s1"><text:bookmark text:name="anchor81019"/>9) утверждение порядка формирования и обеспечение спортивных сборных команд федеральной территории "Сириус", а именно:</text:p>
      <text:p text:style-name="s1"><text:bookmark text:name="anchor81191"/>а) наделение статусом "Спортивная сборная команда федеральной территории "Сириус" коллективов по различным видам спорта, включенным во <text:a xlink:type="simple" xlink:href="https://internet.garant.ru/document/redirect/55172479/0">Всероссийский реестр</text:a> видов спорта;</text:p>
      <text:p text:style-name="s1"><text:bookmark text:name="anchor81192"/>б) материально-техническое обеспечение, в том числе обеспечение спортивной экипировкой, финансовое, научно-методическое, медико-биологическое и антидопинговое обеспечение спортивных сборных команд федеральной территории "Сириус";</text:p>
      <text:p text:style-name="s1"><text:bookmark text:name="anchor81193"/>в) направление спортивных сборных команд федеральной территории "Сириус" для участия в межрегиональных и во всероссийских официальных спортивных соревнованиях;</text:p>
      <text:p text:style-name="s1"><text:bookmark text:name="anchor81194"/>г) обеспечение подготовки спортивного резерва для спортивных сборных команд федеральной территории "Сириус";</text:p>
      <text:p text:style-name="s1"><text:bookmark text:name="anchor81110"/>10) развитие детско-юношеского спорта (включая школьный спорт) в федеральной территории "Сириус";</text:p>
      <text:p text:style-name="s1"><text:bookmark text:name="anchor81111"/>11) развитие и обеспечение доступности массового спорта, содействие развитию спорта высших достижений в федеральной территории "Сириус";</text:p>
      <text:p text:style-name="s1"><text:bookmark text:name="anchor81112"/>12) содействие развитию профессионального спорта в федеральной территории "Сириус" путем предоставления государственной поддержки физкультурно-спортивным организациям, основным видом деятельности которых является развитие профессионального спорта;</text:p>
      <text:p text:style-name="s1"><text:bookmark text:name="anchor81113"/>13) содействие в осуществлении мероприятий по подготовке спортивных сборных команд федеральной территории "Сириус" к межрегиональным и всероссийским официальным спортивным соревнованиям, в том числе путем оказания в соответствии с настоящим Федеральным законом и нормативными правовыми актами органов публичной власти федеральной территории "Сириус" поддержки общероссийским спортивным федерациям, заключившим с уполномоченным органом публичной власти федеральной территории "Сириус" соглашения в соответствии с <text:a xlink:type="simple" xlink:href="#anchor81028">пунктом 8 части 2</text:a> настоящей статьи;</text:p>
      <text:p text:style-name="s1"><text:bookmark text:name="anchor81114"/>14) присвоение спортивных разрядов, квалификационных категорий тренеров, квалификационных категорий специалистов в области физической культуры и спорта и квалификационных категорий спортивных судей в соответствии со <text:a xlink:type="simple" xlink:href="#anchor22">статьей 22</text:a> настоящего Федерального закона;</text:p>
      <text:p text:style-name="s1"><text:bookmark text:name="anchor81115"/>15) реализация мер по развитию физической культуры и спорта инвалидов, лиц с ограниченными возможностями здоровья, адаптивной физической культуры и адаптивного спорта в федеральной территории "Сириус";</text:p>
      <text:p text:style-name="s1"><text:bookmark text:name="anchor81116"/>16) популяризация физической культуры и спорта среди различных групп населения, в том числе среди инвалидов, лиц с ограниченными возможностями здоровья, в федеральной территории "Сириус";</text:p>
      <text:p text:style-name="s1"><text:bookmark text:name="anchor81117"/>17) организация физкультурно-спортивной работы по месту жительства и месту отдыха граждан, включая создание условий для занятий инвалидов, лиц с ограниченными возможностями здоровья физической культурой и спортом, в федеральной территории "Сириус";</text:p>
      <text:p text:style-name="s1"><text:bookmark text:name="anchor81118"/>18) организация подготовки и дополнительного профессионального образования кадров в области физической культуры и спорта в федеральной территории "Сириус";</text:p>
      <text:p text:style-name="s1"><text:bookmark text:name="anchor81119"/>19) создание центров спортивной подготовки федеральной территории "Сириус", обеспечение их деятельности;</text:p>
      <text:p text:style-name="s1"><text:bookmark text:name="anchor81120"/>20) участие в обеспечении подготовки спортивного резерва для спортивных сборных команд Российской Федерации;</text:p>
      <text:p text:style-name="s1"><text:bookmark text:name="anchor81121"/>21) координация деятельности физкультурно-спортивных организаций по подготовке спортивного резерва для спортивных сборных команд федеральной территории "Сириус" и участию спортивных сборных команд федеральной территории "Сириус" в межрегиональных и во всероссийских официальных спортивных соревнованиях;</text:p>
      <text:p text:style-name="s1"><text:bookmark text:name="anchor81122"/>22) осуществление иных установленных в соответствии с законодательством Российской Федерации и нормативными правовыми актами федеральной территории "Сириус" полномочий.</text:p>
      <text:p text:style-name="s1"><text:bookmark text:name="anchor8102"/>2. Органы публичной власти федеральной территории "Сириус" за счет средств бюджета федеральной территории "Сириус" вправе:</text:p>
      <text:p text:style-name="s1"><text:bookmark text:name="anchor81021"/>1) участвовать в организации и проведении межрегиональных, всероссийских и международных спортивных соревнований, международных физкультурных мероприятий и учебно-тренировочных мероприятий спортивных сборных команд Российской Федерации, проводимых в федеральной территории "Сириус";</text:p>
      <text:p text:style-name="s1"><text:bookmark text:name="anchor81022"/>2) оказывать содействие субъектам физической культуры и спорта, осуществляющим свою деятельность в федеральной территории "Сириус";</text:p>
      <text:p text:style-name="s1"><text:bookmark text:name="anchor81023"/>3) оказывать содействие развитию студенческого спорта;</text:p>
      <text:p text:style-name="s1"><text:bookmark text:name="anchor81024"/>4) участвовать в организации и проведении межрегиональных, всероссийских и международных спортивных соревнований среди студентов (в том числе в рамках студенческих спортивных лиг), международных физкультурных мероприятий среди студентов, проводимых в федеральной территории "Сириус";</text:p>
      <text:p text:style-name="s1"><text:bookmark text:name="anchor81025"/>5) участвовать в осуществлении пропаганды физической культуры, спорта и здорового образа жизни;</text:p>
      <text:p text:style-name="s1"><text:bookmark text:name="anchor81026"/>6) оказывать содействие развитию военно-прикладных и служебно-прикладных видов спорта в федеральной территории "Сириус";</text:p>
      <text:p text:style-name="s1"><text:bookmark text:name="anchor81027"/>7) создавать центры тестирования по выполнению нормативов испытаний (тестов) комплекса ГТО (далее - центры тестирования) в форме некоммерческих организаций в федеральной территории "Сириус";</text:p>
      <text:p text:style-name="s1"><text:bookmark text:name="anchor81028"/>8) заключать соглашения о сотрудничестве с общероссийскими спортивными федерациями для осуществления ими своей деятельности в федеральной территории "Сириус" непосредственно или через свое структурное подразделение, не являющееся региональной спортивной федерацией. Соглашение о сотрудничестве заключается на период действия государственной аккредитации соответствующей общероссийской спортивной федерации. Порядок заключения соглашений о сотрудничестве, основания и порядок расторжения таких соглашений с общероссийскими спортивными федерациями, структура и содержание таких соглашений устанавливаются органами публичной власти федеральной территории "Сириус". Соглашение о сотрудничестве может быть расторгнуто уполномоченным органом публичной власти федеральной территории "Сириус" в одностороннем порядке в случае неисполнения общероссийской спортивной федерацией обязанностей, предусмотренных <text:a xlink:type="simple" xlink:href="#anchor1636">пунктами 6</text:a> и <text:a xlink:type="simple" xlink:href="#anchor16367">6.7 части 3 статьи 16</text:a>, <text:a xlink:type="simple" xlink:href="#anchor16022">частью 2 статьи 16.2</text:a>, <text:a xlink:type="simple" xlink:href="#anchor26271">пунктами 1 - 6 части 7</text:a> и <text:a xlink:type="simple" xlink:href="#anchor26028">частью 8 статьи 26.2</text:a> настоящего Федерального закона, а также в случае приостановления действия государственной аккредитации общероссийской спортивной федерации. В случае расторжения соглашения о сотрудничестве по основаниям, указанным в настоящем пункте, а также в случае прекращения действия государственной аккредитации и лишения статуса общероссийской спортивной федерации, или приостановления действия государственной аккредитации общероссийской спортивной федерации либо приостановления в соответствии с законодательством Российской Федерации деятельности общероссийской спортивной федерации, или отсутствия общероссийской спортивной федерации по соответствующим виду или видам спорта уполномоченный орган публичной власти федеральной территории "Сириус" вправе заключить соглашение о сотрудничестве с общественной физкультурно-спортивной организацией, наделив ее правами и обязанностями общероссийской спортивной федерации по развитию соответствующих вида или видов спорта в федеральной территории "Сириус". В случае устранения обстоятельств, послуживших основанием расторжения соглашения о сотрудничестве с общероссийской спортивной федерацией, указанным в настоящем пункте, а также в случае аккредитации общероссийской спортивной федерации по соответствующим виду или видам спорта либо возобновления ее деятельности действие такого соглашения прекращается;</text:p>
      <text:p text:style-name="s1"><text:bookmark text:name="anchor81029"/>9) обладать всеми правами на использование символики и наименований спортивных сборных команд федеральной территории "Сириус".</text:p>
      <text:p text:style-name="s1"><text:bookmark text:name="anchor8103"/>3. Органы публичной власти федеральной территории "Сириус" вправе устанавливать дополнительное материальное обеспечение лицам, имеющим выдающиеся достижения и особые заслуги перед Российской Федерацией в области физической культуры и спорта, в том числе завоевавшим звания чемпионов или призеров Олимпийских игр, Паралимпийских игр, Сурдлимпийских игр, чемпионов мира, чемпионов Европы, имеющим почетные спортивные звания, ведомственные награды органов государственной власти в области физической культуры и спорта или награжденным государственными наградами Российской Федерации за заслуги в области физической культуры и спорта.</text:p>
      <text:p text:style-name="s1"/>
      <text:p text:style-name="s15"><text:bookmark text:name="anchor9"/><text:span text:style-name="s10">Статья 9.</text:span> Полномочия органов местного самоуправления в области физической культуры и спорта</text:p>
      <text:p text:style-name="s22header">Информация об изменениях:</text:p>
      <text:p text:style-name="s22"><text:bookmark text:name="anchor91"/>Часть 1 изменена с 10 января 2021 г. - <text:a xlink:type="simple" xlink:href="https://internet.garant.ru/document/redirect/400157494/24">Федеральный закон</text:a> от 30 декабря 2020 г. N 524-ФЗ</text:p>
      <text:p text:style-name="s22"><text:a xlink:type="simple" xlink:href="https://internet.garant.ru/document/redirect/77706806/91">См. предыдущую редакцию</text:a></text:p>
      <text:p text:style-name="s1">1. В целях решения вопросов местного значения по обеспечению условий для развития на территориях муниципальных образований физической культуры и спорта к полномочиям органов местного самоуправления относятся:</text:p>
      <text:p text:style-name="s1"><text:bookmark text:name="anchor911"/>1) определение основных задач и направлений развития физической культуры и спорта с учетом местных условий и возможностей, принятие и реализация муниципальных программ развития физической культуры и спорта;</text:p>
      <text:p text:style-name="s22header">Информация об изменениях:</text:p>
      <text:p text:style-name="s22"><text:bookmark text:name="anchor912"/>Пункт 2 изменен с 25 декабря 2023 г. - <text:a xlink:type="simple" xlink:href="https://internet.garant.ru/document/redirect/408277523/15">Федеральный закон</text:a> от 25 декабря 2023 г. № 684-ФЗ</text:p>
      <text:p text:style-name="s22"><text:a xlink:type="simple" xlink:href="https://internet.garant.ru/document/redirect/76814465/912">См. предыдущую редакцию</text:a></text:p>
      <text:p text:style-name="s1">2) содействие развитию и обеспечению доступности массового спорта, развитие детско-юношеского спорта (включая школьный спорт) на территориях муниципальных образований;</text:p>
      <text:p text:style-name="s1"><text:bookmark text:name="anchor913"/>3) присвоение спортивных разрядов и квалификационных категорий спортивных судей в соответствии со <text:a xlink:type="simple" xlink:href="#anchor22">статьей 22</text:a> настоящего Федерального закона;</text:p>
      <text:p text:style-name="s1"><text:bookmark text:name="anchor914"/>4) популяризация физической культуры и спорта среди различных групп населения, в том числе среди инвалидов, лиц с ограниченными возможностями здоровья;</text:p>
      <text:p text:style-name="s1"><text:bookmark text:name="anchor915"/>5) организация физкультурно-спортивной работы по месту жительства и месту отдыха граждан, включая создание условий для занятий инвалидов, лиц с ограниченными возможностями здоровья физической культурой и спортом, а также организация и проведение муниципальных официальных физкультурных мероприятий и спортивных мероприятий, в том числе:</text:p>
      <text:p text:style-name="s1"><text:bookmark text:name="anchor9151"/>а) утверждение и реализация календарных планов физкультурных мероприятий и спортивных мероприятий муниципальных образований, включающих в себя физкультурные мероприятия и спортивные мероприятия по реализации комплекса ГТО;</text:p>
      <text:p text:style-name="s1"><text:bookmark text:name="anchor9152"/>б) организация медицинского обеспечения официальных физкультурных мероприятий и спортивных мероприятий муниципальных образований;</text:p>
      <text:p text:style-name="s1"><text:bookmark text:name="anchor916"/>6) содействие в рамках своих полномочий обеспечению общественного порядка и общественной безопасности при проведении на территориях муниципальных образований официальных физкультурных мероприятий и спортивных мероприятий;</text:p>
      <text:p text:style-name="s1"><text:bookmark text:name="anchor917"/>7) создание условий для подготовки спортивных сборных команд муниципальных образований, определение видов спорта, по которым могут формироваться спортивные сборные команды муниципальных образований, утверждение порядка формирования и обеспечения таких команд, направление их для участия в межмуниципальных и региональных спортивных соревнованиях;</text:p>
      <text:p text:style-name="s22header">Информация об изменениях:</text:p>
      <text:p text:style-name="s22"><text:bookmark text:name="anchor918"/>Пункт 8 изменен с 1 января 2023 г. - <text:a xlink:type="simple" xlink:href="https://internet.garant.ru/document/redirect/400720737/1502">Федеральный закон</text:a> от 30 апреля 2021 г. N 127-ФЗ</text:p>
      <text:p text:style-name="s22"><text:a xlink:type="simple" xlink:href="https://internet.garant.ru/document/redirect/77308189/918">См. предыдущую редакцию</text:a></text:p>
      <text:p text:style-name="s1">8) участие в обеспечении подготовки спортивного резерва для спортивных сборных команд муниципальных образований, субъектов Российской Федерации;</text:p>
      <text:p text:style-name="s1"><text:bookmark text:name="anchor919"/>9) наделение некоммерческих организаций правом по оценке выполнения нормативов испытаний (тестов) комплекса ГТО;</text:p>
      <text:p text:style-name="s22header">Информация об изменениях:</text:p>
      <text:p text:style-name="s22"><text:bookmark text:name="anchor9191"/>Часть 1 дополнена пунктом 9.1 с 1 сентября 2025 г. - <text:a xlink:type="simple" xlink:href="https://internet.garant.ru/document/redirect/409494231/14">Федеральный закон</text:a> от 8 августа 2024 г. № 326-ФЗ</text:p>
      <text:p text:style-name="s1">9.1) организация строительства, реконструкции и ремонта объектов спорта, создания и содержания иных спортивных сооружений, находящихся в муниципальной собственности;</text:p>
      <text:p text:style-name="s1"><text:bookmark text:name="anchor910"/>10) осуществление иных установленных в соответствии с <text:span text:style-name="s8">законодательством</text:span> Российской Федерации и уставами муниципальных образований полномочий.</text:p>
      <text:p text:style-name="s22header">Информация об изменениях:</text:p>
      <text:p text:style-name="s22"><text:bookmark text:name="anchor92"/>Часть 2 изменена с 29 декабря 2018 г. - <text:a xlink:type="simple" xlink:href="https://internet.garant.ru/document/redirect/72130342/1">Федеральный закон</text:a> от 18 декабря 2018 г. N 467-ФЗ</text:p>
      <text:p text:style-name="s22"><text:a xlink:type="simple" xlink:href="https://internet.garant.ru/document/redirect/77675548/92">См. предыдущую редакцию</text:a></text:p>
      <text:p text:style-name="s1">2. В субъектах Российской Федерации - городах федерального значения Москве, Санкт-Петербурге и Севастополе полномочия органов местного самоуправления внутригородских муниципальных образований в области физической культуры и спорта устанавливаются законами субъектов Российской Федерации - городов федерального значения Москвы, Санкт-Петербурга и Севастополя.</text:p>
      <text:p text:style-name="s9header">ГАРАНТ:</text:p>
      <text:p text:style-name="s9">См. <text:a xlink:type="simple" xlink:href="https://internet.garant.ru/document/redirect/57630302/9">комментарии</text:a> к статье 9 настоящего Федерального закона</text:p>
      <text:p text:style-name="s9"/>
      <text:p text:style-name="s22header">Информация об изменениях:</text:p>
      <text:p text:style-name="s22"><text:bookmark text:name="anchor901"/><text:a xlink:type="simple" xlink:href="https://internet.garant.ru/document/redirect/12164249/282">Федеральным законом </text:a>от 25 декабря 2008 г. N 281-ФЗ глава 1 настоящего Федерального закона дополнена статьей 9.1</text:p>
      <text:p text:style-name="s22"/>
      <text:p text:style-name="s15"><text:span text:style-name="s10">Статья 9.1.</text:span> Права органов местного самоуправления в области физической культуры и спорта</text:p>
      <text:p text:style-name="s1">Органы местного самоуправления имеют право:</text:p>
      <text:p text:style-name="s1"><text:bookmark text:name="anchor9011"/>1) утратил силу с 10 января 2021 г. - <text:a xlink:type="simple" xlink:href="https://internet.garant.ru/document/redirect/400157494/2501">Федеральный закон</text:a> от 30 декабря 2020 г. N 524-ФЗ</text:p>
      <text:p text:style-name="s22header">Информация об изменениях:</text:p>
      <text:p text:style-name="s22"><text:a xlink:type="simple" xlink:href="https://internet.garant.ru/document/redirect/77706806/9011">См. предыдущую редакцию</text:a></text:p>
      <text:p text:style-name="s22header">Информация об изменениях:</text:p>
      <text:p text:style-name="s22"><text:bookmark text:name="anchor9012"/>Пункт 2 изменен с 1 января 2023 г. - <text:a xlink:type="simple" xlink:href="https://internet.garant.ru/document/redirect/400720737/16">Федеральный закон</text:a> от 30 апреля 2021 г. N 127-ФЗ</text:p>
      <text:p text:style-name="s22"><text:a xlink:type="simple" xlink:href="https://internet.garant.ru/document/redirect/77308189/9012">См. предыдущую редакцию</text:a></text:p>
      <text:p text:style-name="s1">2) участвовать в организации и проведении межмуниципальных, региональных, межрегиональных, всероссийских и международных спортивных соревнований, физкультурных мероприятий и учебно-тренировочных мероприятий спортивных сборных команд Российской Федерации и спортивных сборных команд соответствующего субъекта Российской Федерации, проводимых на территориях муниципальных образований;</text:p>
      <text:p text:style-name="s22header">Информация об изменениях:</text:p>
      <text:p text:style-name="s22"><text:bookmark text:name="anchor90121"/>Статья 9.1 дополнена пунктом 2.1 с 10 января 2021 г. - <text:a xlink:type="simple" xlink:href="https://internet.garant.ru/document/redirect/400157494/2503">Федеральный закон</text:a> от 30 декабря 2020 г. N 524-ФЗ</text:p>
      <text:p text:style-name="s1">2.1) участвовать в реализации мероприятий по выдвижению Российской Федерации, городов Российской Федерации в качестве кандидатов на право проведения на территориях муниципальных образований международных физкультурных мероприятий и спортивных мероприятий;</text:p>
      <text:p text:style-name="s1"><text:bookmark text:name="anchor9013"/>3) оказывать содействие субъектам физической культуры и спорта, осуществляющим свою деятельность на территориях муниципальных образований;</text:p>
      <text:p text:style-name="s22header">Информация об изменениях:</text:p>
      <text:p text:style-name="s22"><text:bookmark text:name="anchor9014"/>Пункт 4 изменен с 1 сентября 2025 г. - <text:a xlink:type="simple" xlink:href="https://internet.garant.ru/document/redirect/411824868/16">Федеральный закон</text:a> от 7 апреля 2025 г. № 65-ФЗ</text:p>
      <text:p text:style-name="s22"><text:a xlink:type="simple" xlink:href="https://internet.garant.ru/document/redirect/76838918/9014">См. предыдущую редакцию</text:a></text:p>
      <text:p text:style-name="s1">4) создавать центры тестирования в форме некоммерческих организаций;</text:p>
      <text:p text:style-name="s22header">Информация об изменениях:</text:p>
      <text:p text:style-name="s22"><text:bookmark text:name="anchor9015"/>Статья 9.1 дополнена пунктом 5 с 6 августа 2017 г. - <text:a xlink:type="simple" xlink:href="https://internet.garant.ru/document/redirect/71730258/2">Федеральный закон</text:a> от 26 июля 2017 г. N 202-ФЗ</text:p>
      <text:p text:style-name="s1">5) оказывать содействие развитию физической культуры и спорта инвалидов, лиц с ограниченными возможностями здоровья, адаптивной физической культуры и адаптивного спорта;</text:p>
      <text:p text:style-name="s22header">Информация об изменениях:</text:p>
      <text:p text:style-name="s22"><text:bookmark text:name="anchor9016"/>Статья 9.1 дополнена пунктом 6 с 1 сентября 2025 г. - <text:a xlink:type="simple" xlink:href="https://internet.garant.ru/document/redirect/409494231/15">Федеральный закон</text:a> от 8 августа 2024 г. № 326-ФЗ</text:p>
      <text:p text:style-name="s1">6) участвовать в организации строительства, реконструкции и ремонта объектов спорта, создания и содержания иных спортивных сооружений, находящихся в федеральной собственности, собственности субъектов Российской Федерации, а также в собственности юридических лиц, в том числе физкультурно-спортивных организаций, или физических лиц.</text:p>
      <text:p text:style-name="s9header">ГАРАНТ:</text:p>
      <text:p text:style-name="s9">См. <text:a xlink:type="simple" xlink:href="https://internet.garant.ru/document/redirect/57630302/901">комментарии</text:a> к статье 9.1 настоящего Федерального закона</text:p>
      <text:p text:style-name="s9"/>
      <text:h text:outline-level="1" text:style-name="s3"><text:bookmark text:name="anchor200"/>Глава 2. Организация деятельности в области физической культуры и спорта</text:h>
      <text:p text:style-name="s1"/>
      <text:p text:style-name="s15"><text:bookmark text:name="anchor10"/><text:span text:style-name="s10">Статья 10.</text:span> Физкультурно-спортивные организации</text:p>
      <text:p text:style-name="s1"><text:bookmark text:name="anchor101"/>1. Физкультурно-спортивные организации могут быть коммерческими организациями, некоммерческими организациями и создаваться в различных организационно-правовых формах, предусмотренных <text:a xlink:type="simple" xlink:href="https://internet.garant.ru/document/redirect/10164072/5002">законодательством</text:a> Российской Федерации для коммерческих и некоммерческих организаций. Создание, деятельность, реорганизация и ликвидация коммерческих и некоммерческих физкультурно-спортивных организаций осуществляются в соответствии с законодательством Российской Федерации, регулирующим порядок создания, деятельности, реорганизации и ликвидации коммерческих и некоммерческих организаций, а также в соответствии с учредительными документами физкультурно-спортивных организаций.</text:p>
      <text:p text:style-name="s22header">Информация об изменениях:</text:p>
      <text:p text:style-name="s22"><text:bookmark text:name="anchor102"/>Часть 2 изменена с 25 декабря 2023 г. - <text:a xlink:type="simple" xlink:href="https://internet.garant.ru/document/redirect/408277523/161">Федеральный закон</text:a> от 25 декабря 2023 г. № 684-ФЗ</text:p>
      <text:p text:style-name="s22"><text:a xlink:type="simple" xlink:href="https://internet.garant.ru/document/redirect/76814465/102">См. предыдущую редакцию</text:a></text:p>
      <text:p text:style-name="s1">2. Физкультурно-спортивные организации участвуют в развитии видов спорта, в организации работы по развитию физической культуры и спорта среди различных групп населения, в том числе оказывают физкультурно-оздоровительные услуги, создают условия для охраны и укрепления здоровья спортсменов и других участвующих в спортивных соревнованиях и учебно-тренировочных мероприятиях лиц, обеспечивают спортсменам и тренерам необходимые условия для тренировок, а также иным образом содействуют этим лицам в достижении высоких спортивных результатов. <text:a xlink:type="simple" xlink:href="https://internet.garant.ru/document/redirect/402802580/1000">Перечень</text:a> видов физкультурно-оздоровительных услуг и <text:a xlink:type="simple" xlink:href="https://internet.garant.ru/document/redirect/406291477/1000">правила</text:a> их оказания утверждаются Правительством Российской Федерации.</text:p>
      <text:p text:style-name="s22header">Информация об изменениях:</text:p>
      <text:p text:style-name="s22"><text:bookmark text:name="anchor1021"/>Часть 2.1 изменена с 1 сентября 2025 г. - <text:a xlink:type="simple" xlink:href="https://internet.garant.ru/document/redirect/411824868/17">Федеральный закон</text:a> от 7 апреля 2025 г. № 65-ФЗ</text:p>
      <text:p text:style-name="s22"><text:a xlink:type="simple" xlink:href="https://internet.garant.ru/document/redirect/76838918/1021">См. предыдущую редакцию</text:a></text:p>
      <text:p text:style-name="s1">2.1. Физкультурно-спортивным организациям федеральными органами исполнительной власти, органами исполнительной власти субъектов Российской Федерации, органами местного самоуправления, органами публичной власти федеральной территории "Сириус" может быть предоставлена финансовая и иная поддержка за счет бюджетных ассигнований соответственно федерального бюджета, бюджетов субъектов Российской Федерации, местных бюджетов и бюджета федеральной территории "Сириус" в установленном законодательством Российской Федерации порядке.</text:p>
      <text:p text:style-name="s1"><text:bookmark text:name="anchor103"/>3. Физкультурно-спортивные организации могут быть членами международных спортивных объединений, приобретать права и нести обязанности в соответствии со статусом членов международных спортивных объединений, если такие права и обязанности не противоречат законодательству Российской Федерации.</text:p>
      <text:p text:style-name="s22header">Информация об изменениях:</text:p>
      <text:p text:style-name="s22"><text:bookmark text:name="anchor104"/>Статья 10 дополнена частью 4 с 30 ноября 2023 г. - <text:a xlink:type="simple" xlink:href="https://internet.garant.ru/document/redirect/408101171/13">Федеральный закон</text:a> от 30 ноября 2023 г. № 564-ФЗ</text:p>
      <text:p text:style-name="s1">4. Физкультурно-спортивные организации в целях организации и проведения отдельных официальных спортивных соревнований, указанных в <text:a xlink:type="simple" xlink:href="#anchor256">части 6 статьи 25</text:a> настоящего Федерального закона, вправе разрабатывать и представлять на утверждение в федеральный орган исполнительной власти в области физической культуры и спорта в <text:a xlink:type="simple" xlink:href="https://internet.garant.ru/document/redirect/408295683/1000">порядке</text:a> и сроки, которые установлены этим органом, правила видов спорта, по которым проводятся такие соревнования.</text:p>
      <text:p text:style-name="s22header">Информация об изменениях:</text:p>
      <text:p text:style-name="s22"><text:bookmark text:name="anchor105"/>Статья 10 дополнена частью 5 с 25 декабря 2023 г. - <text:a xlink:type="simple" xlink:href="https://internet.garant.ru/document/redirect/408277523/163">Федеральный закон</text:a> от 25 декабря 2023 г. № 684-ФЗ</text:p>
      <text:p text:style-name="s1">5. Физкультурно-спортивные организации, указанные в <text:a xlink:type="simple" xlink:href="#anchor256">части 6 статьи 25</text:a> настоящего Федерального закона, вправе:</text:p>
      <text:p text:style-name="s1"><text:bookmark text:name="anchor1051"/>1) в целях организации и проведения отдельных официальных спортивных соревнований, указанных в <text:a xlink:type="simple" xlink:href="#anchor256">части 6 статьи 25</text:a> настоящего Федерального закона, организовывать систему подготовки спортивных судей, осуществляющих спортивное судейство отдельных официальных спортивных соревнований, аттестацию таких судей и контроль за их деятельностью в порядке, установленном этими физкультурно-спортивными организациями;</text:p>
      <text:p text:style-name="s1"><text:bookmark text:name="anchor1052"/>2) разрабатывать и представлять на утверждение в федеральный орган исполнительной власти в области физической культуры и спорта в <text:a xlink:type="simple" xlink:href="https://internet.garant.ru/document/redirect/408926361/1000">порядке</text:a>, установленном этим органом, квалификационные требования к присвоению соответствующих квалификационных категорий спортивных судей судьям, осуществляющим спортивное судейство отдельных официальных спортивных соревнований, указанных в <text:a xlink:type="simple" xlink:href="#anchor256">части 6 статьи 25</text:a> настоящего Федерального закона;</text:p>
      <text:p text:style-name="s1"><text:bookmark text:name="anchor1053"/>3) осуществлять аттестацию тренеров, осуществляющих подготовку спортсменов, принимающих участие в отдельных официальных спортивных соревнованиях, указанных в <text:a xlink:type="simple" xlink:href="#anchor256">части 6 статьи 25</text:a> настоящего Федерального закона, в порядке, установленном этими физкультурно-спортивными организациями.</text:p>
      <text:p text:style-name="s9header">ГАРАНТ:</text:p>
      <text:p text:style-name="s9">См. <text:a xlink:type="simple" xlink:href="https://internet.garant.ru/document/redirect/57630302/10">комментарии</text:a> к статье 10 настоящего Федерального закона</text:p>
      <text:p text:style-name="s9"/>
      <text:p text:style-name="s15"><text:bookmark text:name="anchor11"/><text:span text:style-name="s10">Статья 11.</text:span> Олимпийское движение России. Олимпийский комитет России</text:p>
      <text:p text:style-name="s22header">Информация об изменениях:</text:p>
      <text:p text:style-name="s22"><text:bookmark text:name="anchor111"/><text:a xlink:type="simple" xlink:href="https://internet.garant.ru/document/redirect/71108404/151">Федеральным законом</text:a> от 29 июня 2015 г. N 204-ФЗ в часть 1 статьи 11 настоящего Федерального закона внесены изменения</text:p>
      <text:p text:style-name="s22"><text:a xlink:type="simple" xlink:href="https://internet.garant.ru/document/redirect/57507392/111">См. текст части в предыдущей редакции</text:a></text:p>
      <text:p text:style-name="s1">1. Олимпийское движение России является составной частью международного олимпийского движения, целями которого являются пропаганда и внедрение принципов олимпийского движения, содействие развитию физической культуры и спорта, укрепление международного спортивного сотрудничества, участие в Олимпийских играх и других международных спортивных мероприятиях, проводимых Международным олимпийским комитетом, континентальными ассоциациями национальных олимпийских комитетов.</text:p>
      <text:p text:style-name="s1"><text:bookmark text:name="anchor112"/>2. Олимпийское движение России возглавляется Олимпийским комитетом России - общероссийским общественным объединением, осуществляющим свою деятельность в соответствии с <text:a xlink:type="simple" xlink:href="https://internet.garant.ru/document/redirect/10164186/0">законодательством</text:a> Российской Федерации об общественных объединениях, Олимпийской хартией Международного олимпийского комитета и на основе признания Международным олимпийским комитетом, а также в соответствии со своим уставом. Государство признает и поддерживает олимпийское движение России, оказывая всемерное содействие Олимпийскому комитету России в реализации его уставных целей.</text:p>
      <text:p text:style-name="s1"><text:bookmark text:name="anchor113"/>3. Олимпийский комитет России:</text:p>
      <text:p text:style-name="s22header">Информация об изменениях:</text:p>
      <text:p text:style-name="s22"><text:bookmark text:name="anchor1131"/>Пункт 1 изменен с 25 декабря 2023 г. - <text:a xlink:type="simple" xlink:href="https://internet.garant.ru/document/redirect/408277523/1711">Федеральный закон</text:a> от 25 декабря 2023 г. № 684-ФЗ</text:p>
      <text:p text:style-name="s22"><text:a xlink:type="simple" xlink:href="https://internet.garant.ru/document/redirect/76814465/1131">См. предыдущую редакцию</text:a></text:p>
      <text:p text:style-name="s1">1) пропагандирует в Российской Федерации принципы олимпийского движения;</text:p>
      <text:p text:style-name="s22header">Информация об изменениях:</text:p>
      <text:p text:style-name="s22"><text:bookmark text:name="anchor11311"/>Часть 3 дополнена пунктом 1.1 с 25 декабря 2023 г. - <text:a xlink:type="simple" xlink:href="https://internet.garant.ru/document/redirect/408277523/1712">Федеральный закон</text:a> от 25 декабря 2023 г. № 684-ФЗ</text:p>
      <text:p text:style-name="s1">1.1) содействует развитию спорта высших достижений, профессионального спорта, массового спорта (за исключением корпоративного спорта);</text:p>
      <text:p text:style-name="s22header">Информация об изменениях:</text:p>
      <text:p text:style-name="s22"><text:bookmark text:name="anchor1132"/><text:a xlink:type="simple" xlink:href="https://internet.garant.ru/document/redirect/71108404/1521">Федеральным законом</text:a> от 29 июня 2015 г. N 204-ФЗ в пункт 2 части 3 статьи 11 настоящего Федерального закона внесены изменения</text:p>
      <text:p text:style-name="s22"><text:a xlink:type="simple" xlink:href="https://internet.garant.ru/document/redirect/57507392/1132">См. текст пункта в предыдущей редакции</text:a></text:p>
      <text:p text:style-name="s1">2) представляет в соответствии с Олимпийской хартией Международного олимпийского комитета Российскую Федерацию на Олимпийских играх и других международных спортивных мероприятиях, проводимых Международным олимпийским комитетом, континентальными ассоциациями национальных олимпийских комитетов;</text:p>
      <text:p text:style-name="s22header">Информация об изменениях:</text:p>
      <text:p text:style-name="s22"><text:bookmark text:name="anchor11321"/>Пункт 2.1 изменен с 1 сентября 2025 г. - <text:a xlink:type="simple" xlink:href="https://internet.garant.ru/document/redirect/411824868/18">Федеральный закон</text:a> от 7 апреля 2025 г. № 65-ФЗ</text:p>
      <text:p text:style-name="s22"><text:a xlink:type="simple" xlink:href="https://internet.garant.ru/document/redirect/76838918/11321">См. предыдущую редакцию</text:a></text:p>
      <text:p text:style-name="s1">2.1) представляет олимпийское движение России, членов Олимпийского комитета России в органах государственной власти, органах публичной власти федеральной территории "Сириус", органах местного самоуправления, соответствующих российских организациях, международных спортивных объединениях;</text:p>
      <text:p text:style-name="s22header">Информация об изменениях:</text:p>
      <text:p text:style-name="s22"><text:bookmark text:name="anchor1133"/><text:a xlink:type="simple" xlink:href="https://internet.garant.ru/document/redirect/71108404/1522">Федеральным законом</text:a> от 29 июня 2015 г. N 204-ФЗ в пункт 3 части 3 статьи 11 настоящего Федерального закона внесены изменения</text:p>
      <text:p text:style-name="s22"><text:a xlink:type="simple" xlink:href="https://internet.garant.ru/document/redirect/57507392/1133">См. текст пункта в предыдущей редакции</text:a></text:p>
      <text:p text:style-name="s1">3) утверждает состав олимпийской делегации Российской Федерации и направляет ее для участия в Олимпийских играх и других международных спортивных мероприятиях, проводимых Международным олимпийским комитетом, континентальными ассоциациями национальных олимпийских комитетов, определяет порядок и принципы формирования олимпийской команды России, формирует ее на основании предложений общероссийских спортивных федераций, утверждает состав олимпийской команды России;</text:p>
      <text:p text:style-name="s22header">Информация об изменениях:</text:p>
      <text:p text:style-name="s22"><text:bookmark text:name="anchor1134"/><text:a xlink:type="simple" xlink:href="https://internet.garant.ru/document/redirect/71108404/1523">Федеральным законом</text:a> от 29 июня 2015 г. N 204-ФЗ в пункт 4 части 3 статьи 11 настоящего Федерального закона внесены изменения</text:p>
      <text:p text:style-name="s22"><text:a xlink:type="simple" xlink:href="https://internet.garant.ru/document/redirect/57507392/1134">См. текст пункта в предыдущей редакции</text:a></text:p>
      <text:p text:style-name="s1">4) обеспечивает спортивную экипировку, проезд, проживание и страхование членов олимпийской делегации Российской Федерации на Олимпийских играх и других международных спортивных мероприятиях, проводимых Международным олимпийским комитетом, континентальными ассоциациями национальных олимпийских комитетов;</text:p>
      <text:p text:style-name="s22header">Информация об изменениях:</text:p>
      <text:p text:style-name="s22"><text:bookmark text:name="anchor1135"/><text:a xlink:type="simple" xlink:href="https://internet.garant.ru/document/redirect/70289730/1313">Федеральным законом</text:a> от 25 декабря 2012 г. N 257-ФЗ в пункт 5 части 3 статьи 11 настоящего Федерального закона внесены изменения, <text:a xlink:type="simple" xlink:href="https://internet.garant.ru/document/redirect/70289730/3">вступающие в силу</text:a> с 1 января 2013 г.</text:p>
      <text:p text:style-name="s22"><text:a xlink:type="simple" xlink:href="https://internet.garant.ru/document/redirect/58050210/1135">См. текст пункта в предыдущей редакции</text:a></text:p>
      <text:p text:style-name="s1">5) утверждает официальную спортивную форму и спортивную экипировку членов олимпийской делегации Российской Федерации, за исключением спортивной формы и спортивной экипировки, используемых во время проведения спортивных соревнований;</text:p>
      <text:p text:style-name="s22header">Информация об изменениях:</text:p>
      <text:p text:style-name="s22"><text:bookmark text:name="anchor1136"/><text:a xlink:type="simple" xlink:href="https://internet.garant.ru/document/redirect/71108404/1524">Федеральным законом</text:a> от 29 июня 2015 г. N 204-ФЗ в пункт 6 части 3 статьи 11 настоящего Федерального закона внесены изменения</text:p>
      <text:p text:style-name="s22"><text:a xlink:type="simple" xlink:href="https://internet.garant.ru/document/redirect/57507392/1136">См. текст пункта в предыдущей редакции</text:a></text:p>
      <text:p text:style-name="s1">6) участвует в разработке и осуществлении мер, направленных на обеспечение необходимого уровня подготовки российских спортсменов для участия в Олимпийских играх и других международных спортивных мероприятиях, проводимых Международным олимпийским комитетом, континентальными ассоциациями национальных олимпийских комитетов;</text:p>
      <text:p text:style-name="s1"><text:bookmark text:name="anchor1137"/>7) определяет город Российской Федерации, который вправе подать в Международный олимпийский комитет заявку на проведение Олимпийских игр;</text:p>
      <text:p text:style-name="s1"/>
      <text:p text:style-name="s22header">Информация об изменениях:</text:p>
      <text:p text:style-name="s22"><text:bookmark text:name="anchor11371"/><text:a xlink:type="simple" xlink:href="https://internet.garant.ru/document/redirect/198161/13">Федеральным законом</text:a> от 7 мая 2010 г. N 82-ФЗ часть 3 статьи 11 настоящего Федерального закона дополнена пунктом 7.1, <text:a xlink:type="simple" xlink:href="https://internet.garant.ru/document/redirect/198161/2">вступающим в силу</text:a> по истечении ста восьмидесяти дней после дня <text:a xlink:type="simple" xlink:href="https://internet.garant.ru/document/redirect/298161/0">официального опубликования</text:a> названного Федерального закона</text:p>
      <text:p text:style-name="s22"/>
      <text:p text:style-name="s1">7.1) содействует предотвращению допинга в спорте и борьбе с ним, а также противодействию проявлениям любых форм дискриминации и насилия в спорте;</text:p>
      <text:p text:style-name="s22header">Информация об изменениях:</text:p>
      <text:p text:style-name="s22"><text:bookmark text:name="anchor1138"/><text:a xlink:type="simple" xlink:href="https://internet.garant.ru/document/redirect/71108404/1525">Федеральным законом</text:a> от 29 июня 2015 г. N 204-ФЗ в пункт 8 части 3 статьи 11 настоящего Федерального закона внесены изменения</text:p>
      <text:p text:style-name="s22"><text:a xlink:type="simple" xlink:href="https://internet.garant.ru/document/redirect/57507392/1138">См. текст пункта в предыдущей редакции</text:a></text:p>
      <text:p text:style-name="s1">8) осуществляет иные права в соответствии с Олимпийской хартией Международного олимпийского комитета и своим уставом, в том числе право на участие в обеспечении подготовки российских спортсменов для участия в Олимпийских играх и других международных спортивных мероприятиях, проводимых Международным олимпийским комитетом, континентальными ассоциациями национальных олимпийских комитетов.</text:p>
      <text:p text:style-name="s22header">Информация об изменениях:</text:p>
      <text:p text:style-name="s22"><text:bookmark text:name="anchor114"/>Часть 4 изменена с 25 декабря 2023 г. - <text:a xlink:type="simple" xlink:href="https://internet.garant.ru/document/redirect/408277523/172">Федеральный закон</text:a> от 25 декабря 2023 г. № 684-ФЗ</text:p>
      <text:p text:style-name="s22"><text:a xlink:type="simple" xlink:href="https://internet.garant.ru/document/redirect/76814465/114">См. предыдущую редакцию</text:a></text:p>
      <text:p text:style-name="s1">4. Реализация Олимпийским комитетом России своих полномочий, предусмотренных <text:a xlink:type="simple" xlink:href="#anchor11311">пунктом 1.1</text:a> (в части, касающейся развития спорта высших достижений и массового спорта) и <text:a xlink:type="simple" xlink:href="#anchor1136">пунктом 6 части 3</text:a> настоящей статьи, осуществляется во взаимодействии с <text:a xlink:type="simple" xlink:href="https://internet.garant.ru/document/redirect/70192266/1000">федеральным органом</text:a> исполнительной власти в области физической культуры и спорта и общероссийскими спортивными федерациями.</text:p>
      <text:p text:style-name="s22header">Информация об изменениях:</text:p>
      <text:p text:style-name="s22"><text:bookmark text:name="anchor1141"/>Статья 11 дополнена частью 4.1 с 25 декабря 2023 г. - <text:a xlink:type="simple" xlink:href="https://internet.garant.ru/document/redirect/408277523/173">Федеральный закон</text:a> от 25 декабря 2023 г. № 684-ФЗ</text:p>
      <text:p text:style-name="s1">4.1. Реализация Олимпийским комитетом России полномочий, предусмотренных <text:a xlink:type="simple" xlink:href="#anchor11311">пунктом 1.1 части 3</text:a> настоящей статьи, осуществляется путем организации и (или) участия в организации, в том числе посредством финансирования, официальных физкультурных мероприятий и спортивных мероприятий на территории Российской Федерации и за ее пределами. Олимпийский комитет России вправе осуществлять финансовое обеспечение участия иностранных граждан и лиц без гражданства в качестве спортсменов и (или) команд иностранных граждан в официальных спортивных мероприятиях на территории Российской Федерации и за ее пределами.</text:p>
      <text:p text:style-name="s22header">Информация об изменениях:</text:p>
      <text:p text:style-name="s22"><text:bookmark text:name="anchor115"/><text:a xlink:type="simple" xlink:href="https://internet.garant.ru/document/redirect/71108404/153">Федеральным законом</text:a> от 29 июня 2015 г. N 204-ФЗ в часть 5 статьи 11 настоящего Федерального закона внесены изменения</text:p>
      <text:p text:style-name="s22"><text:a xlink:type="simple" xlink:href="https://internet.garant.ru/document/redirect/57507392/115">См. текст части в предыдущей редакции</text:a></text:p>
      <text:p text:style-name="s1">5. Олимпийскому комитету России принадлежит исключительное право использования собственного наименования и официального наименования "Олимпийская команда России". Использование третьими лицами в коммерческих и рекламных целях указанных наименований и образованных на их основе слов и словосочетаний осуществляется на основании соглашений, заключенных в письменной форме с Олимпийским комитетом России, за исключением случаев использования этих наименований и образованных на их основе слов и словосочетаний в целях информационного обеспечения или в связи с осуществлением указанного права третьими лицами, являющимися приобретателями права на освещение в средствах массовой информации Олимпийских игр и других международных спортивных мероприятий, проводимых Международным олимпийским комитетом, континентальными ассоциациями национальных олимпийских комитетов.</text:p>
      <text:p text:style-name="s22header">Информация об изменениях:</text:p>
      <text:p text:style-name="s22"><text:bookmark text:name="anchor116"/><text:a xlink:type="simple" xlink:href="https://internet.garant.ru/document/redirect/70289730/1320">Федеральным законом</text:a> от 25 декабря 2012 г. N 257-ФЗ в часть 6 статьи 11 настоящего Федерального закона внесены изменения, <text:a xlink:type="simple" xlink:href="https://internet.garant.ru/document/redirect/70289730/3">вступающие в силу</text:a> с 1 января 2013 г.</text:p>
      <text:p text:style-name="s22"><text:a xlink:type="simple" xlink:href="https://internet.garant.ru/document/redirect/58050210/116">См. текст части в предыдущей редакции</text:a></text:p>
      <text:p text:style-name="s1">6. Олимпийский комитет России в соответствии с Олимпийской хартией Международного олимпийского комитета осуществляет меры по защите принадлежащих Международному олимпийскому комитету прав на использование олимпийских символа, девиза, флага и гимна, наименований "Олимпийские игры", "Игры олимпиады" на территории Российской Федерации. Олимпийский комитет России использует в установленном Международным олимпийским комитетом порядке олимпийские символ, девиз, флаг и гимн, слова "олимпийский" и "олимпиада" в своих наименованиях в целях развития олимпийского движения России и обладает исключительными правами на олимпийскую эмблему Олимпийского комитета России, девиз, флаг и иную российскую олимпийскую символику.</text:p>
      <text:p text:style-name="s1"><text:bookmark text:name="anchor117"/>7. Олимпийский комитет России реализует выполнение стоящих перед ним уставных задач и программ развития физической культуры и спорта за счет собственных источников финансирования, в том числе за счет добровольных пожертвований граждан и организаций, а также за счет средств федерального бюджета, выделяемых в установленном <text:a xlink:type="simple" xlink:href="https://internet.garant.ru/document/redirect/12112604/781">порядке</text:a>.</text:p>
      <text:p text:style-name="s9header">ГАРАНТ:</text:p>
      <text:p text:style-name="s9">См. <text:a xlink:type="simple" xlink:href="https://internet.garant.ru/document/redirect/57630302/11">комментарии</text:a> к статье 11 настоящего Федерального закона</text:p>
      <text:p text:style-name="s9"/>
      <text:p text:style-name="s15"><text:bookmark text:name="anchor12"/><text:span text:style-name="s10">Статья 12. </text:span>Паралимпийское движение России, сурдлимпийское движение России, специальная олимпиада России. Паралимпийский комитет России, Сурдлимпийский комитет России, Специальная олимпиада России</text:p>
      <text:p text:style-name="s1"><text:bookmark text:name="anchor121"/>1. Паралимпийское движение России, сурдлимпийское движение России, специальная олимпиада России - части соответственно международного паралимпийского движения, международного сурдлимпийского движения, международной специальной олимпиады, целями которых являются содействие развитию физической культуры и спорта инвалидов и лиц с ограниченными возможностями здоровья, укрепление международного сотрудничества в указанной сфере, участие в Паралимпийских играх, Сурдлимпийских играх, Всемирных специальных олимпийских играх.</text:p>
      <text:p text:style-name="s1"><text:bookmark text:name="anchor122"/>2. Паралимпийское движение России, сурдлимпийское движение России, специальная олимпиада России возглавляются соответственно Паралимпийским комитетом России, Сурдлимпийским комитетом России, Специальной олимпиадой России - общероссийскими общественными объединениями, осуществляющими свою деятельность в соответствии с <text:a xlink:type="simple" xlink:href="https://internet.garant.ru/document/redirect/10164186/0">законодательством</text:a> Российской Федерации об общественных объединениях, уставами соответствующих международных спортивных организаций и на основе признания международными спортивными организациями, а также в соответствии со своими уставами.</text:p>
      <text:p text:style-name="s22header">Информация об изменениях:</text:p>
      <text:p text:style-name="s22"><text:bookmark text:name="anchor123"/>Часть 3 изменена с 1 сентября 2025 г. - <text:a xlink:type="simple" xlink:href="https://internet.garant.ru/document/redirect/411824868/19">Федеральный закон</text:a> от 7 апреля 2025 г. № 65-ФЗ</text:p>
      <text:p text:style-name="s22"><text:a xlink:type="simple" xlink:href="https://internet.garant.ru/document/redirect/76838918/123">См. предыдущую редакцию</text:a></text:p>
      <text:p text:style-name="s1">3. Паралимпийский комитет России, Сурдлимпийский комитет России, Специальная олимпиада России представляют паралимпийскую команду России, сурдлимпийскую команду России, команду специальной олимпиады России соответственно на Паралимпийских играх, Сурдлимпийских играх, Всемирных специальных олимпийских играх, других международных спортивных мероприятиях, проводимых под патронажем Международного паралимпийского комитета, Международного сурдлимпийского комитета, Международной специальной олимпиады, а также в органах государственной власти, органах публичной власти федеральной территории "Сириус", органах местного самоуправления, соответствующих российских организациях, международных спортивных объединениях.</text:p>
      <text:p text:style-name="s22header">Информация об изменениях:</text:p>
      <text:p text:style-name="s22"><text:bookmark text:name="anchor1231"/><text:a xlink:type="simple" xlink:href="https://internet.garant.ru/document/redirect/70289730/1420">Федеральным законом</text:a> от 25 декабря 2012 г. N 257-ФЗ статья 12 настоящего Федерального закона дополнена частью 3.1, <text:a xlink:type="simple" xlink:href="https://internet.garant.ru/document/redirect/70289730/3">вступающей в силу</text:a> с 1 января 2013 г.</text:p>
      <text:p text:style-name="s1">3.1. Паралимпийский комитет России, Сурдлимпийский комитет России, Специальная олимпиада России:</text:p>
      <text:p text:style-name="s1"><text:bookmark text:name="anchor370139"/>1) утверждают состав паралимпийской делегации Российской Федерации к Паралимпийским играм, состав спортивной делегации Российской Федерации к Сурдлимпийским играм, состав спортивной делегации Российской Федерации к Всемирным специальным олимпийским играм и направляют их для участия соответственно в Паралимпийских играх, Сурдлимпийских играх, во Всемирных специальных олимпийских играх;</text:p>
      <text:p text:style-name="s1">2) определяют порядок и принципы формирования соответственно паралимпийской команды России, сурдлимпийской команды России, команды специальной олимпиады России;</text:p>
      <text:p text:style-name="s1">3) используют в порядке, установленном Международным паралимпийским комитетом, Международным сурдлимпийским комитетом, Международной специальной олимпиадой, соответствующие символ, девиз, флаг и гимн, слова "паралимпийский", "сурдлимпийский", "специальная олимпиада" в своих наименованиях;</text:p>
      <text:p text:style-name="s22header">Информация об изменениях:</text:p>
      <text:p text:style-name="s22"><text:bookmark text:name="anchor123131"/>Часть 3.1 дополнена пунктом 3.1 с 25 декабря 2023 г. - <text:a xlink:type="simple" xlink:href="https://internet.garant.ru/document/redirect/408277523/181">Федеральный закон</text:a> от 25 декабря 2023 г. № 684-ФЗ</text:p>
      <text:p text:style-name="s1">3.1) содействуют развитию среди инвалидов и лиц с ограниченными возможностями здоровья спорта высших достижений, профессионального спорта, массового спорта (за исключением корпоративного спорта);</text:p>
      <text:p text:style-name="s1">4) осуществляют иные права в соответствии с международными правовыми актами, настоящим Федеральным законом и со своими уставами.</text:p>
      <text:p text:style-name="s1"><text:bookmark text:name="anchor124"/>4. Паралимпийский комитет России, Сурдлимпийский комитет России, Специальная олимпиада России реализуют выполнение стоящих перед ними уставных задач и программ развития физической культуры и спорта за счет собственных источников финансирования, в том числе за счет добровольных пожертвований граждан и организаций, а также за счет средств федерального бюджета, выделяемых в установленном <text:a xlink:type="simple" xlink:href="https://internet.garant.ru/document/redirect/12112604/781">порядке</text:a>.</text:p>
      <text:p text:style-name="s22header">Информация об изменениях:</text:p>
      <text:p text:style-name="s22"><text:bookmark text:name="anchor12315"/>Статья 12 дополнена частью 5 с 25 декабря 2023 г. - <text:a xlink:type="simple" xlink:href="https://internet.garant.ru/document/redirect/408277523/182">Федеральный закон</text:a> от 25 декабря 2023 г. № 684-ФЗ</text:p>
      <text:p text:style-name="s1">5. Реализация Паралимпийским комитетом России, Сурдлимпийским комитетом России, Специальной олимпиадой России полномочий, предусмотренных <text:a xlink:type="simple" xlink:href="#anchor123131">пунктом 3.1 части 3.1</text:a> настоящей статьи, осуществляется путем организации и (или) участия в организации, в том числе посредством финансирования, официальных физкультурных мероприятий и спортивных мероприятий среди инвалидов и лиц с ограниченными возможностями здоровья на территории Российской Федерации и за ее пределами. Паралимпийский комитет России, Сурдлимпийский комитет России, Специальная олимпиада России вправе осуществлять финансовое обеспечение участия иностранных граждан и лиц без гражданства в качестве спортсменов и (или) команд иностранных граждан в официальных спортивных мероприятиях среди инвалидов и лиц с ограниченными возможностями здоровья на территории Российской Федерации и за ее пределами.</text:p>
      <text:p text:style-name="s9header">ГАРАНТ:</text:p>
      <text:p text:style-name="s9">См. <text:a xlink:type="simple" xlink:href="https://internet.garant.ru/document/redirect/57630302/12">комментарии</text:a> к статье 12 настоящего Федерального закона</text:p>
      <text:p text:style-name="s9"/>
      <text:p text:style-name="s15"><text:bookmark text:name="anchor13"/><text:span text:style-name="s10">Статья 13.</text:span> Местные и региональные спортивные федерации</text:p>
      <text:p text:style-name="s9header">ГАРАНТ:</text:p>
      <text:p text:style-name="s9">О порядке приобретения статуса региональной спортивной организации региональными общественными организациями и структурными подразделениями, создаваемыми на территориях Республики Крым и города федерального значения Севастополя со дня принятия в РФ Республики Крым и образования в составе РФ новых субъектов - Республики Крым и города федерального значения Севастополя до 1 июля 2015 г. см. <text:a xlink:type="simple" xlink:href="https://internet.garant.ru/document/redirect/70699892/2">Федеральный закон</text:a> от 21 июля 2014 г. N 211-ФЗ</text:p>
      <text:p text:style-name="s9">См. <text:a xlink:type="simple" xlink:href="https://internet.garant.ru/document/redirect/72184022/1000">Методические рекомендации</text:a> и разъяснения относительно особенностей правового регулирования деятельности спортивных федераций, направленные <text:a xlink:type="simple" xlink:href="https://internet.garant.ru/document/redirect/72184022/0">письмом</text:a> Минспорта России от 26 апреля 2018 г. N ПН-05-00/3127</text:p>
      <text:p text:style-name="s1"><text:bookmark text:name="anchor131"/>1. Создание, деятельность, реорганизация и ликвидация местных и региональных спортивных федераций осуществляются в соответствии с <text:a xlink:type="simple" xlink:href="https://internet.garant.ru/document/redirect/10164186/200">законодательством</text:a> Российской Федерации об общественных объединениях с учетом особенностей, предусмотренных настоящим Федеральным законом.</text:p>
      <text:p text:style-name="s22header">Информация об изменениях:</text:p>
      <text:p text:style-name="s22"><text:bookmark text:name="anchor132"/><text:a xlink:type="simple" xlink:href="https://internet.garant.ru/document/redirect/70289730/151">Федеральным законом</text:a> от 25 декабря 2012 г. N 257-ФЗ часть 2 статьи 13 настоящего Федерального закона изложена в новой редакции, <text:a xlink:type="simple" xlink:href="https://internet.garant.ru/document/redirect/70289730/3">вступающей в силу</text:a> с 1 января 2013 г.</text:p>
      <text:p text:style-name="s22"><text:a xlink:type="simple" xlink:href="https://internet.garant.ru/document/redirect/58050210/132">См. текст части в предыдущей редакции</text:a></text:p>
      <text:p text:style-name="s1">2. Официальное наименование местной спортивной федерации должно соответствовать требованиям, установленным <text:a xlink:type="simple" xlink:href="https://internet.garant.ru/document/redirect/10164186/28">законодательством</text:a> Российской Федерации об общественных объединениях, и содержать указание на ее организационно-правовую форму (общественная организация), территориальную сферу ее деятельности (местная), а также на вид или виды спорта, в целях развития которых создана спортивная федерация. Местная спортивная федерация вправе использовать в своем наименовании слово "союз" или слово "ассоциация", не являющиеся в этом случае указанием на ее организационно-правовую форму.</text:p>
      <text:p text:style-name="s22header">Информация об изменениях:</text:p>
      <text:p text:style-name="s22"><text:bookmark text:name="anchor133"/>Часть 3 изменена с 10 января 2021 г. - <text:a xlink:type="simple" xlink:href="https://internet.garant.ru/document/redirect/400157494/26">Федеральный закон</text:a> от 30 декабря 2020 г. N 524-ФЗ</text:p>
      <text:p text:style-name="s22"><text:a xlink:type="simple" xlink:href="https://internet.garant.ru/document/redirect/77706806/133">См. предыдущую редакцию</text:a></text:p>
      <text:p text:style-name="s1">3. Местная спортивная федерация создается и действует в целях развития определенного вида или определенных видов спорта на территориях муниципального района, муниципального округа, городского округа, внутригородского муниципального образования города федерального значения Москвы, Санкт-Петербурга или Севастополя.</text:p>
      <text:p text:style-name="s22header">Информация об изменениях:</text:p>
      <text:p text:style-name="s22"><text:bookmark text:name="anchor13031"/>Статья 13 дополнена частью 3.1 с 5 июля 2023 г. - <text:a xlink:type="simple" xlink:href="https://internet.garant.ru/document/redirect/407086362/11">Федеральный закон</text:a> от 24 июня 2023 г. № 272-ФЗ</text:p>
      <text:p text:style-name="s1">3.1. Местная спортивная федерация вправе направлять в общероссийскую спортивную федерацию по соответствующим виду или видам спорта <text:a xlink:type="simple" xlink:href="https://internet.garant.ru/document/redirect/408304603/11000">предложения</text:a> о получении в публично-правовой компании "Единый регулятор азартных игр" информации о заключенных спортсменами, спортивными судьями, тренерами, руководителями спортивных команд, другими участниками официальных спортивных соревнований, спортивными агентами в букмекерских конторах и тотализаторах пари на официальные спортивные соревнования по развиваемым этой местной спортивной федерацией виду или видам спорта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text:p>
      <text:p text:style-name="s22header">Информация об изменениях:</text:p>
      <text:p text:style-name="s22"><text:bookmark text:name="anchor134"/><text:a xlink:type="simple" xlink:href="https://internet.garant.ru/document/redirect/70289730/152">Федеральным законом</text:a> от 25 декабря 2012 г. N 257-ФЗ часть 4 статьи 13 настоящего Федерального закона изложена в новой редакции, <text:a xlink:type="simple" xlink:href="https://internet.garant.ru/document/redirect/70289730/3">вступающей в силу</text:a> с 1 января 2013 г.</text:p>
      <text:p text:style-name="s22"><text:a xlink:type="simple" xlink:href="https://internet.garant.ru/document/redirect/58050210/134">См. текст части в предыдущей редакции</text:a></text:p>
      <text:p text:style-name="s1">4. Региональная спортивная федерация, являющаяся структурным подразделением (региональным отделением) общероссийской спортивной федерации, может не приобретать прав юридического лица.</text:p>
      <text:p text:style-name="s22header">Информация об изменениях:</text:p>
      <text:p text:style-name="s22"><text:bookmark text:name="anchor135"/><text:a xlink:type="simple" xlink:href="https://internet.garant.ru/document/redirect/70289730/153">Федеральным законом</text:a> от 25 декабря 2012 г. N 257-ФЗ часть 5 статьи 13 настоящего Федерального закона изложена в новой редакции, <text:a xlink:type="simple" xlink:href="https://internet.garant.ru/document/redirect/70289730/3">вступающей в силу</text:a> с 1 января 2013 г.</text:p>
      <text:p text:style-name="s22"><text:a xlink:type="simple" xlink:href="https://internet.garant.ru/document/redirect/58050210/135">См. текст части в предыдущей редакции</text:a></text:p>
      <text:p text:style-name="s1">5. По одному виду спорта на территории субъекта Российской Федерации соответствующий орган исполнительной власти субъекта Российской Федерации обязан аккредитовать только одну региональную спортивную федерацию. При наличии общероссийской спортивной федерации по соответствующим виду или видам спорта региональная общественная организация, аккредитованная в качестве региональной спортивной федерации по этим же видам спорта, должна быть членом такой общероссийской спортивной федерации. <text:a xlink:type="simple" xlink:href="https://internet.garant.ru/document/redirect/70717638/1000">Порядок</text:a> проведения государственной аккредитации региональных общественных организаций или структурных подразделений (региональных отделений) общероссийской спортивной федерации для наделения их статусом региональных спортивных федераций (далее - порядок проведения государственной аккредитации региональных спортивных федераций) устанавливается уполномоченным Правительством Российской Федерации федеральным органом исполнительной власти. Государственная аккредитация региональных спортивных федераций осуществляется на срок не более чем четыре года в соответствии с порядком проведения государственной аккредитации региональных спортивных федераций и по согласованию с общероссийской спортивной федерацией по соответствующему виду спорта.</text:p>
      <text:p text:style-name="s22header">Информация об изменениях:</text:p>
      <text:p text:style-name="s22"><text:bookmark text:name="anchor136"/><text:a xlink:type="simple" xlink:href="https://internet.garant.ru/document/redirect/70289730/154">Федеральным законом</text:a> от 25 декабря 2012 г. N 257-ФЗ статья 13 настоящего Федерального закона дополнена частью 6, <text:a xlink:type="simple" xlink:href="https://internet.garant.ru/document/redirect/70289730/3">вступающей в силу</text:a> с 1 января 2013 г.</text:p>
      <text:p text:style-name="s1">6. Для получения государственной аккредитации и приобретения статуса региональной спортивной федерации региональная общественная организация или структурное подразделение (региональное отделение) общероссийской спортивной федерации представляет документы, перечень и срок подачи которых определяются в соответствии с <text:a xlink:type="simple" xlink:href="https://internet.garant.ru/document/redirect/70717638/1000">порядком</text:a> проведения государственной аккредитации региональных спортивных федераций.</text:p>
      <text:p text:style-name="s22header">Информация об изменениях:</text:p>
      <text:p text:style-name="s22"><text:bookmark text:name="anchor137"/><text:a xlink:type="simple" xlink:href="https://internet.garant.ru/document/redirect/70289730/155">Федеральным законом</text:a> от 25 декабря 2012 г. N 257-ФЗ статья 13 настоящего Федерального закона дополнена частью 7, <text:a xlink:type="simple" xlink:href="https://internet.garant.ru/document/redirect/70289730/3">вступающей в силу</text:a> с 1 января 2013 г.</text:p>
      <text:p text:style-name="s1">7. Документ о государственной аккредитации, подтверждающий наличие статуса региональной спортивной федерации, выдается региональной общественной организации или структурному подразделению (региональному отделению) общероссийской спортивной федерации органом исполнительной власти субъекта Российской Федерации. Форма указанного документа утверждается федеральным органом исполнительной власти в области физической культуры и спорта. Статус региональной спортивной федерации считается приобретенным со дня государственной аккредитации региональной общественной организации или структурного подразделения (регионального отделения) общероссийской спортивной федерации в качестве региональной спортивной федерации.</text:p>
      <text:p text:style-name="s22header">Информация об изменениях:</text:p>
      <text:p text:style-name="s22"><text:bookmark text:name="anchor138"/><text:a xlink:type="simple" xlink:href="https://internet.garant.ru/document/redirect/70289730/156">Федеральным законом</text:a> от 25 декабря 2012 г. N 257-ФЗ статья 13 настоящего Федерального закона дополнена частью 8, <text:a xlink:type="simple" xlink:href="https://internet.garant.ru/document/redirect/70289730/3">вступающей в силу</text:a> с 1 января 2013 г.</text:p>
      <text:p text:style-name="s1">8. Официальное наименование региональной спортивной федерации (за исключением официального наименования региональной спортивной федерации, не являющейся юридическим лицом) должно соответствовать требованиям, установленным <text:a xlink:type="simple" xlink:href="https://internet.garant.ru/document/redirect/10164186/28">законодательством</text:a> Российской Федерации об общественных объединениях, и содержать указание на ее организационно-правовую форму (общественная организация), территориальную сферу ее деятельности (региональная), а также на вид или виды спорта, в целях развития которых создана спортивная федерация. Региональная спортивная федерация вправе использовать в своем наименовании слово "союз" или слово "ассоциация", не являющиеся в этом случае указанием на ее организационно-правовую форму.</text:p>
      <text:p text:style-name="s22header">Информация об изменениях:</text:p>
      <text:p text:style-name="s22"><text:bookmark text:name="anchor139"/>Часть 9 изменена с 17 марта 2022 г. - <text:a xlink:type="simple" xlink:href="https://internet.garant.ru/document/redirect/403615538/2">Федеральный закон</text:a> от 6 марта 2022 г. N 43-ФЗ</text:p>
      <text:p text:style-name="s22"><text:a xlink:type="simple" xlink:href="https://internet.garant.ru/document/redirect/77313987/139">См. предыдущую редакцию</text:a></text:p>
      <text:p text:style-name="s1">9. Действие государственной аккредитации региональной спортивной федерации приостанавливается органом исполнительной власти субъекта Российской Федерации в случае невыполнения обязанностей региональной спортивной федерации, предусмотренных <text:a xlink:type="simple" xlink:href="#anchor16012">частью 2 статьи 16.1</text:a>, <text:a xlink:type="simple" xlink:href="#anchor26271">пунктами 1 - 6 части 7</text:a> и <text:a xlink:type="simple" xlink:href="#anchor26028">частью 8 статьи 26.2</text:a> настоящего Федерального закона. За невыполнение обязанностей, предусмотренных частью 8 статьи 26.2 настоящего Федерального закона, действие государственной аккредитации региональной спортивной федерации приостанавливается в случае, если региональная спортивная федерация являлась организатором или одним из организаторов официального спортивного соревнования, в положении (регламенте) о котором не содержались требования, установленные частью 8 статьи 26.2 настоящего Федерального закона, и если выявлены факты противоправного влияния на результат этого соревнования (манипулирования официальным спортивным соревнованием). При устранении обстоятельств, послуживших основанием для приостановления действия государственной аккредитации региональной спортивной федерации, орган исполнительной власти субъекта Российской Федерации возобновляет действие государственной аккредитации региональной спортивной федерации.</text:p>
      <text:p text:style-name="s22header">Информация об изменениях:</text:p>
      <text:p text:style-name="s22"><text:bookmark text:name="anchor1310"/>Часть 10 изменена с 14 июля 2019 г. - <text:a xlink:type="simple" xlink:href="https://internet.garant.ru/document/redirect/72285858/4">Федеральный закон</text:a> от 3 июля 2019 г. N 172-ФЗ</text:p>
      <text:p text:style-name="s22"><text:a xlink:type="simple" xlink:href="https://internet.garant.ru/document/redirect/77681593/1310">См. предыдущую редакцию</text:a></text:p>
      <text:p text:style-name="s1">10. Орган исполнительной власти субъекта Российской Федерации прекращает действие государственной аккредитации региональной спортивной федерации в соответствии с <text:a xlink:type="simple" xlink:href="https://internet.garant.ru/document/redirect/70717638/1500">порядком</text:a> проведения государственной аккредитации региональных спортивных федераций в случае:</text:p>
      <text:p text:style-name="s1"><text:bookmark text:name="anchor13101"/>1) неустранения региональной спортивной федерацией в течение шести месяцев со дня приостановления действия государственной аккредитации обстоятельств, послуживших основанием для такого приостановления;</text:p>
      <text:p text:style-name="s1"><text:bookmark text:name="anchor13102"/>2) признания региональной спортивной федерации в порядке, установленном законодательством Российской Федерации, прекратившей свою деятельность в качестве юридического лица;</text:p>
      <text:p text:style-name="s1"><text:bookmark text:name="anchor13103"/>3) ликвидации региональной спортивной федерации и исключения сведений о ней из единого государственного реестра юридических лиц;</text:p>
      <text:p text:style-name="s1"><text:bookmark text:name="anchor13104"/>4) добровольного отказа региональной спортивной федерации от государственной аккредитации;</text:p>
      <text:p text:style-name="s1"><text:bookmark text:name="anchor13105"/>5) исключения региональной спортивной федерации из числа членов общероссийской спортивной федерации или принятия общероссийской спортивной федерацией решения о ликвидации структурного подразделения (регионального отделения), имеющего статус региональной спортивной федерации.</text:p>
      <text:p text:style-name="s22header">Информация об изменениях:</text:p>
      <text:p text:style-name="s22"><text:bookmark text:name="anchor1311"/><text:a xlink:type="simple" xlink:href="https://internet.garant.ru/document/redirect/70289730/159">Федеральным законом</text:a> от 25 декабря 2012 г. N 257-ФЗ статья 13 настоящего Федерального закона дополнена частью 11, <text:a xlink:type="simple" xlink:href="https://internet.garant.ru/document/redirect/70289730/3">вступающей в силу</text:a> с 1 января 2013 г.</text:p>
      <text:p text:style-name="s1">11. Сведения о государственной аккредитации региональных спортивных федераций, о приостановлении, возобновлении, прекращении ее действия представляются в федеральный орган исполнительной власти в области физической культуры и спорта органами исполнительной власти субъектов Российской Федерации в течение десяти рабочих дней со дня принятия ими соответствующих решений.</text:p>
      <text:p text:style-name="s22header">Информация об изменениях:</text:p>
      <text:p text:style-name="s22"><text:bookmark text:name="anchor1312"/><text:a xlink:type="simple" xlink:href="https://internet.garant.ru/document/redirect/70289730/1510">Федеральным законом</text:a> от 25 декабря 2012 г. N 257-ФЗ статья 13 настоящего Федерального закона дополнена частью 12, <text:a xlink:type="simple" xlink:href="https://internet.garant.ru/document/redirect/70289730/3">вступающей в силу</text:a> с 1 января 2013 г.</text:p>
      <text:p text:style-name="s1">12. В целях контроля за выполнением установленных законодательством Российской Федерации требований к региональным спортивным федерациям орган исполнительной власти субъекта Российской Федерации может направлять своих представителей на спортивные мероприятия, проводимые региональной спортивной федерацией, и на заседания ее руководящих органов.</text:p>
      <text:p text:style-name="s9header">ГАРАНТ:</text:p>
      <text:p text:style-name="s9">См. <text:a xlink:type="simple" xlink:href="https://internet.garant.ru/document/redirect/57630302/13">комментарии</text:a> к статье 13 настоящего Федерального закона</text:p>
      <text:p text:style-name="s9"/>
      <text:p text:style-name="s15"><text:bookmark text:name="anchor14"/><text:span text:style-name="s10">Статья 14.</text:span> Общероссийские спортивные федерации</text:p>
      <text:p text:style-name="s1"><text:bookmark text:name="anchor141"/>1. Создание, деятельность, реорганизация и ликвидация общероссийских спортивных федераций осуществляются в соответствии с <text:a xlink:type="simple" xlink:href="https://internet.garant.ru/document/redirect/10164186/200">законодательством</text:a> Российской Федерации об общественных объединениях с учетом особенностей, предусмотренных настоящим Федеральным законом.</text:p>
      <text:p text:style-name="s9header">ГАРАНТ:</text:p>
      <text:p text:style-name="s9">См. <text:a xlink:type="simple" xlink:href="https://internet.garant.ru/document/redirect/72184022/1000">Методические рекомендации</text:a> и разъяснения относительно особенностей правового регулирования деятельности спортивных федераций, направленные <text:a xlink:type="simple" xlink:href="https://internet.garant.ru/document/redirect/72184022/0">письмом</text:a> Минспорта России от 26 апреля 2018 г. N ПН-05-00/3127</text:p>
      <text:p text:style-name="s22header">Информация об изменениях:</text:p>
      <text:p text:style-name="s22"><text:bookmark text:name="anchor142"/><text:a xlink:type="simple" xlink:href="https://internet.garant.ru/document/redirect/70289730/161">Федеральным законом</text:a> от 25 декабря 2012 г. N 257-ФЗ часть 2 статьи 14 настоящего Федерального закона изложена в новой редакции, <text:a xlink:type="simple" xlink:href="https://internet.garant.ru/document/redirect/70289730/3">вступающей в силу</text:a> с 1 января 2013 г.</text:p>
      <text:p text:style-name="s22"><text:a xlink:type="simple" xlink:href="https://internet.garant.ru/document/redirect/58050210/142">См. текст части в предыдущей редакции</text:a></text:p>
      <text:p text:style-name="s1">2. По одному виду спорта на территории Российской Федерации может быть аккредитована в качестве общероссийской спортивной федерации только одна общественная организация. <text:a xlink:type="simple" xlink:href="https://internet.garant.ru/document/redirect/70717642/1000">Порядок</text:a> проведения государственной аккредитации Российской Федерацией общественных организаций для наделения их статусом общероссийской спортивной федерации (далее - порядок проведения государственной аккредитации общероссийских спортивных федераций) устанавливается уполномоченным Правительством Российской Федерации федеральным органом исполнительной власти с учетом мнения Олимпийского комитета России, Паралимпийского комитета России. Государственная аккредитация общероссийских спортивных федераций осуществляется на срок не более чем четыре года в соответствии с порядком проведения государственной аккредитации общероссийских спортивных федераций.</text:p>
      <text:p text:style-name="s9header">ГАРАНТ:</text:p>
      <text:p text:style-name="s9">См. открытый перечень физкультурно-спортивных объединений (федераций, союзов, ассоциаций) со статусом "общероссийские", утвержденный <text:a xlink:type="simple" xlink:href="https://internet.garant.ru/document/redirect/181006/0">приказом</text:a> Минспорта РФ от 3 сентября 1999 г. N 78</text:p>
      <text:p text:style-name="s22header">Информация об изменениях:</text:p>
      <text:p text:style-name="s22"><text:bookmark text:name="anchor1421"/><text:a xlink:type="simple" xlink:href="https://internet.garant.ru/document/redirect/70289730/162">Федеральным законом</text:a> от 25 декабря 2012 г. N 257-ФЗ статья 14 настоящего Федерального закона дополнена частью 2.1, <text:a xlink:type="simple" xlink:href="https://internet.garant.ru/document/redirect/70289730/3">вступающей в силу</text:a> с 1 января 2013 г.</text:p>
      <text:p text:style-name="s1">2.1. Для получения государственной аккредитации и приобретения статуса общероссийской спортивной федерации соответствующая общественная организация представляет документы, перечень и срок подачи которых определяются в соответствии с <text:a xlink:type="simple" xlink:href="https://internet.garant.ru/document/redirect/70717642/1000">порядком</text:a> проведения государственной аккредитации общероссийских спортивных федераций.</text:p>
      <text:p text:style-name="s22header">Информация об изменениях:</text:p>
      <text:p text:style-name="s22"><text:bookmark text:name="anchor1422"/><text:a xlink:type="simple" xlink:href="https://internet.garant.ru/document/redirect/70289730/163">Федеральным законом</text:a> от 25 декабря 2012 г. N 257-ФЗ статья 14 настоящего Федерального закона дополнена частью 2.2, <text:a xlink:type="simple" xlink:href="https://internet.garant.ru/document/redirect/70289730/3">вступающей в силу</text:a> с 1 января 2013 г.</text:p>
      <text:p text:style-name="s1">2.2. Документ о государственной аккредитации, подтверждающий наличие статуса общероссийской спортивной федерации, выдается общественной организации федеральным органом исполнительной власти в области физической культуры и спорта. Форма указанного документа утверждается федеральным органом исполнительной власти в области физической культуры и спорта. Статус общероссийской спортивной федерации считается приобретенным со дня государственной аккредитации общественной организации в качестве общероссийской спортивной федерации.</text:p>
      <text:p text:style-name="s1"><text:bookmark text:name="anchor143"/>3. Для получения государственной аккредитации и приобретения статуса общероссийской спортивной федерации соответствующая общественная организация наряду с соблюдением требований, установленных в соответствии с <text:a xlink:type="simple" xlink:href="#anchor142">частью 2</text:a> настоящей статьи, должна соответствовать следующим условиям:</text:p>
      <text:p text:style-name="s1"><text:bookmark text:name="anchor1431"/>1) официальное наименование организации должно отвечать требованиям, установленным <text:a xlink:type="simple" xlink:href="https://internet.garant.ru/document/redirect/10164186/28">законодательством</text:a> Российской Федерации об общественных объединениях, и содержать указания на организационно-правовую форму (общественная организация), территориальную сферу ее деятельности (общероссийская), а также на вид или виды спорта, в целях развития которых создана такая организация;</text:p>
      <text:p text:style-name="s22header">Информация об изменениях:</text:p>
      <text:p text:style-name="s22"><text:bookmark text:name="anchor1432"/><text:a xlink:type="simple" xlink:href="https://internet.garant.ru/document/redirect/12183174/21">Федеральным законом</text:a> от 23 февраля 2011 г. N 20-ФЗ пункт 2 части 3 статьи 14 настоящего Федерального закона изложен в новой редакции</text:p>
      <text:p text:style-name="s22"><text:a xlink:type="simple" xlink:href="https://internet.garant.ru/document/redirect/5760271/1432">См. текст пункта в предыдущей редакции</text:a></text:p>
      <text:p text:style-name="s1">2) в числе членов и (или) структурных подразделений организации наряду с возможными иными членами общественной организации должны быть региональные спортивные федерации, созданные и осуществляющие свою деятельность на территориях более половины субъектов Российской Федерации и аккредитованные соответствующими органами исполнительной власти субъектов Российской Федерации. В целях определения территориальной сферы деятельности общероссийской спортивной федерации учитываются аккредитованные региональные спортивные федерации, являющиеся членами и (или) структурными подразделениями общероссийской спортивной федерации;</text:p>
      <text:p text:style-name="s22header">Информация об изменениях:</text:p>
      <text:p text:style-name="s22"><text:bookmark text:name="anchor14323"/><text:a xlink:type="simple" xlink:href="https://internet.garant.ru/document/redirect/70289730/1640">Федеральным законом</text:a> от 25 декабря 2012 г. N 257-ФЗ часть 3 статьи 14 настоящего Федерального закона дополнена пунктом 3, <text:a xlink:type="simple" xlink:href="https://internet.garant.ru/document/redirect/70289730/3">вступающим в силу</text:a> с 1 января 2013 г.</text:p>
      <text:p text:style-name="s1">3) в постоянно действующих руководящих органах организации не должны быть представлены иностранные граждане и лица без гражданства.</text:p>
      <text:p text:style-name="s22header">Информация об изменениях:</text:p>
      <text:p text:style-name="s22"><text:bookmark text:name="anchor144"/><text:a xlink:type="simple" xlink:href="https://internet.garant.ru/document/redirect/70289730/165">Федеральным законом</text:a> от 25 декабря 2012 г. N 257-ФЗ часть 4 статьи 14 настоящего Федерального закона изложена в новой редакции, <text:a xlink:type="simple" xlink:href="https://internet.garant.ru/document/redirect/70289730/3">вступающей в силу</text:a> с 1 января 2013 г.</text:p>
      <text:p text:style-name="s22"><text:a xlink:type="simple" xlink:href="https://internet.garant.ru/document/redirect/58050210/144">См. текст части в предыдущей редакции</text:a></text:p>
      <text:p text:style-name="s1">4. В связи со сложностью и с иными особенностями вида или видов спорта, развитие которых осуществляется общественной организацией, возможны получение ею государственной аккредитации и приобретение ею статуса общероссийской спортивной федерации, если ее членами и (или) структурными подразделениями являются региональные спортивные федерации, осуществляющие свою деятельность на территориях менее чем половины субъектов Российской Федерации. <text:a xlink:type="simple" xlink:href="https://internet.garant.ru/document/redirect/72650696/1000">Перечень</text:a> таких видов спорта определяется федеральным органом исполнительной власти в области физической культуры и спорта с учетом мнения Олимпийского комитета России, Паралимпийского комитета России и утверждается указанным федеральным органом исполнительной власти.</text:p>
      <text:p text:style-name="s1"><text:bookmark text:name="anchor145"/>5. Использовать в наименованиях юридических лиц словосочетание "общероссийская спортивная федерация" вправе только общественные организации после приобретения статуса общероссийской спортивной федерации. Общероссийская спортивная федерация вправе использовать в своем наименовании слово "союз" или слово "ассоциация", не являющиеся в этом случае указанием на ее организационно-правовую форму.</text:p>
      <text:p text:style-name="s22header">Информация об изменениях:</text:p>
      <text:p text:style-name="s22"><text:bookmark text:name="anchor1451"/>Часть 5.1 изменена с 17 марта 2022 г. - <text:a xlink:type="simple" xlink:href="https://internet.garant.ru/document/redirect/403615538/3">Федеральный закон</text:a> от 6 марта 2022 г. N 43-ФЗ</text:p>
      <text:p text:style-name="s22"><text:a xlink:type="simple" xlink:href="https://internet.garant.ru/document/redirect/77313987/1451">См. предыдущую редакцию</text:a></text:p>
      <text:p text:style-name="s1">5.1. Действие государственной аккредитации общероссийской спортивной федерации приостанавливается федеральным органом исполнительной власти в области физической культуры и спорта в случае невыполнения обязанностей общероссийской спортивной федерации, предусмотренных <text:a xlink:type="simple" xlink:href="#anchor163">частью 3 статьи 16</text:a>, <text:a xlink:type="simple" xlink:href="#anchor26271">пунктами 1 - 6 части 7</text:a> и <text:a xlink:type="simple" xlink:href="#anchor26028">частью 8 статьи 26.2</text:a> настоящего Федерального закона. За невыполнение обязанностей, предусмотренных частью 8 статьи 26.2 настоящего Федерального закона, действие государственной аккредитации общероссийской спортивной федерации приостанавливается в случае, если общероссийская спортивная федерация являлась организатором или одним из организаторов официального спортивного соревнования, в положении (регламенте) о котором не содержались требования, установленные частью 8 статьи 26.2 настоящего Федерального закона, и если выявлены факты противоправного влияния на результат этого соревнования (манипулирования официальным спортивным соревнованием). При устранении обстоятельств, послуживших основанием для приостановления действия государственной аккредитации общероссийской спортивной федерации, федеральный орган исполнительной власти в области физической культуры и спорта возобновляет действие государственной аккредитации общероссийской спортивной федерации.</text:p>
      <text:p text:style-name="s22header">Информация об изменениях:</text:p>
      <text:p text:style-name="s22"><text:bookmark text:name="anchor1452"/>Часть 5.2 изменена с 14 июля 2019 г. - <text:a xlink:type="simple" xlink:href="https://internet.garant.ru/document/redirect/72285858/5">Федеральный закон</text:a> от 3 июля 2019 г. N 172-ФЗ</text:p>
      <text:p text:style-name="s22"><text:a xlink:type="simple" xlink:href="https://internet.garant.ru/document/redirect/77681593/1452">См. предыдущую редакцию</text:a></text:p>
      <text:p text:style-name="s1">5.2. Федеральный орган исполнительной власти в области физической культуры и спорта прекращает действие государственной аккредитации общероссийской спортивной федерации в соответствии с <text:a xlink:type="simple" xlink:href="https://internet.garant.ru/document/redirect/70717642/1500">порядком</text:a> проведения государственной аккредитации общероссийских спортивных федераций в случае:</text:p>
      <text:p text:style-name="s1"><text:bookmark text:name="anchor14521"/>1) неустранения общероссийской спортивной федерацией в течение шести месяцев со дня приостановления действия государственной аккредитации обстоятельств, послуживших основанием для такого приостановления;</text:p>
      <text:p text:style-name="s1"><text:bookmark text:name="anchor14522"/>2) признания общероссийской спортивной федерации в порядке, установленном законодательством Российской Федерации, прекратившей свою деятельность в качестве юридического лица;</text:p>
      <text:p text:style-name="s1"><text:bookmark text:name="anchor14523"/>3) ликвидации общероссийской спортивной федерации и исключения сведений о ней из единого государственного реестра юридических лиц;</text:p>
      <text:p text:style-name="s1"><text:bookmark text:name="anchor14524"/>4) добровольного отказа общероссийской спортивной федерации от государственной аккредитации.</text:p>
      <text:p text:style-name="s22header">Информация об изменениях:</text:p>
      <text:p text:style-name="s22"><text:bookmark text:name="anchor146"/><text:a xlink:type="simple" xlink:href="https://internet.garant.ru/document/redirect/70289730/168">Федеральным законом</text:a> от 25 декабря 2012 г. N 257-ФЗ в часть 6 статьи 14 настоящего Федерального закона внесены изменения, <text:a xlink:type="simple" xlink:href="https://internet.garant.ru/document/redirect/70289730/3">вступающие в силу</text:a> с 1 января 2013 г.</text:p>
      <text:p text:style-name="s22"><text:a xlink:type="simple" xlink:href="https://internet.garant.ru/document/redirect/58050210/146">См. текст части в предыдущей редакции</text:a></text:p>
      <text:p text:style-name="s1">6. В случаях прекращения действия государственной аккредитации и лишения статуса общероссийской спортивной федерации, или приостановления действия государственной аккредитации общероссийской спортивной федерации либо приостановления в соответствии с <text:a xlink:type="simple" xlink:href="https://internet.garant.ru/document/redirect/10164186/42">законодательством</text:a> Российской Федерации деятельности общероссийской спортивной федерации, или отсутствия общероссийской спортивной федерации по соответствующему виду или видам спорта федеральный орган исполнительной власти в области физической культуры и спорта по заявлению общероссийской общественной физкультурно-спортивной организации на определенный срок вправе наделить ее правами и обязанностями общероссийской спортивной федерации по соответствующему виду или видам спорта, по которым отсутствует аккредитованная общероссийская спортивная федерация, до дня аккредитации общероссийской спортивной федерации по данному виду или видам спорта либо в случае приостановления в соответствии с законодательством Российской Федерации деятельности общероссийской спортивной федерации до дня возобновления ее деятельности.</text:p>
      <text:p text:style-name="s1"><text:bookmark text:name="anchor147"/>7. Уставом общероссийской спортивной федерации может быть исключено членство в ней физических лиц.</text:p>
      <text:p text:style-name="s1"><text:bookmark text:name="anchor148"/>8. В члены общероссийских спортивных федераций в соответствии с их уставами могут быть приняты спортивные клубы независимо от организационно-правовых форм и их объединения, осуществляющие свою деятельность преимущественно в соответствующем виде или видах спорта. <text:a xlink:type="simple" xlink:href="https://internet.garant.ru/document/redirect/71253456/1000">Перечень</text:a> видов спорта, для развития которых создаются и действуют общероссийские спортивные федерации с возможным членством спортивных клубов и их объединений, указанных в настоящей части, утверждается федеральным органом исполнительной власти в области физической культуры и спорта с учетом мнения Олимпийского комитета России.</text:p>
      <text:p text:style-name="s22header">Информация об изменениях:</text:p>
      <text:p text:style-name="s22"><text:bookmark text:name="anchor149"/><text:a xlink:type="simple" xlink:href="https://internet.garant.ru/document/redirect/12183174/23">Федеральным законом</text:a> от 23 февраля 2011 г. N 20-ФЗ часть 9 статьи 14 настоящего Федерального закона изложена в новой редакции</text:p>
      <text:p text:style-name="s22"><text:a xlink:type="simple" xlink:href="https://internet.garant.ru/document/redirect/5760271/149">См. текст части в предыдущей редакции</text:a></text:p>
      <text:p text:style-name="s1">9. Не менее семидесяти пяти процентов голосов от общего числа голосов высшего руководящего органа общероссийской спортивной федерации должно принадлежать аккредитованным региональным спортивным федерациям, являющимся членами и (или) структурными подразделениями общероссийской спортивной федерации.</text:p>
      <text:p text:style-name="s22header">Информация об изменениях:</text:p>
      <text:p text:style-name="s22"><text:bookmark text:name="anchor1410"/><text:a xlink:type="simple" xlink:href="https://internet.garant.ru/document/redirect/71108404/161">Федеральным законом</text:a> от 29 июня 2015 г. N 204-ФЗ в часть 10 статьи 14 настоящего Федерального закона внесены изменения</text:p>
      <text:p text:style-name="s22"><text:a xlink:type="simple" xlink:href="https://internet.garant.ru/document/redirect/57507392/1410">См. текст части в предыдущей редакции</text:a></text:p>
      <text:p text:style-name="s1">10. В целях развития и популяризации национальных видов спорта, которые включены во <text:a xlink:type="simple" xlink:href="https://internet.garant.ru/document/redirect/55172479/0">Всероссийский реестр</text:a> видов спорта и развитие которых осуществляется общественной организацией, возможны получение ею государственной аккредитации и приобретение ею статуса общероссийской спортивной федерации, если ее членами и (или) структурными подразделениями являются региональные спортивные федерации, осуществляющие свою деятельность на территориях менее чем половины субъектов Российской Федерации.</text:p>
      <text:p text:style-name="s1"><text:bookmark text:name="anchor1411"/>11. Общероссийские спортивные федерации открыты для вступления в них новых членов.</text:p>
      <text:p text:style-name="s22header">Информация об изменениях:</text:p>
      <text:p text:style-name="s22"><text:bookmark text:name="anchor1412"/><text:a xlink:type="simple" xlink:href="https://internet.garant.ru/document/redirect/70289730/169">Федеральным законом</text:a> от 25 декабря 2012 г. N 257-ФЗ статья 14 настоящего Федерального закона дополнена частью 12, <text:a xlink:type="simple" xlink:href="https://internet.garant.ru/document/redirect/70289730/3">вступающей в силу</text:a> с 1 января 2013 г.</text:p>
      <text:p text:style-name="s1">12. Для содействия деятельности общероссийских спортивных федераций по развитию видов спорта, в том числе для привлечения дополнительных финансовых ресурсов и осуществления контроля за их использованием, в общероссийских спортивных федерациях могут создаваться попечительские (наблюдательные) советы. Порядок формирования попечительского (наблюдательного) совета, срок его полномочий, его компетенция и порядок его деятельности определяются уставом общероссийской спортивной федерации.</text:p>
      <text:p text:style-name="s22header">Информация об изменениях:</text:p>
      <text:p text:style-name="s22"><text:bookmark text:name="anchor1413"/><text:a xlink:type="simple" xlink:href="https://internet.garant.ru/document/redirect/71108404/162">Федеральным законом</text:a> от 29 июня 2015 г. N 204-ФЗ статья 14 настоящего Федерального закона дополнена частью 13</text:p>
      <text:p text:style-name="s1">13. Руководитель общероссийской спортивной федерации избирается в соответствии с ее уставом из числа граждан Российской Федерации.</text:p>
      <text:p text:style-name="s22header">Информация об изменениях:</text:p>
      <text:p text:style-name="s22"><text:bookmark text:name="anchor1414"/><text:a xlink:type="simple" xlink:href="https://internet.garant.ru/document/redirect/71546012/13">Федеральным законом</text:a> от 22 ноября 2016 г. N 396-ФЗ статья 14 настоящего Федерального закона дополнена частью 14</text:p>
      <text:p text:style-name="s1">14. Решения об избрании руководителя общероссийской спортивной федерации, членов постоянно действующего коллегиального органа (органов) общероссийской спортивной федерации принимаются в соответствии с уставом общероссийской спортивной федерации, но не менее чем большинством голосов от числа присутствующих на съезде (конференции) общероссийской спортивной федерации или общем собрании участников (членов) общероссийской спортивной федерации.</text:p>
      <text:p text:style-name="s9header">ГАРАНТ:</text:p>
      <text:p text:style-name="s9">См. <text:a xlink:type="simple" xlink:href="https://internet.garant.ru/document/redirect/57630302/14">комментарии</text:a> к статье 14 настоящего Федерального закона</text:p>
      <text:p text:style-name="s9"/>
      <text:p text:style-name="s15"><text:bookmark text:name="anchor15"/><text:span text:style-name="s10">Статья 15.</text:span> Устав общероссийской спортивной федерации</text:p>
      <text:p text:style-name="s1">Устав общероссийской спортивной федерации должен предусматривать:</text:p>
      <text:p text:style-name="s1"><text:bookmark text:name="anchor151"/>1) наименование общероссийской спортивной федерации и ее организационно-правовую форму;</text:p>
      <text:p text:style-name="s1"><text:bookmark text:name="anchor152"/>2) цели и задачи общероссийской спортивной федерации;</text:p>
      <text:p text:style-name="s1"><text:bookmark text:name="anchor153"/>3) виды спорта, развитие которых осуществляется общероссийской спортивной федерацией;</text:p>
      <text:p text:style-name="s1"><text:bookmark text:name="anchor154"/>4) условия и порядок приобретения и утраты членства в общероссийской спортивной федерации, права и обязанности членов общероссийской спортивной федерации;</text:p>
      <text:p text:style-name="s1"><text:bookmark text:name="anchor155"/>5) структуру общероссийской спортивной федерации, ее руководящие и контрольно-ревизионный органы;</text:p>
      <text:p text:style-name="s22header">Информация об изменениях:</text:p>
      <text:p text:style-name="s22"><text:bookmark text:name="anchor156"/><text:a xlink:type="simple" xlink:href="https://internet.garant.ru/document/redirect/70289730/171">Федеральным законом</text:a> от 25 декабря 2012 г. N 257-ФЗ в пункт 6 статьи 15 настоящего Федерального закона внесены изменения, <text:a xlink:type="simple" xlink:href="https://internet.garant.ru/document/redirect/70289730/3">вступающие в силу</text:a> с 1 января 2013 г.</text:p>
      <text:p text:style-name="s22"><text:a xlink:type="simple" xlink:href="https://internet.garant.ru/document/redirect/58050210/156">См. текст пункта в предыдущей редакции</text:a></text:p>
      <text:p text:style-name="s1">6) компетенцию и порядок формирования руководящих органов общероссийской спортивной федерации, сроки их полномочий (для общероссийских спортивных федераций по виду или видам спорта, включенным в программу Олимпийских игр, Паралимпийских игр, с учетом требований, предусмотренных <text:a xlink:type="simple" xlink:href="#anchor1561">пунктом 6.1</text:a> настоящей статьи), место нахождения постоянно действующего руководящего органа общероссийской спортивной федерации;</text:p>
      <text:p text:style-name="s22header">Информация об изменениях:</text:p>
      <text:p text:style-name="s22"><text:bookmark text:name="anchor1561"/><text:a xlink:type="simple" xlink:href="https://internet.garant.ru/document/redirect/70289730/172">Федеральным законом</text:a> от 25 декабря 2012 г. N 257-ФЗ статья 15 настоящего Федерального закона дополнена пунктом 6.1, <text:a xlink:type="simple" xlink:href="https://internet.garant.ru/document/redirect/70289730/3">вступающим в силу</text:a> с 1 января 2013 г.</text:p>
      <text:p text:style-name="s1">6.1) проведение выборов руководителей и (или) руководящих органов общероссийских спортивных федераций по виду или видам спорта, включенным в программу Олимпийских игр, Паралимпийских игр, не менее чем один раз в четыре года. При этом такие выборы должны быть проведены не позднее шести месяцев после дня окончания соответственно Олимпийских игр, Паралимпийских игр;</text:p>
      <text:p text:style-name="s1"><text:bookmark text:name="anchor157"/>7) территорию, в пределах которой общероссийская спортивная федерация осуществляет свою деятельность;</text:p>
      <text:p text:style-name="s1"><text:bookmark text:name="anchor158"/>8) порядок внесения изменений и дополнений в устав общероссийской спортивной федерации;</text:p>
      <text:p text:style-name="s1"><text:bookmark text:name="anchor159"/>9) порядок утверждения критериев отбора спортсменов для включения их в состав спортивной сборной команды, формируемой общероссийской спортивной федерацией;</text:p>
      <text:p text:style-name="s1"><text:bookmark text:name="anchor1510"/>10) порядок утверждения периодичности проведения общероссийской спортивной федерацией официальных спортивных мероприятий;</text:p>
      <text:p text:style-name="s22header">Информация об изменениях:</text:p>
      <text:p text:style-name="s22"><text:bookmark text:name="anchor15101"/><text:a xlink:type="simple" xlink:href="https://internet.garant.ru/document/redirect/71108404/17">Федеральным законом</text:a> от 29 июня 2015 г. N 204-ФЗ статья 15 настоящего Федерального закона дополнена пунктом 10.1</text:p>
      <text:p text:style-name="s1">10.1) меры по осуществлению специальной подготовки контролеров-распорядителей;</text:p>
      <text:p text:style-name="s1"><text:bookmark text:name="anchor1511"/>11) источники формирования денежных средств и иного имущества, права общероссийской спортивной федерации и ее структурных подразделений на управление имуществом общероссийской спортивной федерации;</text:p>
      <text:p text:style-name="s1"><text:bookmark text:name="anchor1512"/>12) порядок уплаты вступительных и членских взносов;</text:p>
      <text:p text:style-name="s1"><text:bookmark text:name="anchor1513"/>13) порядок реорганизации общероссийской спортивной федерации, прекращения ее деятельности и ликвидации;</text:p>
      <text:p text:style-name="s1"><text:bookmark text:name="anchor1514"/>14) иные не противоречащие законодательству Российской Федерации положения.</text:p>
      <text:p text:style-name="s9header">ГАРАНТ:</text:p>
      <text:p text:style-name="s9">См. <text:a xlink:type="simple" xlink:href="https://internet.garant.ru/document/redirect/57630302/15">комментарии</text:a> к статье 15 настоящего Федерального закона</text:p>
      <text:p text:style-name="s9"/>
      <text:p text:style-name="s15"><text:bookmark text:name="anchor16"/><text:span text:style-name="s10">Статья 16.</text:span> Права и обязанности общероссийских спортивных федераций</text:p>
      <text:p text:style-name="s22header">Информация об изменениях:</text:p>
      <text:p text:style-name="s22"><text:bookmark text:name="anchor161"/><text:a xlink:type="simple" xlink:href="https://internet.garant.ru/document/redirect/70289730/181">Федеральным законом</text:a> от 25 декабря 2012 г. N 257-ФЗ в часть 1 статьи 16 настоящего Федерального закона внесены изменения, <text:a xlink:type="simple" xlink:href="https://internet.garant.ru/document/redirect/70289730/3">вступающие в силу</text:a> с 1 января 2013 г.</text:p>
      <text:p text:style-name="s22"><text:a xlink:type="simple" xlink:href="https://internet.garant.ru/document/redirect/58050210/161">См. текст части в предыдущей редакции</text:a></text:p>
      <text:p text:style-name="s1">1. Общероссийские спортивные федерации вправе:</text:p>
      <text:p text:style-name="s22header">Информация об изменениях:</text:p>
      <text:p text:style-name="s22"><text:bookmark text:name="anchor1611"/>Пункт 1 изменен с 25 декабря 2023 г. - <text:a xlink:type="simple" xlink:href="https://internet.garant.ru/document/redirect/408277523/1911">Федеральный закон</text:a> от 25 декабря 2023 г. № 684-ФЗ</text:p>
      <text:p text:style-name="s22"><text:a xlink:type="simple" xlink:href="https://internet.garant.ru/document/redirect/76814465/1611">См. предыдущую редакцию</text:a></text:p>
      <text:p text:style-name="s1">1) организовывать и проводить по соответствующему виду спорта чемпионаты, первенства и кубки России, разрабатывать и утверждать положения (регламенты) о таких соревнованиях, наделять статусом чемпионов, победителей первенств, обладателей кубков России, а также делегировать на срок четыре года физкультурно-спортивным организациям право на проведение таких соревнований с учетом особенностей, установленных <text:a xlink:type="simple" xlink:href="#anchor19207">частями 7</text:a>, <text:a xlink:type="simple" xlink:href="#anchor19209">9</text:a> и <text:a xlink:type="simple" xlink:href="#anchor192010">10 статьи 19.2</text:a> настоящего Федерального закона. Договор о делегировании права на проведение соответствующих официальных спортивных соревнований может содержать условие о продлении срока его действия на такой же срок в случае отсутствия существенных нарушений данного договора его сторонами и при соблюдении иных условий в случае, если такие условия определены сторонами договора;</text:p>
      <text:p text:style-name="s22header">Информация об изменениях:</text:p>
      <text:p text:style-name="s22"><text:bookmark text:name="anchor16101"/>Часть 1 дополнена пунктом 1.1 с 25 декабря 2023 г. - <text:a xlink:type="simple" xlink:href="https://internet.garant.ru/document/redirect/408277523/1912">Федеральный закон</text:a> от 25 декабря 2023 г. № 684-ФЗ</text:p>
      <text:p text:style-name="s1">1.1) организовывать и проводить по соответствующему виду спорта любительские чемпионаты России, разрабатывать и утверждать положения (регламенты) о таких чемпионатах, наделять статусом победителей любительских чемпионатов России, а также делегировать на срок четыре года физкультурно-спортивным организациям право на проведение таких чемпионатов. Договор о делегировании права на проведение любительских чемпионатов России может содержать условие о продлении срока его действия на такой же срок в случае отсутствия существенных нарушений данного договора его сторонами и при соблюдении иных условий в случае, если такие условия определены сторонами договора;</text:p>
      <text:p text:style-name="s22header">Информация об изменениях:</text:p>
      <text:p text:style-name="s22"><text:bookmark text:name="anchor1612"/><text:a xlink:type="simple" xlink:href="https://internet.garant.ru/document/redirect/70289730/1812">Федеральным законом</text:a> от 25 декабря 2012 г. N 257-ФЗ пункт 2 части 1 статьи 16 настоящего Федерального закона изложен в новой редакции, <text:a xlink:type="simple" xlink:href="https://internet.garant.ru/document/redirect/70289730/3">вступающей в силу</text:a> с 1 января 2013 г.</text:p>
      <text:p text:style-name="s22"><text:a xlink:type="simple" xlink:href="https://internet.garant.ru/document/redirect/58050210/1612">См. текст пункта в предыдущей редакции</text:a></text:p>
      <text:p text:style-name="s1"><text:bookmark text:name="anchor160112"/>2) обладать всеми правами на использование символики спортивных сборных команд Российской Федерации по соответствующим видам спорта и наименования "Российская Федерация", за исключением государственной символики Российской Федерации;</text:p>
      <text:p text:style-name="s22header">Информация об изменениях:</text:p>
      <text:p text:style-name="s22"><text:bookmark text:name="anchor1613"/><text:a xlink:type="simple" xlink:href="https://internet.garant.ru/document/redirect/71108404/1811">Федеральным законом</text:a> от 29 июня 2015 г. N 204-ФЗ пункт 3 части 1 статьи 16 настоящего Федерального закона изложен в новой редакции</text:p>
      <text:p text:style-name="s22"><text:a xlink:type="simple" xlink:href="https://internet.garant.ru/document/redirect/57507392/1613">См. текст пункта в предыдущей редакции</text:a></text:p>
      <text:p text:style-name="s1">3) осуществлять аттестацию тренеров, в том числе досрочную аттестацию тренеров, проводимую по представлению федерального органа исполнительной власти в области физической культуры и спорта в установленном им порядке на основании результатов выполнения целевых показателей, установленных целевыми комплексными программами, а также организовывать систему подготовки спортивных судей, их аттестацию по соответствующим видам спорта и контроль за их деятельностью;</text:p>
      <text:p text:style-name="s1"><text:bookmark text:name="anchor1614"/>4) отбирать и представлять спортсменов, тренеров и спортивных судей по соответствующим видам спорта на присвоение международными спортивными организациями званий и квалификаций;</text:p>
      <text:p text:style-name="s22header">Информация об изменениях:</text:p>
      <text:p text:style-name="s22"><text:bookmark text:name="anchor1615"/><text:a xlink:type="simple" xlink:href="https://internet.garant.ru/document/redirect/70207708/21">Федеральным законом</text:a> от 28 июля 2012 г. N 136-ФЗ пункт 5 части 1 статьи 16 настоящего Федерального закона изложен в новой редакции</text:p>
      <text:p text:style-name="s22"><text:a xlink:type="simple" xlink:href="https://internet.garant.ru/document/redirect/58045537/1615">См. текст пункта в предыдущей редакции</text:a></text:p>
      <text:p text:style-name="s1">5) разрабатывать с учетом правил, утвержденных международными спортивными федерациями, правила соответствующих видов спорта, а также утверждать нормы, устанавливающие права, обязанности (в том числе нормы, устанавливающие ограничения перехода (условия перехода) отдельных категорий спортсменов, тренеров в другие спортивные клубы или иные физкультурно-спортивные организации) и спортивные санкции для признающих такие нормы субъектов физической культуры и спорта;</text:p>
      <text:p text:style-name="s1"><text:bookmark text:name="anchor1616"/>6) осуществлять формирование, подготовку спортивных сборных команд Российской Федерации по соответствующим видам спорта для участия в международных спортивных соревнованиях и направлять их для участия в этих соревнованиях;</text:p>
      <text:p text:style-name="s22header">Информация об изменениях:</text:p>
      <text:p text:style-name="s22"><text:bookmark text:name="anchor1617"/><text:a xlink:type="simple" xlink:href="https://internet.garant.ru/document/redirect/71108402/121">Федеральным законом</text:a> от 29 июня 2015 г. N 202-ФЗ в пункт 7 части 1 статьи 16 настоящего Федерального закона внесены изменения</text:p>
      <text:p text:style-name="s22"><text:a xlink:type="simple" xlink:href="https://internet.garant.ru/document/redirect/57507392/1617">См. текст пункта в предыдущей редакции</text:a></text:p>
      <text:p text:style-name="s1">7) устанавливать ограничения на участие во всероссийских официальных спортивных соревнованиях по соответствующим видам спорта спортсменов, не имеющих права выступать за спортивные сборные команды Российской Федерации в соответствии с нормами международных спортивных организаций, проводящих соответствующие международные соревнования, с учетом особенностей, предусмотренных <text:a xlink:type="simple" xlink:href="#anchor2003">статьей 20.3</text:a> настоящего Федерального закона;</text:p>
      <text:p text:style-name="s1"><text:bookmark text:name="anchor1618"/>8) принимать участие в формировании Единого календарного плана межрегиональных, всероссийских и международных физкультурных мероприятий и спортивных мероприятий;</text:p>
      <text:p text:style-name="s22header">Информация об изменениях:</text:p>
      <text:p text:style-name="s22"><text:bookmark text:name="anchor1619"/>Пункт 9 изменен с 25 декабря 2023 г. - <text:a xlink:type="simple" xlink:href="https://internet.garant.ru/document/redirect/408277523/1913">Федеральный закон</text:a> от 25 декабря 2023 г. № 684-ФЗ</text:p>
      <text:p text:style-name="s22"><text:a xlink:type="simple" xlink:href="https://internet.garant.ru/document/redirect/76814465/1619">См. предыдущую редакцию</text:a></text:p>
      <text:p text:style-name="s1">9) организовывать и проводить межрегиональные, всероссийские и международные официальные спортивные мероприятия и физкультурные мероприятия по соответствующим видам спорта, в том числе за пределами Российской Федерации;</text:p>
      <text:p text:style-name="s22header">Информация об изменениях:</text:p>
      <text:p text:style-name="s22"><text:bookmark text:name="anchor16191"/>Часть 1 дополнена пунктом 9.1 с 10 января 2021 г. - <text:a xlink:type="simple" xlink:href="https://internet.garant.ru/document/redirect/400157494/26302032">Федеральный закон</text:a> от 30 декабря 2020 г. N 524-ФЗ</text:p>
      <text:p text:style-name="s1">9.1) инициировать предложения (заявки) о проведении на территории Российской Федерации международных физкультурных мероприятий и спортивных мероприятий, в том числе о выдвижении Российской Федерации, городов Российской Федерации в качестве кандидатов на право проведения таких мероприятий, направлять предложения (заявки) в соответствующие международные спортивные организации, а также участвовать в их реализации;</text:p>
      <text:p text:style-name="s1"><text:bookmark text:name="anchor16110"/>10) вносить предложения о включении спортивных дисциплин во <text:a xlink:type="simple" xlink:href="https://internet.garant.ru/document/redirect/55172479/0">Всероссийский реестр видов спорта</text:a>;</text:p>
      <text:p text:style-name="s1"><text:bookmark text:name="anchor16111"/>11) вступать в международные спортивные организации, приобретать права и нести обязанности, соответствующие статусу членов международных спортивных организаций, если такие права и обязанности не противоречат законодательству Российской Федерации;</text:p>
      <text:p text:style-name="s22header">Информация об изменениях:</text:p>
      <text:p text:style-name="s22"><text:bookmark text:name="anchor16112"/><text:a xlink:type="simple" xlink:href="https://internet.garant.ru/document/redirect/71108404/1812">Федеральным законом</text:a> от 29 июня 2015 г. N 204-ФЗ пункт 12 части 1 статьи 16 настоящего Федерального закона изложен в новой редакции</text:p>
      <text:p text:style-name="s22"><text:a xlink:type="simple" xlink:href="https://internet.garant.ru/document/redirect/57507392/16112">См. текст пункта в предыдущей редакции</text:a></text:p>
      <text:p text:style-name="s1">12) получать финансовую и иную поддержку, предоставленную для развития соответствующих видов спорта, в том числе на реализацию мероприятий по развитию физической культуры и спорта, включая подготовку спортивных сборных команд Российской Федерации для участия в Олимпийских играх и других международных спортивных соревнованиях, предусмотренных соглашением, заключенным с федеральным органом исполнительной власти в области физической культуры и спорта в соответствии с правилами, установленными Правительством Российской Федерации;</text:p>
      <text:p text:style-name="s22header">Информация об изменениях:</text:p>
      <text:p text:style-name="s22"><text:bookmark text:name="anchor161121"/><text:a xlink:type="simple" xlink:href="https://internet.garant.ru/document/redirect/70289730/1814">Федеральным законом</text:a> от 25 декабря 2012 г. N 257-ФЗ часть 1 статьи 16 настоящего Федерального закона дополнена пунктом 12.1, <text:a xlink:type="simple" xlink:href="https://internet.garant.ru/document/redirect/70289730/3">вступающим в силу</text:a> с 1 января 2013 г.</text:p>
      <text:p text:style-name="s1">12.1) проводить ежегодно учебно-методические семинары или аналогичные мероприятия для спортсменов, спортивных судей, тренеров и иных специалистов в области физической культуры и спорта в развиваемых виде или видах спорта;</text:p>
      <text:p text:style-name="s22header">Информация об изменениях:</text:p>
      <text:p text:style-name="s22"><text:bookmark text:name="anchor161122"/><text:a xlink:type="simple" xlink:href="https://internet.garant.ru/document/redirect/70418998/13">Федеральным законом</text:a> от 23 июля 2013 г. N 192-ФЗ часть 1 статьи 16 настоящего Федерального закона дополнена пунктом 12.2, <text:a xlink:type="simple" xlink:href="https://internet.garant.ru/document/redirect/70418998/31">вступающим в силу</text:a> по истечении ста восьмидесяти дней после дня <text:a xlink:type="simple" xlink:href="https://internet.garant.ru/document/redirect/70418999/0">официального опубликования</text:a> названного Федерального закона</text:p>
      <text:p text:style-name="s1">12.2) осуществлять подготовку контролеров-распорядителей;</text:p>
      <text:p text:style-name="s22header">Информация об изменениях:</text:p>
      <text:p text:style-name="s22"><text:bookmark text:name="anchor161123"/><text:a xlink:type="simple" xlink:href="https://internet.garant.ru/document/redirect/70833208/33">Федеральным законом</text:a> от 31 декабря 2014 г. N 523-ФЗ часть 1 статьи 16 настоящего Федерального закона дополнена пунктом 12.3</text:p>
      <text:p text:style-name="s1">12.3) вести системы учета данных о спортсменах, занимающихся видом спорта, развиваемым соответствующей общероссийской спортивной федерацией, и выдавать документы, удостоверяющие принадлежность к физкультурно-спортивной или иной организации и спортивную квалификацию спортсменов, в <text:a xlink:type="simple" xlink:href="https://internet.garant.ru/document/redirect/71150812/1000">порядке</text:a>, определяемом федеральным органом исполнительной власти в области физической культуры и спорта, с учетом требований <text:a xlink:type="simple" xlink:href="https://internet.garant.ru/document/redirect/12148567/4">законодательства</text:a> Российской Федерации в области персональных данных;</text:p>
      <text:p text:style-name="s22header">Информация об изменениях:</text:p>
      <text:p text:style-name="s22"><text:bookmark text:name="anchor161124"/><text:a xlink:type="simple" xlink:href="https://internet.garant.ru/document/redirect/71108402/122">Федеральным законом</text:a> от 29 июня 2015 г. N 202-ФЗ часть 1 статьи 16 настоящего Федерального закона дополнена пунктом 12.4</text:p>
      <text:p text:style-name="s1">12.4) осуществлять привлечение иностранных граждан и лиц без гражданства в качестве спортсменов, тренеров и иных специалистов в области физической культуры и спорта с учетом особенностей, предусмотренных настоящим <text:a xlink:type="simple" xlink:href="#anchor2004">Федеральным законом</text:a>;</text:p>
      <text:p text:style-name="s22header">Информация об изменениях:</text:p>
      <text:p text:style-name="s22"><text:bookmark text:name="anchor161125"/><text:a xlink:type="simple" xlink:href="https://internet.garant.ru/document/redirect/71546012/1412">Федеральным законом</text:a> от 22 ноября 2016 г. N 396-ФЗ часть 1 статьи 16 настоящего Федерального закона дополнена пунктом 12.5</text:p>
      <text:p text:style-name="s1">12.5) осуществлять аккредитацию спортивных агентов, осуществляющих свою деятельность в соответствующем виде спорта;</text:p>
      <text:p text:style-name="s22header">Информация об изменениях:</text:p>
      <text:p text:style-name="s22"><text:bookmark text:name="anchor161126"/><text:a xlink:type="simple" xlink:href="https://internet.garant.ru/document/redirect/71546012/1412">Федеральным законом</text:a> от 22 ноября 2016 г. N 396-ФЗ часть 1 статьи 16 настоящего Федерального закона дополнена пунктом 12.6</text:p>
      <text:p text:style-name="s1">12.6) согласовывать на территории одного субъекта Российской Федерации только одну региональную общественную организацию по соответствующему виду спорта или одно свое структурное подразделение (региональное отделение) для получения государственной аккредитации и приобретения статуса региональной спортивной федерации;</text:p>
      <text:p text:style-name="s22header">Информация об изменениях:</text:p>
      <text:p text:style-name="s22"><text:bookmark text:name="anchor161127"/><text:a xlink:type="simple" xlink:href="https://internet.garant.ru/document/redirect/71546012/1412">Федеральным законом</text:a> от 22 ноября 2016 г. N 396-ФЗ часть 1 статьи 16 настоящего Федерального закона дополнена пунктом 12.7</text:p>
      <text:p text:style-name="s1">12.7) включать в утверждаемые общероссийскими спортивными федерациями нормы, устанавливающие права и обязанности субъектов физической культуры и спорта, и в положения (регламенты) спортивных соревнований арбитражное соглашение (для субъектов физической культуры и спорта и спортивных соревнований в профессиональном спорте и спорте высших достижений);</text:p>
      <text:p text:style-name="s22header">Информация об изменениях:</text:p>
      <text:p text:style-name="s22"><text:bookmark text:name="anchor161128"/>Часть 1 дополнена пунктом 12.8 с 14 июля 2019 г. - <text:a xlink:type="simple" xlink:href="https://internet.garant.ru/document/redirect/72285858/6">Федеральный закон</text:a> от 3 июля 2019 г. N 172-ФЗ</text:p>
      <text:p text:style-name="s1">12.8) отказаться от государственной аккредитации и прекратить свою деятельность в качестве общероссийской спортивной федерации;</text:p>
      <text:p text:style-name="s22header">Информация об изменениях:</text:p>
      <text:p text:style-name="s22"><text:bookmark text:name="anchor161129"/>Пункт 12.9 изменен с 1 сентября 2025 г. - <text:a xlink:type="simple" xlink:href="https://internet.garant.ru/document/redirect/411824868/1101">Федеральный закон</text:a> от 7 апреля 2025 г. № 65-ФЗ</text:p>
      <text:p text:style-name="s22"><text:a xlink:type="simple" xlink:href="https://internet.garant.ru/document/redirect/76838918/161129">См. предыдущую редакцию</text:a></text:p>
      <text:p text:style-name="s1">12.9) осуществлять свою деятельность в федеральной территории "Сириус" непосредственно или через свое структурное подразделение, не являющееся региональной спортивной федерацией, в случае заключения с уполномоченным органом публичной власти федеральной территории "Сириус" соглашения в соответствии с <text:a xlink:type="simple" xlink:href="#anchor81028">пунктом 8 части 2 статьи 8.1</text:a> настоящего Федерального закона;</text:p>
      <text:p text:style-name="s22header">Информация об изменениях:</text:p>
      <text:p text:style-name="s22"><text:bookmark text:name="anchor1611210"/>Часть 1 дополнена пунктом 12.10 с 5 июля 2023 г. - <text:a xlink:type="simple" xlink:href="https://internet.garant.ru/document/redirect/407086362/121">Федеральный закон</text:a> от 24 июня 2023 г. № 272-ФЗ</text:p>
      <text:p text:style-name="s1">12.10) направлять в публично-правовую компанию "Единый регулятор азартных игр" <text:a xlink:type="simple" xlink:href="https://internet.garant.ru/document/redirect/408304603/12000">запросы</text:a> и получать <text:a xlink:type="simple" xlink:href="https://internet.garant.ru/document/redirect/408304603/13000">информацию</text:a> о заключенных спортсменами, спортивными судьями, тренерами, руководителями спортивных команд, другими участниками официальных спортивных соревнований, спортивными агентами в букмекерских конторах и тотализаторах пари на официальные спортивные соревнования по развиваемым соответствующей общероссийской спортивной федерацией виду или видам спорта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text:p>
      <text:p text:style-name="s1"><text:bookmark text:name="anchor16113"/>13) осуществлять иные права в соответствии с законодательством Российской Федерации.</text:p>
      <text:p text:style-name="s22header">Информация об изменениях:</text:p>
      <text:p text:style-name="s22"><text:bookmark text:name="anchor162"/>Часть 2 изменена с 1 сентября 2025 г. - <text:a xlink:type="simple" xlink:href="https://internet.garant.ru/document/redirect/411824868/1102">Федеральный закон</text:a> от 7 апреля 2025 г. № 65-ФЗ</text:p>
      <text:p text:style-name="s22"><text:a xlink:type="simple" xlink:href="https://internet.garant.ru/document/redirect/76838918/162">См. предыдущую редакцию</text:a></text:p>
      <text:p text:style-name="s1">2. Права, установленные <text:a xlink:type="simple" xlink:href="#anchor1611">пунктами 1 - 5 части 1</text:a> настоящей статьи, вправе осуществлять в соответствии с настоящим Федеральным законом только общероссийские спортивные федерации, если иное не предусмотрено <text:a xlink:type="simple" xlink:href="#anchor104">частями 4</text:a> и <text:a xlink:type="simple" xlink:href="#anchor105">5 статьи 10</text:a>, <text:a xlink:type="simple" xlink:href="#anchor192131">частью 13.1 статьи 19.2 </text:a>настоящего Федерального закона. Физкультурно-спортивные организации могут осуществлять проведение по соответствующему виду спорта чемпионатов, первенств, кубков и любительских чемпионатов России в случае делегирования общероссийскими спортивными федерациями этим организациям права на проведение данных спортивных соревнований согласно <text:a xlink:type="simple" xlink:href="#anchor1611">пункту 1</text:a> и <text:a xlink:type="simple" xlink:href="#anchor16101">пункту 1.1 части 1</text:a> настоящей статьи соответственно. Федеральные органы исполнительной власти, органы исполнительной власти субъектов Российской Федерации и органы публичной власти федеральной территории "Сириус" совместно с общероссийскими спортивными федерациями могут осуществлять организацию и проведение чемпионатов, первенств, кубков и любительских чемпионатов России по соответствующему виду спорта.</text:p>
      <text:p text:style-name="s22header">Информация об изменениях:</text:p>
      <text:p text:style-name="s22"><text:bookmark text:name="anchor370130"/><text:a xlink:type="simple" xlink:href="https://internet.garant.ru/document/redirect/70207708/22">Федеральным законом</text:a> от 28 июля 2012 г. N 136-ФЗ статья 16 настоящего Федерального закона дополнена частью 2.1</text:p>
      <text:p text:style-name="s1">2.1. <text:a xlink:type="simple" xlink:href="https://internet.garant.ru/document/redirect/73323089/1000">Перечень</text:a> видов спорта, для которых общероссийские спортивные федерации по соответствующим виду или видам спорта вправе утверждать нормы, устанавливающие ограничения перехода (условия перехода) отдельных категорий спортсменов, тренеров в другие спортивные клубы или иные физкультурно-спортивные организации, устанавливается федеральным органом исполнительной власти в области физической культуры и спорта.</text:p>
      <text:p text:style-name="s1"><text:bookmark text:name="anchor163"/>3. Общероссийские спортивные федерации обязаны:</text:p>
      <text:p text:style-name="s22header">Информация об изменениях:</text:p>
      <text:p text:style-name="s22"><text:bookmark text:name="anchor1631"/>Пункт 1 изменен с 10 января 2021 г. - <text:a xlink:type="simple" xlink:href="https://internet.garant.ru/document/redirect/400157494/27022">Федеральный закон</text:a> от 30 декабря 2020 г. N 524-ФЗ</text:p>
      <text:p text:style-name="s22"><text:a xlink:type="simple" xlink:href="https://internet.garant.ru/document/redirect/77706806/1631">См. предыдущую редакцию</text:a></text:p>
      <text:p text:style-name="s1">1) во взаимодействии с иными субъектами физической культуры и спорта обеспечивать развитие соответствующих видов спорта в Российской Федерации в соответствии с программами развития видов спорта в Российской Федерации;</text:p>
      <text:p text:style-name="s22header">Информация об изменениях:</text:p>
      <text:p text:style-name="s22"><text:bookmark text:name="anchor1632"/>Пункт 2 изменен с 10 января 2021 г. - <text:a xlink:type="simple" xlink:href="https://internet.garant.ru/document/redirect/400157494/27023">Федеральный закон</text:a> от 30 декабря 2020 г. N 524-ФЗ</text:p>
      <text:p text:style-name="s22"><text:a xlink:type="simple" xlink:href="https://internet.garant.ru/document/redirect/77706806/1632">См. предыдущую редакцию</text:a></text:p>
      <text:p text:style-name="s1">2) обеспечивать формирование и подготовку спортивных сборных команд Российской Федерации по соответствующим видам спорта для участия в международных официальных спортивных мероприятиях, а также участие таких команд в международных официальных спортивных мероприятиях и достижение ими высоких спортивных результатов в соответствии с программами развития видов спорта в Российской Федерации, предусмотренными <text:a xlink:type="simple" xlink:href="#anchor1635">пунктом 5</text:a> настоящей части;</text:p>
      <text:p text:style-name="s22header">Информация об изменениях:</text:p>
      <text:p text:style-name="s22"><text:bookmark text:name="anchor1633"/><text:a xlink:type="simple" xlink:href="https://internet.garant.ru/document/redirect/70289730/1832">Федеральным законом</text:a> от 25 декабря 2012 г. N 257-ФЗ пункт 3 части 3 статьи 16 настоящего Федерального закона изложен в новой редакции, <text:a xlink:type="simple" xlink:href="https://internet.garant.ru/document/redirect/70289730/3">вступающей в силу</text:a> с 1 января 2013 г.</text:p>
      <text:p text:style-name="s22"><text:a xlink:type="simple" xlink:href="https://internet.garant.ru/document/redirect/58050210/1633">См. текст пункта в предыдущей редакции</text:a></text:p>
      <text:p text:style-name="s1">3) представлять в <text:a xlink:type="simple" xlink:href="https://internet.garant.ru/document/redirect/411709581/1000">порядке</text:a>, установленном федеральным органом исполнительной власти в области физической культуры и спорта, предложения о проведении соответствующих физкультурных мероприятий и спортивных мероприятий для включения их в Единый календарный план межрегиональных, всероссийских и международных физкультурных мероприятий и спортивных мероприятий, участвовать в реализации указанного плана, ежегодно организовывать и (или) проводить чемпионаты, первенства и (или) кубки России по соответствующему виду спорта;</text:p>
      <text:p text:style-name="s1"><text:bookmark text:name="anchor1634"/>4) разрабатывать в установленном порядке <text:span text:style-name="s8">требования и нормы</text:span> соответствующих видов спорта в целях их включения в <text:span text:style-name="s8">Единую всероссийскую спортивную классификацию</text:span> и квалификационные требования к присвоению соответствующих квалификационных категорий спортивных судей;</text:p>
      <text:p text:style-name="s9header">ГАРАНТ:</text:p>
      <text:p text:style-name="s9">См. <text:a xlink:type="simple" xlink:href="https://internet.garant.ru/document/redirect/6740133/1000">Методические рекомендации</text:a> по разработке норм, требований и условий их выполнения для включения в Единую всероссийскую спортивную классификацию, утвержденные <text:a xlink:type="simple" xlink:href="https://internet.garant.ru/document/redirect/6740133/1">приказом</text:a> Минспорттуризма России от 8 июня 2009 г. N 376</text:p>
      <text:p text:style-name="s22header">Информация об изменениях:</text:p>
      <text:p text:style-name="s22"><text:bookmark text:name="anchor1635"/>Пункт 5 изменен с 10 января 2021 г. - <text:a xlink:type="simple" xlink:href="https://internet.garant.ru/document/redirect/400157494/27024">Федеральный закон</text:a> от 30 декабря 2020 г. N 524-ФЗ</text:p>
      <text:p text:style-name="s22"><text:a xlink:type="simple" xlink:href="https://internet.garant.ru/document/redirect/77706806/1635">См. предыдущую редакцию</text:a></text:p>
      <text:p text:style-name="s1">5) разрабатывать и представлять в федеральный орган исполнительной власти в области физической культуры и спорта программы развития соответствующих видов спорта в Российской Федерации в <text:a xlink:type="simple" xlink:href="https://internet.garant.ru/document/redirect/401591606/1000">порядке</text:a>, установленном этим органом;</text:p>
      <text:p text:style-name="s22header">Информация об изменениях:</text:p>
      <text:p text:style-name="s22"><text:bookmark text:name="anchor1636"/>Пункт 6 изменен с 24 июня 2026 г. - <text:a xlink:type="simple" xlink:href="https://internet.garant.ru/document/redirect/414429757/12">Федеральный закон</text:a> от 24 июня 2026 г. № 185-ФЗ</text:p>
      <text:p text:style-name="s22"><text:a xlink:type="simple" xlink:href="https://internet.garant.ru/document/redirect/483423957/1636">См. предыдущую редакцию</text:a></text:p>
      <text:p text:style-name="s1">6) соблюдать антидопинговые правила, участвовать в предотвращении допинга в спорте и борьбе с ним, а также в противодействии проявлениям любых форм дискриминации и насилия в спорте;</text:p>
      <text:p text:style-name="s22header">Информация об изменениях:</text:p>
      <text:p text:style-name="s22"><text:bookmark text:name="anchor16361"/><text:a xlink:type="simple" xlink:href="https://internet.garant.ru/document/redirect/70289730/1833">Федеральным законом</text:a> от 25 декабря 2012 г. N 257-ФЗ часть 3 статьи 16 настоящего Федерального закона дополнена пунктом 6.1, <text:a xlink:type="simple" xlink:href="https://internet.garant.ru/document/redirect/70289730/3">вступающим в силу</text:a> с 1 января 2013 г.</text:p>
      <text:p text:style-name="s1">6.1) организовывать и (или) проводить ежегодно детско-юношеские спортивные соревнования по развиваемым виду или видам спорта;</text:p>
      <text:p text:style-name="s22header">Информация об изменениях:</text:p>
      <text:p text:style-name="s22"><text:bookmark text:name="anchor16362"/><text:a xlink:type="simple" xlink:href="https://internet.garant.ru/document/redirect/70289730/1834">Федеральным законом</text:a> от 25 декабря 2012 г. N 257-ФЗ часть 3 статьи 16 настоящего Федерального закона дополнена пунктом 6.2, <text:a xlink:type="simple" xlink:href="https://internet.garant.ru/document/redirect/70289730/3">вступающим в силу</text:a> с 1 января 2013 г.</text:p>
      <text:p text:style-name="s1">6.2) обеспечивать размещение на своих официальных сайтах в сети "Интернет" следующей информации:</text:p>
      <text:p text:style-name="s1">а) правила вида или видов спорта, утвержденные в установленном порядке;</text:p>
      <text:p text:style-name="s1">б) положения (регламенты) о спортивных соревнованиях, организуемых и проводимых общероссийской спортивной федерацией;</text:p>
      <text:p text:style-name="s1">в) протоколы собраний общероссийской спортивной федерации, протоколы результатов спортивных соревнований, организованных и (или) проведенных общероссийской спортивной федерацией;</text:p>
      <text:p text:style-name="s1">г) информация о членах и структурных подразделениях (региональных отделениях) общероссийской спортивной федерации;</text:p>
      <text:p text:style-name="s1">д) сведения о руководящих органах общероссийской спортивной федерации;</text:p>
      <text:p text:style-name="s1">е) списки кандидатов в спортивные сборные команды Российской Федерации и критерии их отбора;</text:p>
      <text:p text:style-name="s1">ж) информация о результатах аудиторских проверок деятельности общероссийской спортивной федерации в случае проведения таких проверок;</text:p>
      <text:p text:style-name="s22header">Информация об изменениях:</text:p>
      <text:p text:style-name="s22"><text:bookmark text:name="anchor14363"/><text:a xlink:type="simple" xlink:href="https://internet.garant.ru/document/redirect/70289730/1835">Федеральным законом</text:a> от 25 декабря 2012 г. N 257-ФЗ часть 3 статьи 16 настоящего Федерального закона дополнена пунктом 6.3, <text:a xlink:type="simple" xlink:href="https://internet.garant.ru/document/redirect/70289730/3">вступающим в силу</text:a> с 1 января 2013 г.</text:p>
      <text:p text:style-name="s1">6.3) разрабатывать и представлять на утверждение в федеральный орган исполнительной власти в области физической культуры и спорта <text:a xlink:type="simple" xlink:href="https://internet.garant.ru/document/redirect/57499801/0">правила</text:a> вида спорта или видов спорта в <text:a xlink:type="simple" xlink:href="https://internet.garant.ru/document/redirect/72005118/1000">порядке</text:a> и в <text:a xlink:type="simple" xlink:href="https://internet.garant.ru/document/redirect/72005118/1400">сроки</text:a>, которые установлены этим органом;</text:p>
      <text:p text:style-name="s22header">Информация об изменениях:</text:p>
      <text:p text:style-name="s22"><text:bookmark text:name="anchor16364"/><text:a xlink:type="simple" xlink:href="https://internet.garant.ru/document/redirect/70289730/1836">Федеральным законом</text:a> от 25 декабря 2012 г. N 257-ФЗ часть 3 статьи 16 настоящего Федерального закона дополнена пунктом 6.4, <text:a xlink:type="simple" xlink:href="https://internet.garant.ru/document/redirect/70289730/3">вступающим в силу</text:a> с 1 января 2013 г.</text:p>
      <text:p text:style-name="s1">6.4) уведомлять в письменной форме не позднее чем за десять дней федеральный орган исполнительной власти в области физической культуры и спорта о проведении очередного заседания высшего руководящего органа общероссийской спортивной федерации;</text:p>
      <text:p text:style-name="s22header">Информация об изменениях:</text:p>
      <text:p text:style-name="s22"><text:bookmark text:name="anchor16365"/><text:a xlink:type="simple" xlink:href="https://internet.garant.ru/document/redirect/70289730/1837">Федеральным законом</text:a> от 25 декабря 2012 г. N 257-ФЗ часть 3 статьи 16 настоящего Федерального закона дополнена пунктом 6.5, <text:a xlink:type="simple" xlink:href="https://internet.garant.ru/document/redirect/70289730/3">вступающим в силу</text:a> с 1 января 2013 г.</text:p>
      <text:p text:style-name="s1">6.5) согласовывать кандидатуры на должность главного тренера спортивной сборной команды Российской Федерации по соответствующему виду спорта с федеральным органом исполнительной власти в области физической культуры и спорта в установленном им <text:a xlink:type="simple" xlink:href="https://internet.garant.ru/document/redirect/406472513/1000">порядке</text:a>;</text:p>
      <text:p text:style-name="s22header">Информация об изменениях:</text:p>
      <text:p text:style-name="s22"><text:bookmark text:name="anchor16366"/><text:a xlink:type="simple" xlink:href="https://internet.garant.ru/document/redirect/70289730/1838">Федеральным законом</text:a> от 25 декабря 2012 г. N 257-ФЗ часть 3 статьи 16 настоящего Федерального закона дополнена пунктом 6.6, <text:a xlink:type="simple" xlink:href="https://internet.garant.ru/document/redirect/70289730/3">вступающим в силу</text:a> с 1 января 2013 г.</text:p>
      <text:p text:style-name="s1">6.6) представлять ежегодно в федеральный орган исполнительной власти в области физической культуры и спорта отчет о деятельности соответствующей общероссийской спортивной федерации в установленном им <text:a xlink:type="simple" xlink:href="https://internet.garant.ru/document/redirect/407348888/1000">порядке</text:a>, а также представлять в указанный орган в <text:a xlink:type="simple" xlink:href="https://internet.garant.ru/document/redirect/70480870/1000">порядке</text:a> и в сроки, которые им установлены, отчет о каждом проведенном общероссийской спортивной федерацией всероссийском спортивном мероприятии, межрегиональном спортивном мероприятии, об участии в каждом международном официальном спортивном мероприятии;</text:p>
      <text:p text:style-name="s22header">Информация об изменениях:</text:p>
      <text:p text:style-name="s22"><text:bookmark text:name="anchor16367"/>Пункт 6.7 изменен с 17 марта 2022 г. - <text:a xlink:type="simple" xlink:href="https://internet.garant.ru/document/redirect/403615538/4">Федеральный закон</text:a> от 6 марта 2022 г. N 43-ФЗ</text:p>
      <text:p text:style-name="s22"><text:a xlink:type="simple" xlink:href="https://internet.garant.ru/document/redirect/77313987/16367">См. предыдущую редакцию</text:a></text:p>
      <text:p text:style-name="s1">6.7) принимать меры по предотвращению противоправного влияния на результаты официальных спортивных соревнований (манипулирования официальными спортивными соревнованиями) и борьбе с ним в соответствии с <text:a xlink:type="simple" xlink:href="#anchor2602">требованиями</text:a> настоящего Федерального закона;</text:p>
      <text:p text:style-name="s22header">Информация об изменениях:</text:p>
      <text:p text:style-name="s22"><text:bookmark text:name="anchor16368"/>Часть 3 дополнена пунктом 6.8 с 5 июля 2023 г. - <text:a xlink:type="simple" xlink:href="https://internet.garant.ru/document/redirect/407086362/122">Федеральный закон</text:a> от 24 июня 2023 г. № 272-ФЗ</text:p>
      <text:p text:style-name="s1">6.8) по предложениям профессиональных спортивных лиг, организаторов официальных спортивных соревнований, региональных спортивных федераций и местных спортивных федераций направлять <text:a xlink:type="simple" xlink:href="https://internet.garant.ru/document/redirect/408304603/12000">запросы</text:a> для получения в публично-правовой компании "Единый регулятор азартных игр" информации о заключенных спортсменами, спортивными судьями, тренерами, руководителями спортивных команд, другими участниками официальных спортивных соревнований, спортивными агентами в букмекерских конторах и тотализаторах пари на официальные спортивные соревнования, проводимые этими профессиональными спортивными лигами или организаторами официальных спортивных соревнований, а также на официальные спортивные соревнования по развиваемым этими региональными спортивными федерациями и местными спортивными федерациями видам спорта и предоставлять полученную от публично-правовой компании "Единый регулятор азартных игр" информацию этим профессиональным спортивным лигам, организаторам официальных спортивных соревнований, региональным спортивным федерациям и местным спортивным федерациям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text:p>
      <text:p text:style-name="s1"><text:bookmark text:name="anchor1637"/>7) исполнять иные обязанности в соответствии с законодательством Российской Федерации и со своими уставами.</text:p>
      <text:p text:style-name="s22header">Информация об изменениях:</text:p>
      <text:p text:style-name="s22"><text:bookmark text:name="anchor164"/><text:a xlink:type="simple" xlink:href="https://internet.garant.ru/document/redirect/70289730/184">Федеральным законом</text:a> от 25 декабря 2012 г. N 257-ФЗ статья 16 настоящего Федерального закона дополнена частью 4, <text:a xlink:type="simple" xlink:href="https://internet.garant.ru/document/redirect/70289730/3">вступающей в силу</text:a> с 1 января 2013 г.</text:p>
      <text:p text:style-name="s1">4. При проведении чемпионатов, первенств и (или) кубков России по командным игровым видам спорта с участием спортивных клубов общероссийские спортивные федерации обязаны предусмотреть в положениях (регламентах) о таких соревнованиях в качестве условия допуска к участию в них наличие у соответствующего спортивного клуба не менее чем одной детско-юношеской спортивной команды, участвовавшей за счет этого спортивного клуба и от его имени не менее чем в одном официальном спортивном соревновании по соответствующему виду спорта независимо от уровня его проведения (международный, всероссийский, межрегиональный, региональный, межмуниципальный, муниципальный). <text:a xlink:type="simple" xlink:href="https://internet.garant.ru/document/redirect/70386412/1000">Перечень</text:a> командных игровых видов спорта определяется федеральным органом исполнительной власти в области физической культуры и спорта.</text:p>
      <text:p text:style-name="s9header">ГАРАНТ:</text:p>
      <text:p text:style-name="s9">См. <text:a xlink:type="simple" xlink:href="https://internet.garant.ru/document/redirect/57630302/16">комментарии</text:a> к статье 16 настоящего Федерального закона</text:p>
      <text:p text:style-name="s9"/>
      <text:p text:style-name="s22header">Информация об изменениях:</text:p>
      <text:p text:style-name="s22"><text:bookmark text:name="anchor1601"/><text:a xlink:type="simple" xlink:href="https://internet.garant.ru/document/redirect/70289730/19">Федеральным законом</text:a> от 25 декабря 2012 г. N 257-ФЗ настоящий Федеральный закон дополнен статьёй 16.1, <text:a xlink:type="simple" xlink:href="https://internet.garant.ru/document/redirect/70289730/3">вступающей в силу</text:a> с 1 января 2013 г.</text:p>
      <text:p text:style-name="s15"><text:span text:style-name="s10">Статья 16.1</text:span>. Права и обязанности региональных спортивных федераций</text:p>
      <text:p text:style-name="s1"><text:bookmark text:name="anchor16011"/>1. Региональные спортивные федерации вправе:</text:p>
      <text:p text:style-name="s22header">Информация об изменениях:</text:p>
      <text:p text:style-name="s22"><text:bookmark text:name="anchor160111"/>Пункт 1 изменен с 25 декабря 2023 г. - <text:a xlink:type="simple" xlink:href="https://internet.garant.ru/document/redirect/408277523/110">Федеральный закон</text:a> от 25 декабря 2023 г. № 684-ФЗ</text:p>
      <text:p text:style-name="s22"><text:a xlink:type="simple" xlink:href="https://internet.garant.ru/document/redirect/76814465/160111">См. предыдущую редакцию</text:a></text:p>
      <text:p text:style-name="s1">1) организовывать и проводить, в том числе совместно с органами исполнительной власти субъекта Российской Федерации, чемпионаты, первенства, кубки и любительские чемпионаты субъекта Российской Федерации по соответствующему виду спорта, разрабатывать и утверждать положения (регламенты) о таких соревнованиях, наделять статусом чемпионов, победителей первенств, обладателей кубков и победителей любительских чемпионатов субъекта Российской Федерации;</text:p>
      <text:p text:style-name="s1">2) обладать всеми правами на использование символики и наименований спортивных сборных команд субъекта Российской Федерации по соответствующим видам спорта, за исключением государственной символики субъекта Российской Федерации;</text:p>
      <text:p text:style-name="s1"><text:bookmark text:name="anchor160113"/>3) организовывать и проводить региональные и межмуниципальные официальные спортивные мероприятия по соответствующим видам спорта;</text:p>
      <text:p text:style-name="s22header">Информация об изменениях:</text:p>
      <text:p text:style-name="s22"><text:bookmark text:name="anchor16014"/><text:a xlink:type="simple" xlink:href="https://internet.garant.ru/document/redirect/71108404/191">Федеральным законом</text:a> от 29 июня 2015 г. N 204-ФЗ в пункт 4 части 1 статьи 16.1 настоящего Федерального закона внесены изменения</text:p>
      <text:p text:style-name="s22"><text:a xlink:type="simple" xlink:href="https://internet.garant.ru/document/redirect/57507392/16014">См. текст пункта в предыдущей редакции</text:a></text:p>
      <text:p text:style-name="s1">4) получать финансовую и иную поддержку в целях развития соответствующих видов спорта из различных не запрещенных законодательством Российской Федерации источников, в том числе получать поддержку за счет средств бюджетов соответствующих субъектов Российской Федерации в порядке, установленном органами государственной власти субъектов Российской Федерации;</text:p>
      <text:p text:style-name="s22header">Информация об изменениях:</text:p>
      <text:p text:style-name="s22"><text:bookmark text:name="anchor1601141"/><text:a xlink:type="simple" xlink:href="https://internet.garant.ru/document/redirect/70418998/14">Федеральным законом</text:a> от 23 июля 2013 г. N 192-ФЗ часть 1 статьи 16.1 настоящего Федерального закона дополнена пунктом 4.1, <text:a xlink:type="simple" xlink:href="https://internet.garant.ru/document/redirect/70418998/31">вступающим в силу</text:a> по истечении ста восьмидесяти дней после дня <text:a xlink:type="simple" xlink:href="https://internet.garant.ru/document/redirect/70418999/0">официального опубликования</text:a> названного Федерального закона</text:p>
      <text:p text:style-name="s1">4.1) осуществлять подготовку контролеров-распорядителей;</text:p>
      <text:p text:style-name="s22header">Информация об изменениях:</text:p>
      <text:p text:style-name="s22"><text:bookmark text:name="anchor1601142"/>Часть 1 дополнена пунктом 4.2 с 14 июля 2019 г. - <text:a xlink:type="simple" xlink:href="https://internet.garant.ru/document/redirect/72285858/7">Федеральный закон</text:a> от 3 июля 2019 г. N 172-ФЗ</text:p>
      <text:p text:style-name="s1">4.2) отказаться от государственной аккредитации и прекратить свою деятельность в качестве региональной спортивной федерации;</text:p>
      <text:p text:style-name="s22header">Информация об изменениях:</text:p>
      <text:p text:style-name="s22"><text:bookmark text:name="anchor1601143"/>Часть 1 дополнена пунктом 4.3 с 5 июля 2023 г. - <text:a xlink:type="simple" xlink:href="https://internet.garant.ru/document/redirect/407086362/13">Федеральный закон</text:a> от 24 июня 2023 г. № 272-ФЗ</text:p>
      <text:p text:style-name="s1">4.3) направлять в общероссийскую спортивную федерацию по соответствующим виду или видам спорта <text:a xlink:type="simple" xlink:href="https://internet.garant.ru/document/redirect/408304603/11000">предложения</text:a> о получении в публично-правовой компании "Единый регулятор азартных игр" информации о заключенных спортсменами, спортивными судьями, тренерами, руководителями спортивных команд, другими участниками официальных спортивных соревнований, спортивными агентами в букмекерских конторах и тотализаторах пари на официальные спортивные соревнования по развиваемым соответствующей региональной спортивной федерацией виду или видам спорта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text:p>
      <text:p text:style-name="s1">5) осуществлять иные права в соответствии с законодательством Российской Федерации и нормативными правовыми актами субъекта Российской Федерации.</text:p>
      <text:p text:style-name="s1"><text:bookmark text:name="anchor16012"/>2. Региональные спортивные федерации обязаны:</text:p>
      <text:p text:style-name="s22header">Информация об изменениях:</text:p>
      <text:p text:style-name="s22"><text:bookmark text:name="anchor161021"/><text:a xlink:type="simple" xlink:href="https://internet.garant.ru/document/redirect/71108404/1921">Федеральным законом</text:a> от 29 июня 2015 г. N 204-ФЗ в пункт 1 части 2 статьи 16.1 настоящего Федерального закона внесены изменения</text:p>
      <text:p text:style-name="s22"><text:a xlink:type="simple" xlink:href="https://internet.garant.ru/document/redirect/57507392/161021">См. текст пункта в предыдущей редакции</text:a></text:p>
      <text:p text:style-name="s1">1) во взаимодействии с иными субъектами физической культуры и спорта обеспечивать развитие соответствующих видов спорта в субъекте Российской Федерации в соответствии с программами развития соответствующих видов спорта в субъекте Российской Федерации;</text:p>
      <text:p text:style-name="s1"><text:bookmark text:name="anchor161022"/>2) осуществлять подготовку и формирование спортивных сборных команд субъекта Российской Федерации по соответствующим видам спорта и направлять их для участия в межрегиональных и во всероссийских спортивных соревнованиях;</text:p>
      <text:p text:style-name="s1">3) участвовать в формировании и реализации календарного плана физкультурных мероприятий и спортивных мероприятий субъекта Российской Федерации, в том числе организовывать и (или) проводить ежегодно чемпионаты, первенства и (или) кубки субъекта Российской Федерации по соответствующему виду спорта;</text:p>
      <text:p text:style-name="s1"><text:bookmark text:name="anchor161024"/>4) организовывать и (или) проводить ежегодно региональные и межмуниципальные спортивные соревнования по развиваемым виду или видам спорта;</text:p>
      <text:p text:style-name="s22header">Информация об изменениях:</text:p>
      <text:p text:style-name="s22"><text:bookmark text:name="anchor161025"/><text:a xlink:type="simple" xlink:href="https://internet.garant.ru/document/redirect/71108404/1922">Федеральным законом</text:a> от 29 июня 2015 г. N 204-ФЗ в пункт 5 части 2 статьи 16.1 настоящего Федерального закона внесены изменения</text:p>
      <text:p text:style-name="s22"><text:a xlink:type="simple" xlink:href="https://internet.garant.ru/document/redirect/57507392/161025">См. текст пункта в предыдущей редакции</text:a></text:p>
      <text:p text:style-name="s1">5) разрабатывать и представлять в орган исполнительной власти субъекта Российской Федерации программы развития соответствующих видов спорта в субъекте Российской Федерации в порядке, установленном этим органом, а также реализовывать указанные программы и представлять ежегодно отчеты об их реализации;</text:p>
      <text:p text:style-name="s22header">Информация об изменениях:</text:p>
      <text:p text:style-name="s22"><text:bookmark text:name="anchor161026"/>Пункт 6 изменен с 24 июня 2026 г. - <text:a xlink:type="simple" xlink:href="https://internet.garant.ru/document/redirect/414429757/13">Федеральный закон</text:a> от 24 июня 2026 г. № 185-ФЗ</text:p>
      <text:p text:style-name="s22"><text:a xlink:type="simple" xlink:href="https://internet.garant.ru/document/redirect/483423957/161026">См. предыдущую редакцию</text:a></text:p>
      <text:p text:style-name="s1">6) соблюдать антидопинговые правила, участвовать в предотвращении допинга в спорте и борьбе с ним, а также в противодействии проявлениям любых форм дискриминации и насилия в спорте;</text:p>
      <text:p text:style-name="s22header">Информация об изменениях:</text:p>
      <text:p text:style-name="s22"><text:bookmark text:name="anchor161261"/>Пункт 6.1 изменен с 17 марта 2022 г. - <text:a xlink:type="simple" xlink:href="https://internet.garant.ru/document/redirect/403615538/5">Федеральный закон</text:a> от 6 марта 2022 г. N 43-ФЗ</text:p>
      <text:p text:style-name="s22"><text:a xlink:type="simple" xlink:href="https://internet.garant.ru/document/redirect/77313987/161261">См. предыдущую редакцию</text:a></text:p>
      <text:p text:style-name="s1">6.1) принимать меры по предотвращению противоправного влияния на результаты официальных спортивных соревнований (манипулирования официальными спортивными соревнованиями) и борьбе с ним в соответствии с требованиями настоящего Федерального закона;</text:p>
      <text:p text:style-name="s1"><text:bookmark text:name="anchor160127"/>7) представлять ежегодно в орган исполнительной власти субъекта Российской Федерации отчет о деятельности региональных спортивных федераций в установленном им порядке;</text:p>
      <text:p text:style-name="s1">8) исполнять иные обязанности в соответствии с законодательством Российской Федерации, нормативными правовыми актами субъекта Российской Федерации и со своими уставами.</text:p>
      <text:p text:style-name="s1"/>
      <text:p text:style-name="s22header">Информация об изменениях:</text:p>
      <text:p text:style-name="s22"><text:bookmark text:name="anchor1602"/>Федеральный закон дополнен статьей 16.2 с 1 сентября 2025 г. - <text:a xlink:type="simple" xlink:href="https://internet.garant.ru/document/redirect/411824868/111">Федеральный закон</text:a> от 7 апреля 2025 г. № 65-ФЗ</text:p>
      <text:p text:style-name="s15"><text:span text:style-name="s10">Статья 16.2.</text:span> Права и обязанности общероссийских спортивных федераций, заключивших с уполномоченным органом публичной власти федеральной территории "Сириус" соглашения о сотрудничестве</text:p>
      <text:p text:style-name="s1"><text:bookmark text:name="anchor16021"/>1. Общероссийские спортивные федерации, заключившие с уполномоченным органом публичной власти федеральной территории "Сириус" соглашения в соответствии с <text:a xlink:type="simple" xlink:href="#anchor81028">пунктом 8 части 2 статьи 8.1</text:a> настоящего Федерального закона, вправе:</text:p>
      <text:p text:style-name="s1"><text:bookmark text:name="anchor16211"/>1) организовывать и проводить, в том числе совместно с органами публичной власти федеральной территории "Сириус", чемпионаты, первенства, кубки и любительские чемпионаты федеральной территории "Сириус" по соответствующему виду спорта, разрабатывать и утверждать положения (регламенты) о таких соревнованиях, наделять статусом чемпионов, победителей первенств, обладателей кубков и победителей любительских чемпионатов федеральной территории "Сириус";</text:p>
      <text:p text:style-name="s1"><text:bookmark text:name="anchor16212"/>2) получать финансовую и иную поддержку в целях развития соответствующих видов спорта из различных не запрещенных законодательством Российской Федерации источников, в том числе получать поддержку за счет средств бюджета федеральной территории "Сириус" в порядке, установленном органами публичной власти федеральной территории "Сириус";</text:p>
      <text:p text:style-name="s1"><text:bookmark text:name="anchor16213"/>3) осуществлять иные права в соответствии с законодательством Российской Федерации и нормативными правовыми актами органов публичной власти федеральной территории "Сириус".</text:p>
      <text:p text:style-name="s1"><text:bookmark text:name="anchor16022"/>2. Общероссийские спортивные федерации, заключившие с уполномоченным органом публичной власти федеральной территории "Сириус" соглашения в соответствии с <text:a xlink:type="simple" xlink:href="#anchor81028">пунктом 8 части 2 статьи 8.1</text:a> настоящего Федерального закона, обязаны:</text:p>
      <text:p text:style-name="s1"><text:bookmark text:name="anchor16221"/>1) во взаимодействии с иными субъектами физической культуры и спорта обеспечивать развитие соответствующих видов спорта в федеральной территории "Сириус" в соответствии с программами развития соответствующих видов спорта в федеральной территории "Сириус";</text:p>
      <text:p text:style-name="s1"><text:bookmark text:name="anchor16222"/>2) осуществлять подготовку и формирование спортивных сборных команд федеральной территории "Сириус" по соответствующим видам спорта;</text:p>
      <text:p text:style-name="s1"><text:bookmark text:name="anchor16223"/>3) участвовать в формировании и реализации календарного плана физкультурных мероприятий и спортивных мероприятий федеральной территории "Сириус";</text:p>
      <text:p text:style-name="s1"><text:bookmark text:name="anchor16224"/>4) организовывать и проводить ежегодно официальные физкультурные мероприятия и спортивные мероприятия федеральной территории "Сириус" по развиваемым виду или видам спорта;</text:p>
      <text:p text:style-name="s1"><text:bookmark text:name="anchor16225"/>5) разрабатывать и представлять в уполномоченный орган публичной власти федеральной территории "Сириус" программы развития соответствующих видов спорта в федеральной территории "Сириус" в порядке, установленном этим органом, а также реализовывать указанные программы и представлять ежегодно отчеты об их реализации;</text:p>
      <text:p text:style-name="s1"><text:bookmark text:name="anchor16226"/>6) представлять ежегодно в период действия соглашения, заключенного в соответствии с <text:a xlink:type="simple" xlink:href="#anchor81028">пунктом 8 части 2 статьи 8.1</text:a> настоящего Федерального закона, в уполномоченный орган публичной власти федеральной территории "Сириус" отчеты о своей деятельности в федеральной территории "Сириус" в установленном им порядке;</text:p>
      <text:p text:style-name="s1"><text:bookmark text:name="anchor16227"/>7) исполнять иные обязанности в соответствии с законодательством Российской Федерации, нормативными правовыми актами органов публичной власти федеральной территории "Сириус" и со своими уставами.</text:p>
      <text:p text:style-name="s1"/>
      <text:p text:style-name="s15"><text:bookmark text:name="anchor17"/><text:span text:style-name="s10">Статья 17.</text:span> Реестр общероссийских и аккредитованных региональных спортивных федераций</text:p>
      <text:p text:style-name="s1"><text:bookmark text:name="anchor171"/>1. Сведения об общероссийских спортивных и региональных спортивных федерациях после их государственной аккредитации подлежат внесению в реестр общероссийских и аккредитованных региональных спортивных федераций. Федеральный орган исполнительной власти в области физической культуры и спорта осуществляет ведение реестра общероссийских и аккредитованных региональных спортивных федераций.</text:p>
      <text:p text:style-name="s1"><text:bookmark text:name="anchor172"/>2. В реестре общероссийских и аккредитованных региональных спортивных федераций содержатся следующие сведения и документы:</text:p>
      <text:p text:style-name="s1"><text:bookmark text:name="anchor1721"/>1) наименования соответствующих спортивных федераций;</text:p>
      <text:p text:style-name="s1"><text:bookmark text:name="anchor1722"/>2) виды спорта, в целях развития которых созданы и осуществляют свою деятельность соответствующие спортивные федерации;</text:p>
      <text:p text:style-name="s1"><text:bookmark text:name="anchor1723"/>3) перечень лиц, являющихся членами соответствующих спортивных федераций;</text:p>
      <text:p text:style-name="s1"><text:bookmark text:name="anchor1724"/>4) сведения о персональном составе руководящих органов соответствующих спортивных федераций;</text:p>
      <text:p text:style-name="s22header">Информация об изменениях:</text:p>
      <text:p text:style-name="s22"><text:bookmark text:name="anchor1725"/>Пункт 5 изменен с 1 марта 2026 г. - <text:a xlink:type="simple" xlink:href="https://internet.garant.ru/document/redirect/412424148/44">Федеральный закон</text:a> от 31 июля 2025 г. № 304-ФЗ</text:p>
      <text:p text:style-name="s22"><text:a xlink:type="simple" xlink:href="https://internet.garant.ru/document/redirect/76849562/1725">См. предыдущую редакцию</text:a></text:p>
      <text:p text:style-name="s1">5) копии содержащихся в едином государственном реестре юридических лиц учредительных документов соответствующих спортивных федераций и внесенных в них изменений в форме электронных документов и в случае, если региональная спортивная федерация не является юридическим лицом, уведомление постоянно действующего руководящего органа общероссийской спортивной федерации о том, что региональная спортивная федерация является структурным подразделением общероссийской спортивной федерации, с указанием сведений о месте нахождения и руководящих органах региональной спортивной федерации;</text:p>
      <text:p text:style-name="s1"><text:bookmark text:name="anchor1726"/>6) сведения о членстве общероссийских спортивных федераций в международных физкультурно-спортивных организациях.</text:p>
      <text:p text:style-name="s1"><text:bookmark text:name="anchor173"/>3. Сведения, содержащиеся в реестре общероссийских и аккредитованных региональных спортивных федераций, являются открытыми и общедоступными, за исключением сведений о персональном составе руководящих органов соответствующих спортивных федераций, если эти сведения не стали общедоступными в соответствии с законодательством Российской Федерации.</text:p>
      <text:p text:style-name="s1"/>
      <text:p text:style-name="s22header">Информация об изменениях:</text:p>
      <text:p text:style-name="s22"><text:bookmark text:name="anchor174"/><text:a xlink:type="simple" xlink:href="https://internet.garant.ru/document/redirect/12161591/13103">Федеральным законом</text:a> от 23 июля 2008 г. N 160-ФЗ в часть 4 статьи 17 настоящего Федерального закона внесены изменения, <text:a xlink:type="simple" xlink:href="https://internet.garant.ru/document/redirect/12161591/134">вступающие в силу</text:a> с 1 января 2009 г.</text:p>
      <text:p text:style-name="s22"><text:a xlink:type="simple" xlink:href="https://internet.garant.ru/document/redirect/5228967/174">См. текст части в предыдущей редакции</text:a></text:p>
      <text:p text:style-name="s22"/>
      <text:p text:style-name="s1">4. <text:a xlink:type="simple" xlink:href="https://internet.garant.ru/document/redirect/71089874/1000">Порядок</text:a> ведения реестра общероссийских и аккредитованных региональных спортивных федераций и предоставления сведений из этого реестра устанавливается уполномоченным Правительством Российской Федерации федеральным органом исполнительной власти.</text:p>
      <text:p text:style-name="s9header">ГАРАНТ:</text:p>
      <text:p text:style-name="s9">См. <text:a xlink:type="simple" xlink:href="https://internet.garant.ru/document/redirect/57630302/17">комментарии</text:a> к статье 17 настоящего Федерального закона</text:p>
      <text:p text:style-name="s9"/>
      <text:p text:style-name="s15"><text:bookmark text:name="anchor18"/><text:span text:style-name="s10">Статья 18.</text:span> Особенности реорганизации общероссийских спортивных федераций</text:p>
      <text:p text:style-name="s1">Реорганизация общероссийской спортивной федерации в форме выделения из нее одной или нескольких общероссийских спортивных федераций не допускается, если в результате такой реорганизации образуется общероссийская спортивная федерация, осуществляющая развитие того же вида спорта, развитие которого осуществляет реорганизуемая общероссийская спортивная федерация.</text:p>
      <text:p text:style-name="s9header">ГАРАНТ:</text:p>
      <text:p text:style-name="s9">См. <text:a xlink:type="simple" xlink:href="https://internet.garant.ru/document/redirect/57630302/18">комментарии</text:a> к статье 18 настоящего Федерального закона</text:p>
      <text:p text:style-name="s9"/>
      <text:p text:style-name="s15"><text:bookmark text:name="anchor19"/><text:span text:style-name="s10">Статья 19.</text:span> Спортивные клубы</text:p>
      <text:p text:style-name="s22header">Информация об изменениях:</text:p>
      <text:p text:style-name="s22"><text:bookmark text:name="anchor191"/>Часть 1 изменена с 1 января 2023 г. - <text:a xlink:type="simple" xlink:href="https://internet.garant.ru/document/redirect/400720737/1801">Федеральный закон</text:a> от 30 апреля 2021 г. N 127-ФЗ</text:p>
      <text:p text:style-name="s22"><text:a xlink:type="simple" xlink:href="https://internet.garant.ru/document/redirect/77308189/191">См. предыдущую редакцию</text:a></text:p>
      <text:p text:style-name="s1">1. Спортивные клубы являются юридическими лицами, осуществляющими учебно-тренировочную, соревновательную, физкультурную и воспитательную деятельность.</text:p>
      <text:p text:style-name="s1"><text:bookmark text:name="anchor192"/>2. Спортивные клубы независимо от их организационно-правовых форм создаются и осуществляют свою деятельность в соответствии с законодательством Российской Федерации.</text:p>
      <text:p text:style-name="s22header">Информация об изменениях:</text:p>
      <text:p text:style-name="s22"><text:bookmark text:name="anchor193"/><text:a xlink:type="simple" xlink:href="https://internet.garant.ru/document/redirect/71546012/15">Федеральным законом</text:a> от 22 ноября 2016 г. N 396-ФЗ в часть 3 статьи 19 настоящего Федерального закона внесены изменения</text:p>
      <text:p text:style-name="s22"><text:a xlink:type="simple" xlink:href="https://internet.garant.ru/document/redirect/57417837/193">См. текст части в предыдущей редакции</text:a></text:p>
      <text:p text:style-name="s1">3. Спортивные клубы могут создаваться юридическими и физическими лицами в виде физкультурно-спортивных клубов по месту жительства, работы, школьных спортивных клубов, студенческих спортивных клубов, профессиональных спортивных клубов и иных спортивных клубов.</text:p>
      <text:p text:style-name="s22header">Информация об изменениях:</text:p>
      <text:p text:style-name="s22"><text:bookmark text:name="anchor1931"/>Статья 19 дополнена частью 3.1 с 31 июля 2020 г. - <text:a xlink:type="simple" xlink:href="https://internet.garant.ru/document/redirect/74451314/121">Федеральный закон</text:a> от 31 июля 2020 г. N 272-ФЗ</text:p>
      <text:p text:style-name="s1">3.1. <text:span text:style-name="s8">Примерные положения</text:span> о физкультурно-спортивном клубе по месту жительства и работы утверждаю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194"/>Часть 4 изменена с 1 сентября 2025 г. - <text:a xlink:type="simple" xlink:href="https://internet.garant.ru/document/redirect/411824868/1121">Федеральный закон</text:a> от 7 апреля 2025 г. № 65-ФЗ</text:p>
      <text:p text:style-name="s22"><text:a xlink:type="simple" xlink:href="https://internet.garant.ru/document/redirect/76838918/194">См. предыдущую редакцию</text:a></text:p>
      <text:p text:style-name="s1">4. Спортивным клубам могут оказывать содействие федеральные органы исполнительной власти, органы исполнительной власти субъектов Российской Федерации, органы местного самоуправления, органы публичной власти федеральной территории "Сириус" посредством:</text:p>
      <text:p text:style-name="s22header">Информация об изменениях:</text:p>
      <text:p text:style-name="s22"><text:bookmark text:name="anchor1941"/>Пункт 1 изменен с 1 сентября 2025 г. - <text:a xlink:type="simple" xlink:href="https://internet.garant.ru/document/redirect/409494231/16">Федеральный закон</text:a> от 8 августа 2024 г. № 326-ФЗ</text:p>
      <text:p text:style-name="s22"><text:a xlink:type="simple" xlink:href="https://internet.garant.ru/document/redirect/76838918/1941">См. предыдущую редакцию</text:a></text:p>
      <text:p text:style-name="s1">1) строительства, реконструкции и ремонта объектов спорта, создания и содержания иных спортивных сооружений;</text:p>
      <text:p text:style-name="s1"><text:bookmark text:name="anchor1942"/>2) передачи в безвозмездное пользование или долгосрочную аренду на льготных условиях помещений, зданий, сооружений, являющихся собственностью Российской Федерации или субъектов Российской Федерации либо муниципальной собственностью;</text:p>
      <text:p text:style-name="s1"><text:bookmark text:name="anchor1943"/>3) обеспечения спортивным инвентарем и оборудованием;</text:p>
      <text:p text:style-name="s22header">Информация об изменениях:</text:p>
      <text:p text:style-name="s22"><text:bookmark text:name="anchor1944"/>Пункт 4 изменен с 1 сентября 2025 г. - <text:a xlink:type="simple" xlink:href="https://internet.garant.ru/document/redirect/411824868/1122">Федеральный закон</text:a> от 7 апреля 2025 г. № 65-ФЗ</text:p>
      <text:p text:style-name="s22"><text:a xlink:type="simple" xlink:href="https://internet.garant.ru/document/redirect/76838918/1944">См. предыдущую редакцию</text:a></text:p>
      <text:p text:style-name="s1">4) оказания иной поддержки в порядке и в случаях, которые установлены нормативными правовыми актами федеральных органов исполнительной власти, нормативными правовыми актами органов государственной власти субъектов Российской Федерации, муниципальными правовыми актами или нормативными правовыми актами органов публичной власти федеральной территории "Сириус".</text:p>
      <text:p text:style-name="s22header">Информация об изменениях:</text:p>
      <text:p text:style-name="s22"><text:bookmark text:name="anchor19041"/>Статья 19 дополнена частью 4.1 с 31 июля 2020 г. - <text:a xlink:type="simple" xlink:href="https://internet.garant.ru/document/redirect/74451314/122">Федеральный закон</text:a> от 31 июля 2020 г. N 272-ФЗ</text:p>
      <text:p text:style-name="s1">4.1. Спортивные клубы вправе:</text:p>
      <text:p text:style-name="s22header">Информация об изменениях:</text:p>
      <text:p text:style-name="s22"><text:bookmark text:name="anchor190411"/>Пункт 1 изменен с 1 января 2023 г. - <text:a xlink:type="simple" xlink:href="https://internet.garant.ru/document/redirect/400720737/1802">Федеральный закон</text:a> от 30 апреля 2021 г. N 127-ФЗ</text:p>
      <text:p text:style-name="s22"><text:a xlink:type="simple" xlink:href="https://internet.garant.ru/document/redirect/77308189/190411">См. предыдущую редакцию</text:a></text:p>
      <text:p text:style-name="s1">1) организовывать учебно-тренировочные мероприятия, осуществлять физкультурную деятельность и физическое воспитание граждан;</text:p>
      <text:p text:style-name="s1"><text:bookmark text:name="anchor190412"/>2) организовывать и (или) проводить официальные физкультурные мероприятия и (или) спортивные мероприятия, а также обеспечивать участие граждан в таких мероприятиях;</text:p>
      <text:p text:style-name="s1"><text:bookmark text:name="anchor190413"/>3) осуществлять подготовку населения к выполнению нормативов испытаний (тестов) комплекса ГТО в соответствии со <text:a xlink:type="simple" xlink:href="#anchor3103">статьей 31.3</text:a> настоящего Федерального закона.</text:p>
      <text:p text:style-name="s22header">Информация об изменениях:</text:p>
      <text:p text:style-name="s22"><text:bookmark text:name="anchor19042"/>Статья 19 дополнена частью 4.2 с 31 июля 2020 г. - <text:a xlink:type="simple" xlink:href="https://internet.garant.ru/document/redirect/74451314/122">Федеральный закон</text:a> от 31 июля 2020 г. N 272-ФЗ</text:p>
      <text:p text:style-name="s1">4.2. Спортивные клубы обязаны:</text:p>
      <text:p text:style-name="s1"><text:bookmark text:name="anchor190421"/>1) создавать условия для занятий гражданами физической культурой и спортом;</text:p>
      <text:p text:style-name="s1"><text:bookmark text:name="anchor190422"/>2) проводить среди граждан, занимающихся физической культурой и спортом, мероприятия, направленные на антидопинговую пропаганду, соблюдение этических норм в области спорта;</text:p>
      <text:p text:style-name="s1"><text:bookmark text:name="anchor190423"/>3) безвозмездно предоставлять субъектам официального статистического учета первичные статистические данные и административные данные, необходимые для формирования официальной статистической информации, в соответствии с законодательством Российской Федерации;</text:p>
      <text:p text:style-name="s1"><text:bookmark text:name="anchor190424"/>4) исполнять иные обязанности в соответствии с законодательством Российской Федерации.</text:p>
      <text:p text:style-name="s1"><text:bookmark text:name="anchor195"/>5. Спортивные клубы осуществляют свою деятельность за счет собственных средств и иных не запрещенных законодательством Российской Федерации источников.</text:p>
      <text:p text:style-name="s22header">Информация об изменениях:</text:p>
      <text:p text:style-name="s22"><text:bookmark text:name="anchor196"/><text:a xlink:type="simple" xlink:href="https://internet.garant.ru/document/redirect/70100056/16">Федеральным законом</text:a> от 3 декабря 2011 г. N 384-ФЗ статья 19 настоящего Федерального закона дополнена частью 6</text:p>
      <text:p text:style-name="s1">6. Правовое положение школьных спортивных клубов и студенческих спортивных клубов, порядок их деятельности определяются в соответствии со <text:a xlink:type="simple" xlink:href="#anchor28">статьей 28</text:a> настоящего Федерального закона.</text:p>
      <text:p text:style-name="s9header">ГАРАНТ:</text:p>
      <text:p text:style-name="s9">См. <text:a xlink:type="simple" xlink:href="https://internet.garant.ru/document/redirect/57630302/19">комментарии</text:a> к статье 19 настоящего Федерального закона</text:p>
      <text:p text:style-name="s9"/>
      <text:p text:style-name="s22header">Информация об изменениях:</text:p>
      <text:p text:style-name="s22"><text:bookmark text:name="anchor1910"/><text:a xlink:type="simple" xlink:href="https://internet.garant.ru/document/redirect/71546012/16">Федеральным законом</text:a> от 22 ноября 2016 г. N 396-ФЗ настоящий Федеральный закон дополнен статьей 19.1</text:p>
      <text:p text:style-name="s15"><text:span text:style-name="s10">Статья 19.1.</text:span> Особенности регулирования деятельности в области профессионального спорта</text:p>
      <text:p text:style-name="s1"><text:bookmark text:name="anchor19101"/>1. К основным субъектам профессионального спорта относятся общероссийские спортивные федерации, профессиональные спортивные клубы, профессиональные спортивные лиги, спортивные судьи, спортивные агенты, спортсмены и тренеры, участвующие в профессиональных спортивных соревнованиях.</text:p>
      <text:p text:style-name="s1"><text:bookmark text:name="anchor19102"/>2. Деятельность субъектов профессионального спорта направлена на участие в развитии профессионального спорта, детско-юношеского спорта, включая подготовку спортивного резерва, а также на содействие развитию спорта высших достижений, включая подготовку спортсменов к участию в международных спортивных соревнованиях, в том числе в составе спортивных сборных команд Российской Федерации.</text:p>
      <text:p text:style-name="s1"><text:bookmark text:name="anchor19103"/>3. Деятельность спортсменов и тренеров в профессиональном спорте регулируется <text:a xlink:type="simple" xlink:href="https://internet.garant.ru/document/redirect/12125268/10541">трудовым законодательством</text:a>, настоящим Федеральным законом, а также нормами, принимаемыми международными спортивными организациями, общероссийскими спортивными федерациями, профессиональными спортивными лигами, положениями (регламентами) профессиональных спортивных соревнований. При этом в установленных трудовым законодательством случаях данные нормы принимаются общероссийскими спортивными федерациями, профессиональными спортивными лигами с учетом мнения общероссийских профессиональных союзов (ассоциаций профессиональных союзов) спортсменов и тренеров, осуществляющих деятельность в соответствующих видах спорта (при наличии таких профессиональных союзов).</text:p>
      <text:p text:style-name="s1"><text:bookmark text:name="anchor19104"/>4. Профессиональные спортивные клубы имеют право участвовать в профессиональных спортивных соревнованиях на условиях, установленных организаторами таких соревнований, вступать в состав участников, членов, учредителей профессиональной спортивной лиги, а также вступать в качестве членов в общероссийские спортивные федерации в соответствии с их уставами.</text:p>
      <text:p text:style-name="s1"><text:bookmark text:name="anchor19105"/>5. В случае предоставления в соответствии с <text:a xlink:type="simple" xlink:href="https://internet.garant.ru/document/redirect/12112604/78">бюджетным законодательством</text:a> Российской Федерации профессиональным спортивным клубам бюджетных ассигнований в форме субсидий такие субсидии не могут расходоваться на оплату услуг спортивных агентов, предоставление компенсаций или аналогичных выплат в связи с досрочным прекращением трудовых договоров с профессиональными спортсменами и тренерами, осуществляющими деятельность в области профессионального спорта, а также на выплаты другим профессиональным спортивным клубам, связанные с переходом спортсменов. При принятии решения о предоставлении профессиональному спортивному клубу бюджетных ассигнований в форме субсидий должны быть определены условия и порядок их расходования профессиональным спортивным клубом на цели оплаты труда спортсменов, тренеров, иных специалистов, определенных в соответствии с <text:a xlink:type="simple" xlink:href="#anchor512">пунктом 12 статьи 5</text:a>, со <text:a xlink:type="simple" xlink:href="#anchor2004">статьей 20.4</text:a> и <text:a xlink:type="simple" xlink:href="#anchor352">частью 2 статьи 35</text:a> настоящего Федерального закона.</text:p>
      <text:p text:style-name="s22header">Информация об изменениях:</text:p>
      <text:p text:style-name="s22"><text:bookmark text:name="anchor19106"/>Часть 6 изменена с 1 января 2023 г. - <text:a xlink:type="simple" xlink:href="https://internet.garant.ru/document/redirect/400720737/19">Федеральный закон</text:a> от 30 апреля 2021 г. N 127-ФЗ</text:p>
      <text:p text:style-name="s22"><text:a xlink:type="simple" xlink:href="https://internet.garant.ru/document/redirect/77308189/19106">См. предыдущую редакцию</text:a></text:p>
      <text:p text:style-name="s1">6. Организации, реализующие дополнительные образовательные программы спортивной подготовки, на определенных организаторами профессиональных спортивных соревнований условиях могут являться участниками профессиональных спортивных соревнований, а также входить в состав соответствующей профессиональной спортивной лиги, если это допускается ее уставом.</text:p>
      <text:p text:style-name="s22header">Информация об изменениях:</text:p>
      <text:p text:style-name="s22"><text:bookmark text:name="anchor19107"/>Часть 7 изменена с 24 июля 2024 г. - <text:a xlink:type="simple" xlink:href="https://internet.garant.ru/document/redirect/409423755/12">Федеральный закон</text:a> от 24 июля 2024 г. № 214-ФЗ</text:p>
      <text:p text:style-name="s22"><text:a xlink:type="simple" xlink:href="https://internet.garant.ru/document/redirect/76840265/19107">См. предыдущую редакцию</text:a></text:p>
      <text:p text:style-name="s1">7. В уставе общероссийской спортивной федерации по командным игровым видам спорта и уставе профессиональной спортивной лиги, указанной в <text:a xlink:type="simple" xlink:href="#anchor19208">части 8 статьи 19.2</text:a> настоящего Федерального закона (при условии, что такая лига не включена в <text:a xlink:type="simple" xlink:href="https://internet.garant.ru/document/redirect/411889600/1000">перечень</text:a>, утверждаемый в соответствии с <text:a xlink:type="simple" xlink:href="#anchor256">частью 6 статьи 25</text:a> настоящего Федерального закона), должна быть установлена обязанность по утверждению ими положений, определяющих условия и порядок перехода спортсменов в другие спортивные клубы или иные физкультурно-спортивные организации, а также должен быть установлен размер денежных выплат, связанных с таким переходом, если обязанность по утверждению данных положений предоставлена общероссийским спортивным федерациям и (или) профессиональным спортивным лигам нормами соответствующей международной спортивной федерации.</text:p>
      <text:p text:style-name="s1"><text:bookmark text:name="anchor19108"/>8. Утратила силу с 1 сентября 2021 г. - <text:a xlink:type="simple" xlink:href="https://internet.garant.ru/document/redirect/400156878/1401">Федеральный закон</text:a> от 30 декабря 2020 г. N 493-ФЗ (в редакции <text:a xlink:type="simple" xlink:href="https://internet.garant.ru/document/redirect/400890351/151">Федерального закона</text:a> от 12 июня 2021 г. N 218-ФЗ)</text:p>
      <text:p text:style-name="s22header">Информация об изменениях:</text:p>
      <text:p text:style-name="s22"><text:a xlink:type="simple" xlink:href="https://internet.garant.ru/document/redirect/77700191/19108">См. предыдущую редакцию</text:a></text:p>
      <text:p text:style-name="s9header">ГАРАНТ:</text:p>
      <text:p text:style-name="s9">В отношении правоотношений, связанных с государственным регулированием деятельности по организации и проведению азартных игр на территории РФ, в том числе с осуществлением целевых отчислений от азартных игр, которые возникли в период с 1 сентября до 1 октября 2021 г., <text:a xlink:type="simple" xlink:href="https://internet.garant.ru/document/redirect/400156878/1504">применяются</text:a> положения настоящего <text:a xlink:type="simple" xlink:href="https://internet.garant.ru/document/redirect/77700191/19108">Федерального закона</text:a> без учета изменений, внесенных Федеральным законом от 30 декабря 2020 г. N 493-ФЗ</text:p>
      <text:p text:style-name="s22header">Информация об изменениях:</text:p>
      <text:p text:style-name="s22"><text:bookmark text:name="anchor19109"/>Часть 9 изменена с 24 июня 2025 г. - <text:a xlink:type="simple" xlink:href="https://internet.garant.ru/document/redirect/412210800/1902">Федеральный закон</text:a> от 24 июня 2025 г. № 157-ФЗ</text:p>
      <text:p text:style-name="s22"><text:a xlink:type="simple" xlink:href="https://internet.garant.ru/document/redirect/76849231/19109">См. предыдущую редакцию</text:a></text:p>
      <text:p text:style-name="s1">9. Средства, полученные организаторами спортивных соревнований в виде целевых отчислений от азартных игр, направляются на финансирование мероприятий по развитию профессионального спорта, детско-юношеского спорта и (или) мероприятий, предусмотренных программами развития соответствующих видов спорта. <text:a xlink:type="simple" xlink:href="https://internet.garant.ru/document/redirect/412777161/1000">Порядок</text:a> распределения и расходования указанных средств устанавливается федеральным органом исполнительной власти в области физической культуры и спорта для общероссийских спортивных федераций в отношении финансирования мероприятий, предусмотренных программами развития соответствующих видов спорта. Профессиональная спортивная лига распределяет и расходует средства, полученные в виде целевых отчислений от азартных игр, на развитие профессионального спорта и детско-юношеского спорта в порядке, установленном данной профессиональной спортивной лигой. На развитие детско-юношеского спорта профессиональная спортивная лига направляет тридцать процентов общего объема полученных ею целевых отчислений от азартных игр, на развитие профессионального спорта - семьдесят процентов общего объема целевых отчислений от азартных игр. Профессиональные спортивные лиги обязаны размещать на своих официальных сайтах в сети "Интернет" порядок расходования средств, полученных в виде целевых отчислений от азартных игр, на развитие профессионального спорта и детско-юношеского спорта.</text:p>
      <text:p text:style-name="s1"><text:bookmark text:name="anchor19191"/>9.1. Утратила силу с 1 сентября 2021 г. - <text:a xlink:type="simple" xlink:href="https://internet.garant.ru/document/redirect/400156878/1403">Федеральный закон</text:a> от 30 декабря 2020 г. N 493-ФЗ (в редакции <text:a xlink:type="simple" xlink:href="https://internet.garant.ru/document/redirect/400890351/151">Федерального закона</text:a> от 12 июня 2021 г. N 218-ФЗ)</text:p>
      <text:p text:style-name="s22header">Информация об изменениях:</text:p>
      <text:p text:style-name="s22"><text:a xlink:type="simple" xlink:href="https://internet.garant.ru/document/redirect/77700191/19191">См. предыдущую редакцию</text:a></text:p>
      <text:p text:style-name="s22header">Информация об изменениях:</text:p>
      <text:p text:style-name="s22"><text:bookmark text:name="anchor19110"/>Часть 10 изменена с 1 сентября 2021 г. - <text:a xlink:type="simple" xlink:href="https://internet.garant.ru/document/redirect/400156878/1404">Федеральный закон</text:a> от 30 декабря 2020 г. N 493-ФЗ (в редакции <text:a xlink:type="simple" xlink:href="https://internet.garant.ru/document/redirect/400890351/151">Федерального закона</text:a> от 12 июня 2021 г. N 218-ФЗ)</text:p>
      <text:p text:style-name="s22">Изменения <text:a xlink:type="simple" xlink:href="https://internet.garant.ru/document/redirect/400156878/1503">применяются</text:a> с 1 октября 2021 г.</text:p>
      <text:p text:style-name="s22"><text:a xlink:type="simple" xlink:href="https://internet.garant.ru/document/redirect/77700191/19110">См. предыдущую редакцию</text:a></text:p>
      <text:p text:style-name="s9header">ГАРАНТ:</text:p>
      <text:p text:style-name="s9">В отношении правоотношений, связанных с государственным регулированием деятельности по организации и проведению азартных игр на территории РФ, в том числе с осуществлением целевых отчислений от азартных игр, которые возникли в период с 1 сентября до 1 октября 2021 г., <text:a xlink:type="simple" xlink:href="https://internet.garant.ru/document/redirect/400156878/1504">применяются</text:a> положения <text:a xlink:type="simple" xlink:href="https://internet.garant.ru/document/redirect/77700191/19110">части 10</text:a> без учета изменений, внесенных Федеральным законом от 30 декабря 2020 г. N 493-ФЗ</text:p>
      <text:p text:style-name="s1">10. Субъекты профессионального спорта, а именно общероссийские спортивные федерации, профессиональные спортивные лиги, указанные в <text:a xlink:type="simple" xlink:href="https://internet.garant.ru/document/redirect/12151291/62043">части 4.3 статьи 6.2</text:a> Федерального закона от 29 декабря 2006 года N 244-ФЗ "О государственном регулировании деятельности по организации и проведению азартных игр и о внесении изменений в некоторые законодательные акты Российской Федерации", обязаны размещать на своих официальных сайтах в сети "Интернет" не позднее 31 марта года, следующего за отчетным календарным годом, информацию об общей сумме средств, полученных ими в виде целевых отчислений от азартных игр в отчетном календарном году, и сведения об их распределении в соответствии с <text:a xlink:type="simple" xlink:href="#anchor19109">частью 9</text:a> настоящей статьи.</text:p>
      <text:p text:style-name="s22header">Информация об изменениях:</text:p>
      <text:p text:style-name="s22"><text:bookmark text:name="anchor19111"/>Статья 19.1 дополнена частью 11 с 1 января 2024 г. - <text:a xlink:type="simple" xlink:href="https://internet.garant.ru/document/redirect/407483703/22">Федеральный закон</text:a> от 4 августа 2023 г. № 453-ФЗ</text:p>
      <text:p text:style-name="s1">11. Общероссийская спортивная федерация или профессиональная спортивная лига представляет в федеральный орган исполнительной власти в области физической культуры и спорта отчет о распределении и расходовании средств, полученных в виде целевых отчислений от азартных игр, в <text:a xlink:type="simple" xlink:href="https://internet.garant.ru/document/redirect/408304527/1000">порядке</text:a> и сроки, установленные Правительством Российской Федерации.</text:p>
      <text:p text:style-name="s22header">Информация об изменениях:</text:p>
      <text:p text:style-name="s22"><text:bookmark text:name="anchor19112"/>Статья 19.1 дополнена частью 12 с 1 января 2024 г. - <text:a xlink:type="simple" xlink:href="https://internet.garant.ru/document/redirect/407483703/22">Федеральный закон</text:a> от 4 августа 2023 г. № 453-ФЗ</text:p>
      <text:p text:style-name="s1">12. Федеральный орган исполнительной власти в области физической культуры и спорта по результатам рассмотрения отчета о распределении и расходовании средств, полученных в виде целевых отчислений от азартных игр, в соответствии с правилами, утвержденными Правительством Российской Федерации на основании <text:a xlink:type="simple" xlink:href="https://internet.garant.ru/document/redirect/12151291/62043">части 4.3 статьи 6.2</text:a> Федерального закона от 29 декабря 2006 года N 244-ФЗ "О государственном регулировании деятельности по организации и проведению азартных игр и о внесении изменений в некоторые законодательные акты Российской Федерации", направляет в публично-правовую компанию "Единый регулятор азартных игр" следующую информацию:</text:p>
      <text:p text:style-name="s1"><text:bookmark text:name="anchor191121"/>1) о нарушении порядка распределения и расходования средств, полученных в виде целевых отчислений от азартных игр, предусмотренного <text:a xlink:type="simple" xlink:href="#anchor19109">частью 9</text:a> настоящей статьи;</text:p>
      <text:p text:style-name="s1"><text:bookmark text:name="anchor191122"/>2) об устранении выявленных нарушений порядка распределения и расходования средств, полученных в виде целевых отчислений от азартных игр, предусмотренного <text:a xlink:type="simple" xlink:href="#anchor19109">частью 9</text:a> настоящей статьи.</text:p>
      <text:p text:style-name="s1"/>
      <text:p text:style-name="s22header">Информация об изменениях:</text:p>
      <text:p text:style-name="s22"><text:bookmark text:name="anchor1920"/><text:a xlink:type="simple" xlink:href="https://internet.garant.ru/document/redirect/71546012/16">Федеральным законом</text:a> от 22 ноября 2016 г. N 396-ФЗ настоящий Федеральный закон дополнен статьей 19.2</text:p>
      <text:p text:style-name="s15"><text:span text:style-name="s10">Статья 19.2.</text:span> Профессиональная спортивная лига</text:p>
      <text:p text:style-name="s1"><text:bookmark text:name="anchor19201"/>1. Утратила силу с 25 декабря 2023 г. - <text:a xlink:type="simple" xlink:href="https://internet.garant.ru/document/redirect/408277523/1111">Федеральный закон</text:a> от 25 декабря 2023 г. № 684-ФЗ</text:p>
      <text:p text:style-name="s22header">Информация об изменениях:</text:p>
      <text:p text:style-name="s22"><text:a xlink:type="simple" xlink:href="https://internet.garant.ru/document/redirect/76814465/19201">См. предыдущую редакцию</text:a></text:p>
      <text:p text:style-name="s1"><text:bookmark text:name="anchor19202"/>2. Утратила силу с 25 декабря 2023 г. - <text:a xlink:type="simple" xlink:href="https://internet.garant.ru/document/redirect/408277523/1111">Федеральный закон</text:a> от 25 декабря 2023 г. № 684-ФЗ</text:p>
      <text:p text:style-name="s22header">Информация об изменениях:</text:p>
      <text:p text:style-name="s22"><text:a xlink:type="simple" xlink:href="https://internet.garant.ru/document/redirect/76814465/19202">См. предыдущую редакцию</text:a></text:p>
      <text:p text:style-name="s1"><text:bookmark text:name="anchor19203"/>3. В случаях, если профессиональная спортивная лига является организатором международных профессиональных спортивных соревнований в соответствии с <text:a xlink:type="simple" xlink:href="#anchor19208">частью 8</text:a> настоящей статьи, создание иных профессиональных спортивных лиг в виде спорта, по которому проводятся такие соревнования, не допускается, за исключением создания действующей профессиональной спортивной лигой в данном виде спорта отдельных профессиональных спортивных лиг (в том числе женской и молодежной) в целях проведения официальных спортивных соревнований в случае делегирования общероссийской спортивной федерацией по соответствующему виду спорта прав на их проведение.</text:p>
      <text:p text:style-name="s1"><text:bookmark text:name="anchor19204"/>4. Профессиональная спортивная лига может объединять как российские профессиональные спортивные клубы, так и иностранные профессиональные спортивные клубы. Принятие профессионального спортивного клуба в действующую профессиональную спортивную лигу осуществляется на основании решения соответствующей профессиональной спортивной лиги.</text:p>
      <text:p text:style-name="s1"><text:bookmark text:name="anchor19205"/>5. Профессиональные спортивные лиги обязаны обеспечивать размещение на своих официальных сайтах в сети "Интернет" следующей информации:</text:p>
      <text:p text:style-name="s1"><text:bookmark text:name="anchor192051"/>1) правила соответствующего вида или соответствующих видов спорта, утвержденные в установленном порядке;</text:p>
      <text:p text:style-name="s1"><text:bookmark text:name="anchor192052"/>2) положения (регламенты) спортивных соревнований, организуемых или проводимых профессиональной спортивной лигой;</text:p>
      <text:p text:style-name="s1"><text:bookmark text:name="anchor192053"/>3) результаты спортивных соревнований, организуемых или проводимых профессиональной спортивной лигой;</text:p>
      <text:p text:style-name="s1"><text:bookmark text:name="anchor192054"/>4) информация об участниках организуемого профессиональной спортивной лигой спортивного соревнования;</text:p>
      <text:p text:style-name="s1"><text:bookmark text:name="anchor192055"/>5) сведения об органах управления профессиональной спортивной лиги.</text:p>
      <text:p text:style-name="s1"><text:bookmark text:name="anchor19206"/>6. Профессиональные спортивные лиги в целях проведения соответствующих профессиональных спортивных соревнований вправе осуществлять подготовку контролеров-распорядителей, вести учет данных о соответствующих спортсменах и выдавать документы, удостоверяющие принадлежность спортсменов к профессиональным спортивным клубам, в <text:a xlink:type="simple" xlink:href="https://internet.garant.ru/document/redirect/71733950/1000">порядке</text:a>, определяемом федеральным органом исполнительной власти в области физической культуры и спорта, с учетом требований <text:a xlink:type="simple" xlink:href="https://internet.garant.ru/document/redirect/12148567/4">законодательства</text:a> Российской Федерации в области персональных данных, а также осуществлять иные делегированные общероссийской спортивной федерацией права.</text:p>
      <text:p text:style-name="s1"><text:bookmark text:name="anchor19207"/>7. В случае заключения между общероссийской спортивной федерацией и профессиональной спортивной лигой, не являющейся лигой, указанной в <text:a xlink:type="simple" xlink:href="#anchor19208">части 8</text:a> настоящей статьи, договора о делегировании такой профессиональной спортивной лиге прав на проведение профессиональных спортивных соревнований в соответствии с <text:a xlink:type="simple" xlink:href="#anchor1611">пунктом 1 части 1 статьи 16</text:a> настоящего Федерального закона данный договор не может предусматривать делегирование следующих прав на:</text:p>
      <text:p text:style-name="s1"><text:bookmark text:name="anchor192071"/>1) утверждение и изменение положения (регламента) такого спортивного соревнования;</text:p>
      <text:p text:style-name="s1"><text:bookmark text:name="anchor192072"/>2) определение условий допуска профессиональных спортивных клубов к участию в нем;</text:p>
      <text:p text:style-name="s1"><text:bookmark text:name="anchor192073"/>3) определение состава его участников (профессиональных спортивных клубов);</text:p>
      <text:p text:style-name="s1"><text:bookmark text:name="anchor192074"/>4) определение порядка выявления его лучшего участника или лучших участников;</text:p>
      <text:p text:style-name="s1"><text:bookmark text:name="anchor192075"/>5) утверждение и изменение графика его проведения;</text:p>
      <text:p text:style-name="s1"><text:bookmark text:name="anchor192076"/>6) организацию его спортивного судейства;</text:p>
      <text:p text:style-name="s1"><text:bookmark text:name="anchor192077"/>7) утверждение порядка регистрации (заявки) спортсменов и иных лиц, участвующих в соответствующем спортивном соревновании;</text:p>
      <text:p text:style-name="s1"><text:bookmark text:name="anchor192078"/>8) утверждение порядка аттестации тренеров профессиональных спортивных клубов, участвующих в соответствующем спортивном соревновании;</text:p>
      <text:p text:style-name="s1"><text:bookmark text:name="anchor192079"/>9) регулирование в соответствующем спортивном соревновании спортивных санкций в соответствии с <text:a xlink:type="simple" xlink:href="#anchor20180">частью 18 статьи 20</text:a> настоящего Федерального закона;</text:p>
      <text:p text:style-name="s1"><text:bookmark text:name="anchor1920710"/>10) регулирование вопросов разрешения споров в соответствии с <text:a xlink:type="simple" xlink:href="#anchor5100">главой 5.1</text:a> настоящего Федерального закона.</text:p>
      <text:p text:style-name="s22header">Информация об изменениях:</text:p>
      <text:p text:style-name="s22"><text:bookmark text:name="anchor19208"/>Часть 8 изменена с 25 декабря 2023 г. - <text:a xlink:type="simple" xlink:href="https://internet.garant.ru/document/redirect/408277523/1112">Федеральный закон</text:a> от 25 декабря 2023 г. № 684-ФЗ</text:p>
      <text:p text:style-name="s22"><text:a xlink:type="simple" xlink:href="https://internet.garant.ru/document/redirect/76814465/19208">См. предыдущую редакцию</text:a></text:p>
      <text:p text:style-name="s1">8. Профессиональная спортивная лига, объединяющая как российские, так и иностранные профессиональные спортивные клубы, вправе быть организатором международных профессиональных спортивных соревнований, включаемых в Единый календарный план межрегиональных, всероссийских и международных физкультурных мероприятий и спортивных мероприятий.</text:p>
      <text:p text:style-name="s1"><text:bookmark text:name="anchor19209"/>9. Участие российских профессиональных спортивных клубов в международных спортивных соревнованиях, указанных в <text:a xlink:type="simple" xlink:href="#anchor19208">части 8</text:a> настоящей статьи, может признаваться общероссийской спортивной федерацией участием в соответствующих чемпионатах, первенствах и кубках России по соответствующим видам спорта, а спортивные результаты, достигнутые этими клубами в таких соревнованиях, могут использоваться в целях наделения российских профессиональных спортивных клубов статусом чемпионов России, победителей первенств России и обладателей кубков России в соответствии с договором о делегировании прав на проведение чемпионатов, первенств и кубков России.</text:p>
      <text:p text:style-name="s1"><text:bookmark text:name="anchor192010"/>10. В случае, предусмотренном <text:a xlink:type="simple" xlink:href="#anchor19209">частью 9</text:a> настоящей статьи, общероссийская спортивная федерация как организатор чемпионатов, первенств и кубков России на основании договора о делегировании прав на проведение таких соревнований передает профессиональной спортивной лиге права, предусмотренные <text:a xlink:type="simple" xlink:href="#anchor20">статьей 20</text:a> настоящего Федерального закона, при условии получения от профессиональной спортивной лиги вознаграждения за передачу этих прав, размер и порядок оплаты которого определяются в соответствующем договоре о делегировании прав на проведение чемпионатов, первенств и кубков России.</text:p>
      <text:p text:style-name="s22header">Информация об изменениях:</text:p>
      <text:p text:style-name="s22"><text:bookmark text:name="anchor192011"/>Часть 11 изменена с 24 июля 2024 г. - <text:a xlink:type="simple" xlink:href="https://internet.garant.ru/document/redirect/409423755/131">Федеральный закон</text:a> от 24 июля 2024 г. № 214-ФЗ</text:p>
      <text:p text:style-name="s22"><text:a xlink:type="simple" xlink:href="https://internet.garant.ru/document/redirect/76840265/192011">См. предыдущую редакцию</text:a></text:p>
      <text:p text:style-name="s1">11. В состав постоянно действующего коллегиального руководящего органа профессиональной спортивной лиги, указанной в <text:a xlink:type="simple" xlink:href="#anchor19208">части 8</text:a> настоящей статьи, должен входить представитель соответствующей общероссийской спортивной федерации, за исключением профессиональной спортивной лиги, включенной в <text:a xlink:type="simple" xlink:href="https://internet.garant.ru/document/redirect/411889600/1000">перечень</text:a>, утверждаемый в соответствии с <text:a xlink:type="simple" xlink:href="#anchor256">частью 6 статьи 25</text:a> настоящего Федерального закона, и являющейся организатором отдельных официальных спортивных соревнований, включенных в перечень, утверждаемый в соответствии с частью 6 статьи 25 настоящего Федерального закона.</text:p>
      <text:p text:style-name="s22header">Информация об изменениях:</text:p>
      <text:p text:style-name="s22"><text:bookmark text:name="anchor192012"/>Часть 12 изменена с 24 июля 2024 г. - <text:a xlink:type="simple" xlink:href="https://internet.garant.ru/document/redirect/409423755/132">Федеральный закон</text:a> от 24 июля 2024 г. № 214-ФЗ</text:p>
      <text:p text:style-name="s22"><text:a xlink:type="simple" xlink:href="https://internet.garant.ru/document/redirect/76840265/192012">См. предыдущую редакцию</text:a></text:p>
      <text:p text:style-name="s1">12. В составе постоянно действующего коллегиального руководящего органа общероссийской спортивной федерации в случае создания в развиваемом ею виде спорта профессиональной спортивной лиги, указанной в <text:a xlink:type="simple" xlink:href="#anchor19208">части 8</text:a> настоящей статьи, должен быть один представитель данной профессиональной спортивной лиги, за исключением профессиональной спортивной лиги, включенной в <text:a xlink:type="simple" xlink:href="https://internet.garant.ru/document/redirect/411889600/1000">перечень</text:a>, утверждаемый в соответствии с <text:a xlink:type="simple" xlink:href="#anchor256">частью 6 статьи 25</text:a> настоящего Федерального закона, и являющейся организатором отдельных официальных спортивных соревнований, включенных в перечень, утверждаемый в соответствии с частью 6 статьи 25 настоящего Федерального закона.</text:p>
      <text:p text:style-name="s22header">Информация об изменениях:</text:p>
      <text:p text:style-name="s22"><text:bookmark text:name="anchor192013"/>Часть 13 изменена с 24 июля 2024 г. - <text:a xlink:type="simple" xlink:href="https://internet.garant.ru/document/redirect/409423755/133">Федеральный закон</text:a> от 24 июля 2024 г. № 214-ФЗ</text:p>
      <text:p text:style-name="s22"><text:a xlink:type="simple" xlink:href="https://internet.garant.ru/document/redirect/76840265/192013">См. предыдущую редакцию</text:a></text:p>
      <text:p text:style-name="s1">13. Профессиональная спортивная лига, указанная в <text:a xlink:type="simple" xlink:href="#anchor19208">части 8</text:a> настоящей статьи, в целях проведения международных профессиональных спортивных соревнований, если иное не предусмотрено <text:a xlink:type="simple" xlink:href="#anchor192131">частью 13.1</text:a> настоящей статьи, вправе:</text:p>
      <text:p text:style-name="s1"><text:bookmark text:name="anchor1920131"/>1) разрабатывать и утверждать с соблюдением требований соответствующей международной спортивной федерации и с учетом мнения общероссийской спортивной федерации по соответствующему виду спорта положения (регламенты) таких соревнований, а также иные нормы, устанавливающие:</text:p>
      <text:p text:style-name="s1"><text:bookmark text:name="anchor19201311"/>а) права, обязанности и спортивные санкции для признающих данные нормы субъектов профессионального спорта;</text:p>
      <text:p text:style-name="s1"><text:bookmark text:name="anchor19201312"/>б) особенности порядка медицинского и антидопингового обеспечения таких соревнований, не противоречащие антидопинговым правилам и законодательству Российской Федерации;</text:p>
      <text:p text:style-name="s22header">Информация об изменениях:</text:p>
      <text:p text:style-name="s22"><text:bookmark text:name="anchor19201313"/>Подпункт "в" изменен с 25 декабря 2023 г. - <text:a xlink:type="simple" xlink:href="https://internet.garant.ru/document/redirect/408277523/1914">Федеральный закон</text:a> от 25 декабря 2023 г. № 684-ФЗ</text:p>
      <text:p text:style-name="s22"><text:a xlink:type="simple" xlink:href="https://internet.garant.ru/document/redirect/76814465/19201313">См. предыдущую редакцию</text:a></text:p>
      <text:p text:style-name="s1">в) порядок подготовки и аттестации спортивных судей, обслуживающих соответствующие соревнования, а также порядок осуществления контроля за их деятельностью, за исключением случаев, предусмотренных <text:a xlink:type="simple" xlink:href="#anchor1051">пунктом 1 части 5 статьи 10</text:a> настоящего Федерального закона;</text:p>
      <text:p text:style-name="s1"><text:bookmark text:name="anchor1920132"/>2) осуществлять в случаях, установленных настоящим Федеральным законом, подготовку контролеров-распорядителей, а также совместно с общероссийскими спортивными федерациями по соответствующему виду спорта осуществлять аккредитацию спортивных агентов, осуществляющих свою деятельность в связи с профессиональными спортивными соревнованиями, организуемыми указанной профессиональной спортивной лигой;</text:p>
      <text:p text:style-name="s22header">Информация об изменениях:</text:p>
      <text:p text:style-name="s22"><text:bookmark text:name="anchor1920133"/>Пункт 3 изменен с 25 декабря 2023 г. - <text:a xlink:type="simple" xlink:href="https://internet.garant.ru/document/redirect/408277523/1915">Федеральный закон</text:a> от 25 декабря 2023 г. № 684-ФЗ</text:p>
      <text:p text:style-name="s22"><text:a xlink:type="simple" xlink:href="https://internet.garant.ru/document/redirect/76814465/1920133">См. предыдущую редакцию</text:a></text:p>
      <text:p text:style-name="s1">3) разрабатывать и утверждать по согласованию с соответствующими общероссийскими спортивными федерациями порядок аттестации тренеров профессиональных спортивных клубов, участвующих в таких соревнованиях, за исключением случаев, предусмотренных <text:a xlink:type="simple" xlink:href="#anchor1053">пунктом 3 части 5 статьи 10</text:a> настоящего Федерального закона;</text:p>
      <text:p text:style-name="s22header">Информация об изменениях:</text:p>
      <text:p text:style-name="s22"><text:bookmark text:name="anchor19201331"/>Часть 13 дополнена пунктом 3.1 с 5 июля 2023 г. - <text:a xlink:type="simple" xlink:href="https://internet.garant.ru/document/redirect/407086362/14">Федеральный закон</text:a> от 24 июня 2023 г. № 272-ФЗ</text:p>
      <text:p text:style-name="s1">3.1) направлять в общероссийскую спортивную федерацию по соответствующим виду или видам спорта <text:a xlink:type="simple" xlink:href="https://internet.garant.ru/document/redirect/408304603/11000">предложения</text:a> о получении в публично-правовой компании "Единый регулятор азартных игр" информации о заключенных спортсменами, спортивными судьями, тренерами, руководителями спортивных команд, другими участниками официальных спортивных соревнований, спортивными агентами в букмекерских конторах и тотализаторах пари на официальные спортивные соревнования, проводимые соответствующей профессиональной спортивной лигой,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text:p>
      <text:p text:style-name="s1"><text:bookmark text:name="anchor1920134"/>4) осуществлять иные права в соответствии с законодательством Российской Федерации.</text:p>
      <text:p text:style-name="s22header">Информация об изменениях:</text:p>
      <text:p text:style-name="s22"><text:bookmark text:name="anchor192131"/>Статья 19.2 дополнена частью 13.1 с 24 июля 2024 г. - <text:a xlink:type="simple" xlink:href="https://internet.garant.ru/document/redirect/409423755/134">Федеральный закон</text:a> от 24 июля 2024 г. № 214-ФЗ</text:p>
      <text:p text:style-name="s1">13.1. В случаях, если профессиональная спортивная лига, указанная в <text:a xlink:type="simple" xlink:href="#anchor19208">части 8</text:a> настоящей статьи и включенная в <text:a xlink:type="simple" xlink:href="https://internet.garant.ru/document/redirect/411889600/1000">перечень</text:a>, утверждаемый в соответствии с <text:a xlink:type="simple" xlink:href="#anchor256">частью 6 статьи 25</text:a> настоящего Федерального закона, является организатором отдельных официальных спортивных соревнований, включенных в перечень, утверждаемый в соответствии с частью 6 статьи 25 настоящего Федерального закона, такая профессиональная спортивная лига в целях проведения отдельных официальных спортивных соревнований вправе самостоятельно:</text:p>
      <text:p text:style-name="s1"><text:bookmark text:name="anchor1921311"/>1) разрабатывать и утверждать положения (регламенты) о таких соревнованиях, а также нормы, устанавливающие права, обязанности и спортивные санкции для профессиональных спортивных клубов, спортсменов, тренеров, участвующих в таких соревнованиях, спортивных судей, осуществляющих спортивное судейство таких соревнований, спортивных агентов, осуществляющих свою деятельность в связи с такими соревнованиями. В случае, если в отношении таких соревнований возникают обязательства Российской Федерации, утверждение положений (регламентов) о таких соревнованиях осуществляется в соответствии с <text:a xlink:type="simple" xlink:href="#anchor20140">частью 14 статьи 20</text:a> настоящего Федерального закона;</text:p>
      <text:p text:style-name="s1"><text:bookmark text:name="anchor1921312"/>2) утверждать условия и порядок перехода спортсменов, тренеров в другие профессиональные спортивные клубы, участвующие в таких соревнованиях, а также в иностранные спортивные организации, устанавливать размер денежных выплат, связанных с переходом спортсменов, или порядок определения размера таких выплат. <text:a xlink:type="simple" xlink:href="https://internet.garant.ru/document/redirect/409541879/1000">Перечень</text:a> видов спорта, для которых профессиональная спортивная лига вправе утверждать указанные условия и порядок перехода спортсменов, тренеров, устанавливается федеральным органом исполнительной власти в области физической культуры и спорта;</text:p>
      <text:p text:style-name="s1"><text:bookmark text:name="anchor1921313"/>3) осуществлять аккредитацию спортивных агентов, осуществляющих свою деятельность в связи с такими соревнованиями;</text:p>
      <text:p text:style-name="s1"><text:bookmark text:name="anchor1921314"/>4) направлять в публично-правовую компанию "Единый регулятор азартных игр" запросы и получать информацию о заключенных спортсменами, спортивными судьями, тренерами, руководителями спортивных команд, другими участниками таких соревнований, спортивными агентами, аккредитованными указанной в настоящей части профессиональной спортивной лигой, в букмекерских конторах и тотализаторах пари на такие соревнования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text:p>
      <text:p text:style-name="s22header">Информация об изменениях:</text:p>
      <text:p text:style-name="s22"><text:bookmark text:name="anchor192014"/>Часть 14 изменена с 25 декабря 2023 г. - <text:a xlink:type="simple" xlink:href="https://internet.garant.ru/document/redirect/408277523/1114">Федеральный закон</text:a> от 25 декабря 2023 г. № 684-ФЗ</text:p>
      <text:p text:style-name="s22"><text:a xlink:type="simple" xlink:href="https://internet.garant.ru/document/redirect/76814465/192014">См. предыдущую редакцию</text:a></text:p>
      <text:p text:style-name="s1">14. Профессиональная спортивная лига, указанная в <text:a xlink:type="simple" xlink:href="#anchor19208">части 8</text:a> настоящей статьи, обязана утверждать календарные планы проведения международных профессиональных спортивных соревнований на основании календарных планов спортивных мероприятий спортивных сборных команд Российской Федерации по соответствующим видам спорта.</text:p>
      <text:p text:style-name="s22header">Информация об изменениях:</text:p>
      <text:p text:style-name="s22"><text:bookmark text:name="anchor192141"/>Статья 19.2 дополнена частью 14.1 с 1 января 2025 г. - <text:a xlink:type="simple" xlink:href="https://internet.garant.ru/document/redirect/409423755/135">Федеральный закон</text:a> от 24 июля 2024 г. № 214-ФЗ</text:p>
      <text:p text:style-name="s1">14.1. Профессиональная спортивная лига, включенная в <text:a xlink:type="simple" xlink:href="https://internet.garant.ru/document/redirect/411889600/1000">перечень</text:a>, утверждаемый в соответствии с <text:a xlink:type="simple" xlink:href="#anchor256">частью 6 статьи 25</text:a> настоящего Федерального закона, самостоятельно утверждает календарные планы проведения отдельных официальных спортивных соревнований, включенных в перечень, утверждаемый в соответствии с частью 6 статьи 25 настоящего Федерального закона, организуемых такой профессиональной спортивной лигой, с обязательным включением в такие календарные планы периодов, когда отдельные официальные спортивные соревнования не проводятся, соответствующих периодам участия спортивных сборных команд Российской Федерации в Олимпийских играх и чемпионатах мира, предусмотренных календарными планами спортивных мероприятий спортивных сборных команд Российской Федерации по соответствующим видам спорта, составленными в соответствии с требованиями международных спортивных организаций, и включенных в <text:a xlink:type="simple" xlink:href="https://internet.garant.ru/document/redirect/413398118/1000">Единый календарный план</text:a> межрегиональных, всероссийских и международных физкультурных мероприятий и спортивных мероприятий.</text:p>
      <text:p text:style-name="s22header">Информация об изменениях:</text:p>
      <text:p text:style-name="s22"><text:bookmark text:name="anchor192015"/>Часть 15 изменена с 24 июня 2026 г. - <text:a xlink:type="simple" xlink:href="https://internet.garant.ru/document/redirect/414429757/14">Федеральный закон</text:a> от 24 июня 2026 г. № 185-ФЗ</text:p>
      <text:p text:style-name="s22"><text:a xlink:type="simple" xlink:href="https://internet.garant.ru/document/redirect/483423957/192015">См. предыдущую редакцию</text:a></text:p>
      <text:p text:style-name="s1">15. Профессиональная спортивная лига обязана соблюдать антидопинговые правила, участвовать в предотвращении допинга в спорте и борьбе с ним, противодействии проявлениям любых форм дискриминации и насилия в спорте, принимать меры по предотвращению противоправного влияния на результаты официальных спортивных соревнований (манипулирования официальными спортивными соревнованиями) и борьбе с ним в соответствии с требованиями настоящего Федерального закона, а также содействовать обеспечению организации спортивных мероприятий спортивных сборных команд Российской Федерации по соответствующим видам спорта в случае привлечения для этого профессиональных спортивных лиг общероссийскими спортивными федерациями, в том числе устанавливать в этих целях обязанности и ответственность для субъектов профессионального спорта.</text:p>
      <text:p text:style-name="s1"><text:bookmark text:name="anchor192016"/>16. В случае недостижения согласия между профессиональной спортивной лигой и соответствующей общероссийской спортивной федерацией по договору о делегировании прав на проведение чемпионатов, первенств и кубков России, предусмотренному <text:a xlink:type="simple" xlink:href="#anchor1611">пунктом 1 части 1 статьи 16</text:a> настоящего Федерального закона (в том числе о его заключении, исполнении, изменении, прекращении, продлении срока его действия), а также по вопросам совместного ведения (требующим взаимного согласования), указанным в <text:a xlink:type="simple" xlink:href="#anchor192013">частях 13</text:a> и <text:a xlink:type="simple" xlink:href="#anchor192014">14</text:a> настоящей статьи, спор разрешается в третейском суде в соответствии с <text:a xlink:type="simple" xlink:href="https://internet.garant.ru/document/redirect/71295378/0">законодательством</text:a> Российской Федерации об арбитраже (третейском разбирательстве) с особенностями, установленными настоящим Федеральным законом, если иной порядок разрешения споров не определен сторонами. Такое разрешение спора не может повлечь отмену или приостановление организации и (или) проведения соответствующего профессионального спортивного соревнования, организуемого профессиональной спортивной лигой.</text:p>
      <text:p text:style-name="s1"><text:bookmark text:name="anchor192017"/>17. В случае возникновения спора о размере вознаграждения по договору о делегировании прав на проведение чемпионатов, первенств и кубков России в соответствии с <text:a xlink:type="simple" xlink:href="#anchor1611">пунктом 1 части 1 статьи 16</text:a> настоящего Федерального закона на период до разрешения спора в порядке и случаях, которые установлены настоящим Федеральным законом, размер каждого вознаграждения считается равным размеру, установленному сторонами в договоре о делегировании прав на проведение чемпионатов, первенств и кубков России, прекратившем свое действие.</text:p>
      <text:p text:style-name="s1"><text:bookmark text:name="anchor192018"/>18. В случае заключения между общероссийской спортивной федерацией и профессиональной спортивной лигой договора о делегировании профессиональной спортивной лиге прав на проведение чемпионатов, первенств и кубков России в соответствии с <text:a xlink:type="simple" xlink:href="#anchor1611">пунктом 1 части 1 статьи 16</text:a> настоящего Федерального закона такой договор может быть досрочно прекращен по инициативе любой стороны в одностороннем порядке в случаях, указанных в таком договоре, но не в период проведения спортивного соревнования.</text:p>
      <text:p text:style-name="s1"><text:bookmark text:name="anchor192019"/>19. К существенным нарушениям договора, указанного в <text:a xlink:type="simple" xlink:href="#anchor1611">пункте 1 части 1 статьи 16</text:a> настоящего Федерального закона, для целей его возможного досрочного прекращения, а также для целей возможного неприменения продления срока его действия, если стороны договора не предусмотрели иное, относятся:</text:p>
      <text:p text:style-name="s1"><text:bookmark text:name="anchor1920191"/>1) совершенные по вине профессиональной спортивной лиги приостановление или отмена проведения спортивного соревнования, права на проведение которого ей делегированы;</text:p>
      <text:p text:style-name="s1"><text:bookmark text:name="anchor1920192"/>2) совершенная по вине профессиональной спортивной лиги задержка выплат общероссийской спортивной федерации по указанному договору на срок более девяноста календарных дней;</text:p>
      <text:p text:style-name="s1"><text:bookmark text:name="anchor1920193"/>3) неустранимое нарушение профессиональными спортивными лигами обязанностей, установленных <text:a xlink:type="simple" xlink:href="#anchor192014">частью 14</text:a> настоящей статьи.</text:p>
      <text:p text:style-name="s1"><text:bookmark text:name="anchor192020"/>20. Стороны договора, указанного в <text:a xlink:type="simple" xlink:href="#anchor1611">пункте 1 части 1 статьи 16</text:a> настоящего Федерального закона, обязаны в срок, определенный договором, направлять друг другу уведомления о допущенных другой стороной существенных нарушениях договора, а также предупреждать другую сторону не позднее чем за шесть месяцев до истечения срока договора о его досрочном прекращении или о неприменении продления срока его действия, за исключением случаев существенного нарушения договора, допущенных за последние шесть месяцев срока действия договора.</text:p>
      <text:p text:style-name="s1"/>
      <text:p text:style-name="s22header">Информация об изменениях:</text:p>
      <text:p text:style-name="s22"><text:bookmark text:name="anchor1930"/><text:a xlink:type="simple" xlink:href="https://internet.garant.ru/document/redirect/71546012/16">Федеральным законом</text:a> от 22 ноября 2016 г. N 396-ФЗ настоящий Федеральный закон дополнен статьей 19.3</text:p>
      <text:p text:style-name="s15"><text:span text:style-name="s10">Статья 19.3.</text:span> Спортивные агенты</text:p>
      <text:p text:style-name="s22header">Информация об изменениях:</text:p>
      <text:p text:style-name="s22"><text:bookmark text:name="anchor19301"/>Часть 1 изменена с 24 июля 2024 г. - <text:a xlink:type="simple" xlink:href="https://internet.garant.ru/document/redirect/409423755/141">Федеральный закон</text:a> от 24 июля 2024 г. № 214-ФЗ</text:p>
      <text:p text:style-name="s22"><text:a xlink:type="simple" xlink:href="https://internet.garant.ru/document/redirect/76840265/19301">См. предыдущую редакцию</text:a></text:p>
      <text:p text:style-name="s1">1. Деятельность спортивных агентов осуществляется в соответствии с настоящим Федеральным законом, иными нормативными правовыми актами, а также нормами, утвержденными общероссийскими спортивными федерациями и профессиональными спортивными лигами (в случаях, если аккредитация спортивных агентов осуществляется совместно общероссийскими спортивными федерациями и профессиональными спортивными лигами) или самостоятельно профессиональными спортивными лигами, включенными в <text:a xlink:type="simple" xlink:href="https://internet.garant.ru/document/redirect/411889600/1000">перечень</text:a>, утверждаемый в соответствии с <text:a xlink:type="simple" xlink:href="#anchor256">частью 6 статьи 25</text:a> настоящего Федерального закона.</text:p>
      <text:p text:style-name="s1"><text:bookmark text:name="anchor19302"/>2. Спортивные агенты вправе:</text:p>
      <text:p text:style-name="s1"><text:bookmark text:name="anchor193021"/>1) заключать агентские договоры со спортсменами, с тренерами и профессиональными спортивными клубами в порядке, установленном законодательством Российской Федерации и нормами, утвержденными организациями, осуществляющими аккредитацию спортивных агентов;</text:p>
      <text:p text:style-name="s1"><text:bookmark text:name="anchor193022"/>2) обращаться за разрешением споров, возникающих в связи с осуществлением своей деятельности, в арбитраж (третейское разбирательство), администрируемый постоянно действующим арбитражным учреждением в соответствии с настоящим Федеральным законом и с <text:a xlink:type="simple" xlink:href="https://internet.garant.ru/document/redirect/71295378/0">законодательством</text:a> Российской Федерации об арбитраже (третейском разбирательстве), а также прибегать к процедурам досудебного урегулирования споров, в том числе к процедуре медиации;</text:p>
      <text:p text:style-name="s1"><text:bookmark text:name="anchor193023"/>3) осуществлять иные права в соответствии с законодательством Российской Федерации.</text:p>
      <text:p text:style-name="s1"><text:bookmark text:name="anchor19303"/>3. Спортивные агенты обязаны:</text:p>
      <text:p text:style-name="s1"><text:bookmark text:name="anchor193031"/>1) соблюдать при осуществлении агентской деятельности законодательство Российской Федерации, а также нормы, утвержденные организациями, осуществляющими аккредитацию спортивных агентов;</text:p>
      <text:p text:style-name="s1"><text:bookmark text:name="anchor193032"/>2) добросовестно осуществлять защиту прав и законных интересов спортсмена, тренера или профессионального спортивного клуба;</text:p>
      <text:p text:style-name="s1"><text:bookmark text:name="anchor193033"/>3) не принимать участие в азартных играх в букмекерских конторах и тотализаторах путем заключения пари на официальные спортивные соревнования по виду или видам спорта, в которых они осуществляют агентскую деятельность;</text:p>
      <text:p text:style-name="s1"><text:bookmark text:name="anchor193034"/>4) соблюдать этические нормы в области спорта;</text:p>
      <text:p text:style-name="s1"><text:bookmark text:name="anchor193035"/>5) исполнять иные обязанности в соответствии с законодательством Российской Федерации.</text:p>
      <text:p text:style-name="s1"><text:bookmark text:name="anchor19304"/>4. В целях защиты прав и законных интересов спортсменов и тренеров, предупреждения злоупотреблений и нарушений при их трудоустройстве в профессиональные спортивные клубы, а также в целях повышения качества оказываемых агентских услуг спортивные агенты подлежат аккредитации. Аккредитация спортивных агентов, намеренных осуществлять деятельность по содействию в трудоустройстве спортсменов и тренеров в профессиональные спортивные клубы, осуществляется соответствующей общероссийской спортивной федерацией. В случаях, если профессиональная спортивная лига, объединяющая как российские, так и иностранные профессиональные спортивные клубы, является организатором международных профессиональных спортивных соревнований, аккредитация спортивных агентов, намеренных осуществлять агентскую деятельность в связи с такими соревнованиями, осуществляется соответствующей общероссийской спортивной федерацией совместно с профессиональной спортивной лигой, организующей такие соревнования, если данная аккредитация не противоречит правилам и требованиям соответствующей международной спортивной федерации.</text:p>
      <text:p text:style-name="s22header">Информация об изменениях:</text:p>
      <text:p text:style-name="s22"><text:bookmark text:name="anchor19341"/>Статья 19.3 дополнена частью 4.1 с 24 июля 2024 г. - <text:a xlink:type="simple" xlink:href="https://internet.garant.ru/document/redirect/409423755/142">Федеральный закон</text:a> от 24 июля 2024 г. № 214-ФЗ</text:p>
      <text:p text:style-name="s1">4.1. В случаях, если профессиональная спортивная лига включена в <text:a xlink:type="simple" xlink:href="https://internet.garant.ru/document/redirect/411889600/1000">перечень</text:a>, утверждаемый в соответствии с <text:a xlink:type="simple" xlink:href="#anchor256">частью 6 статьи 25</text:a> настоящего Федерального закона, и является организатором отдельных официальных спортивных соревнований, включенных в перечень, утверждаемый в соответствии с частью 6 статьи 25 настоящего Федерального закона, аккредитация спортивных агентов, намеренных осуществлять агентскую деятельность в связи с такими соревнованиями, осуществляется соответствующей профессиональной спортивной лигой.</text:p>
      <text:p text:style-name="s1"><text:bookmark text:name="anchor19305"/>5. Осуществление деятельности спортивных агентов по содействию в трудоустройстве спортсменов и тренеров в профессиональные спортивные клубы без получения предусмотренной настоящей статьей аккредитации не допускается.</text:p>
      <text:p text:style-name="s1"><text:bookmark text:name="anchor19306"/>6. Нормы аккредитации спортивных агентов, утверждаемые осуществляющими данную аккредитацию организациями, должны содержать следующие положения:</text:p>
      <text:p text:style-name="s1"><text:bookmark text:name="anchor193061"/>1) условия и порядок прохождения аккредитации, осуществляемой в том числе общероссийской спортивной федерацией совместно с профессиональной спортивной лигой;</text:p>
      <text:p text:style-name="s1"><text:bookmark text:name="anchor193062"/>2) требования, предъявляемые к спортивным агентам;</text:p>
      <text:p text:style-name="s1"><text:bookmark text:name="anchor193063"/>3) срок аккредитации, который не может составлять более пяти лет;</text:p>
      <text:p text:style-name="s1"><text:bookmark text:name="anchor193064"/>4) требования к содержанию заключаемых спортивными агентами со спортсменами, с тренерами и профессиональными спортивными клубами договоров, в том числе к максимальным срокам их действия;</text:p>
      <text:p text:style-name="s1"><text:bookmark text:name="anchor193065"/>5) основания и порядок применения спортивных санкций за нарушение норм аккредитации, а также основания и порядок лишения спортивных агентов аккредитации, приостановления ее действия;</text:p>
      <text:p text:style-name="s1"><text:bookmark text:name="anchor193066"/>6) порядок внесения профессиональной спортивной лигой в общероссийскую спортивную федерацию по соответствующему виду спорта представления о лишении спортивных агентов аккредитации или приостановлении ее действия (в случаях осуществления аккредитации общероссийской спортивной федерацией совместно с профессиональной спортивной лигой).</text:p>
      <text:p text:style-name="s1"><text:bookmark text:name="anchor19307"/>7. Организации, осуществляющие аккредитацию спортивных агентов, обязаны опубликовывать на своих официальных сайтах в сети "Интернет" списки аккредитованных спортивных агентов, а также сведения о лишении или приостановлении действия аккредитации.</text:p>
      <text:p text:style-name="s1"><text:bookmark text:name="anchor19308"/>8. Организации, осуществляющие аккредитацию спортивных агентов, осуществляют контроль за деятельностью аккредитованных ими спортивных агентов в порядке, установленном указанными организациями.</text:p>
      <text:p text:style-name="s1"><text:bookmark text:name="anchor19309"/>9. Содействие спортивных агентов в трудоустройстве в профессиональные спортивные клубы спортсменов, не достигших возраста шестнадцати лет, осуществляется на безвозмездной основе на основании соглашения, заключаемого в соответствии с <text:a xlink:type="simple" xlink:href="https://internet.garant.ru/document/redirect/10164072/1028">гражданским законодательством</text:a>.</text:p>
      <text:p text:style-name="s1"/>
      <text:p text:style-name="s15"><text:bookmark text:name="anchor20"/><text:span text:style-name="s10">Статья 20.</text:span> Организация и проведение физкультурных мероприятий, спортивных мероприятий</text:p>
      <text:p text:style-name="s1"/>
      <text:p text:style-name="s22header">Информация об изменениях:</text:p>
      <text:p text:style-name="s22"><text:bookmark text:name="anchor2010"/>Часть 1 изменена с 1 сентября 2025 г. - <text:a xlink:type="simple" xlink:href="https://internet.garant.ru/document/redirect/409494231/171">Федеральный закон</text:a> от 8 августа 2024 г. № 326-ФЗ</text:p>
      <text:p text:style-name="s22"><text:a xlink:type="simple" xlink:href="https://internet.garant.ru/document/redirect/76838918/2010">См. предыдущую редакцию</text:a></text:p>
      <text:p text:style-name="s1">1. Организаторы физкультурных мероприятий или спортивных мероприятий определяют условия их проведения, в том числе условия и порядок предоставления компенсационных выплат спортивным судьям, связанных с оплатой стоимости питания, спортивного снаряжения, оборудования, спортивной и парадной формы, получаемых ими для участия в спортивных соревнованиях, несут ответственность за организацию и проведение таких мероприятий, имеют право приостанавливать и прекращать такие мероприятия, изменять время их проведения и утверждать их итоги, а также при проведении официальных спортивных соревнований обеспечивают совместно с собственниками, пользователями объектов спорта и иных спортивных сооружений меры общественного порядка и общественной безопасности в соответствии с настоящим Федеральным законом и <text:a xlink:type="simple" xlink:href="https://internet.garant.ru/document/redirect/70641034/1000">правилами</text:a> обеспечения безопасности при проведении официальных спортивных соревнований, утвержденными Правительством Российской Федерации (далее - правила обеспечения безопасности при проведении официальных спортивных соревнований). Обеспечение мер общественного порядка и общественной безопасности при проведении официальных спортивных соревнований осуществляется за счет средств организаторов официальных спортивных соревнований и (или) собственников, пользователей объектов спорта и иных спортивных сооружений в соответствии с положениями (регламентами) об официальных спортивных соревнованиях и (или) договорами, заключенными организаторами таких соревнований и собственниками, пользователями объектов спорта и иных спортивных сооружений, если иное не предусмотрено законодательством Российской Федерации. Права и обязанности организаторов официальных спортивных соревнований, собственников, пользователей объектов спорта и иных спортивных сооружений по обеспечению общественного порядка и общественной безопасности при проведении официальных спортивных соревнований устанавливаются настоящим Федеральным законом, а также правилами обеспечения безопасности при проведении официальных спортивных соревнований.</text:p>
      <text:p text:style-name="s22header">Информация об изменениях:</text:p>
      <text:p text:style-name="s22"><text:bookmark text:name="anchor20101"/>Часть 1.1 изменена с 1 мая 2018 г. - <text:a xlink:type="simple" xlink:href="https://internet.garant.ru/document/redirect/71871620/721">Федеральный закон</text:a> от 5 февраля 2018 г. N 15-ФЗ</text:p>
      <text:p text:style-name="s22"><text:a xlink:type="simple" xlink:href="https://internet.garant.ru/document/redirect/57430657/20101">См. предыдущую редакцию</text:a></text:p>
      <text:p text:style-name="s1">1.1. Организаторы физкультурных мероприятий или спортивных мероприятий определяют условия и порядок предоставления добровольцам (волонтерам), контролерам-распорядителям компенсационных выплат, связанных с оплатой стоимости питания, проезда, проживания, условия и порядок предоставления спортивного снаряжения, оборудования, спортивной и парадной формы. Организаторы физкультурных мероприятий или спортивных мероприятий определяют условия и порядок предоставления добровольцам (волонтерам) на безвозмездной и безвозвратной основе форменной одежды и иных предметов вещевого имущества, а контролерам-распорядителям - на возвратной основе форменной одежды и иных предметов вещевого имущества. В случае, если финансовое обеспечение проведения физкультурных мероприятий или спортивных мероприятий осуществляется за счет средств федерального бюджета, условия и порядок предоставления добровольцам (волонтерам), контролерам-распорядителям компенсационных выплат и материально-технического обеспечения, указанных в <text:a xlink:type="simple" xlink:href="#anchor2010">части 1</text:a> настоящей статьи, подлежат согласованию с федеральным органом исполнительной власти в области физической культуры и спорта. Финансовое обеспечение предоставления добровольцам (волонтерам), контролерам-распорядителям компенсационных выплат и материально-технического обеспечения, указанных в части 1 настоящей статьи, осуществляется организаторами соответствующих физкультурных мероприятий или спортивных мероприятий. При организации физкультурных мероприятий или спортивных мероприятий, финансовое обеспечение проведения которых осуществляется не за счет средств федерального бюджета, предоставление добровольцам (волонтерам), контролерам-распорядителям компенсационных выплат и материально-технического обеспечения, указанных в части 1 настоящей статьи, может осуществляться за счет средств соответствующих общероссийских спортивных федераций, общероссийской общественной организации, указанной в <text:a xlink:type="simple" xlink:href="#anchor285">части 5 статьи 28</text:a> настоящего Федерального закона, и (или) профессиональных спортивных лиг, если это предусмотрено нормами, утвержденными этими общероссийскими спортивными федерациями, общероссийской общественной организацией, указанной в части 5 статьи 28 настоящего Федерального закона, и (или) профессиональными спортивными лигами.</text:p>
      <text:p text:style-name="s22header">Информация об изменениях:</text:p>
      <text:p text:style-name="s22"><text:bookmark text:name="anchor20102"/>Часть 1.2 изменена с 1 мая 2018 г. - <text:a xlink:type="simple" xlink:href="https://internet.garant.ru/document/redirect/71871620/722">Федеральный закон</text:a> от 5 февраля 2018 г. N 15-ФЗ</text:p>
      <text:p text:style-name="s22"><text:a xlink:type="simple" xlink:href="https://internet.garant.ru/document/redirect/57430657/20102">См. предыдущую редакцию</text:a></text:p>
      <text:p text:style-name="s1">1.2. Нормы предоставления спортивным судьям, добровольцам (волонтерам), контролерам-распорядителям форменной одежды, иных предметов вещевого имущества, спортивного снаряжения, оборудования, спортивной и парадной формы, порядок пользования в период проведения физкультурных мероприятий или спортивных мероприятий указанными имуществом, снаряжением, оборудованием, нормы питания, обеспечения временного проживания для спортивных судей, добровольцев (волонтеров), контролеров-распорядителей определяются организаторами таких физкультурных мероприятий или спортивных мероприятий.</text:p>
      <text:p text:style-name="s22header">Информация об изменениях:</text:p>
      <text:p text:style-name="s22"><text:bookmark text:name="anchor20103"/>Часть 1.3 изменена с 1 сентября 2025 г. - <text:a xlink:type="simple" xlink:href="https://internet.garant.ru/document/redirect/409494231/172">Федеральный закон</text:a> от 8 августа 2024 г. № 326-ФЗ</text:p>
      <text:p text:style-name="s22"><text:a xlink:type="simple" xlink:href="https://internet.garant.ru/document/redirect/76838918/20103">См. предыдущую редакцию</text:a></text:p>
      <text:p text:style-name="s1">1.3. Права и обязанности зрителей при проведении официальных спортивных соревнований устанавливаются в соответствии с настоящим Федеральным законом <text:a xlink:type="simple" xlink:href="https://internet.garant.ru/document/redirect/70538752/1000">правилами</text:a> поведения зрителей при проведении официальных спортивных соревнований, утвержденными Правительством Российской Федерации (далее - правила поведения зрителей при проведении официальных спортивных соревнований). Организаторы официальных спортивных соревнований и (или) собственники, пользователи объектов спорта и иных спортивных сооружений наряду с правилами поведения зрителей при проведении официальных спортивных соревнований вправе устанавливать дополнительные требования к поведению зрителей при проведении официальных спортивных соревнований, которые не могут противоречить требованиям настоящего Федерального закона и правилам поведения зрителей при проведении официальных спортивных соревнований.</text:p>
      <text:p text:style-name="s22header">Информация об изменениях:</text:p>
      <text:p text:style-name="s22"><text:bookmark text:name="anchor20104"/><text:a xlink:type="simple" xlink:href="https://internet.garant.ru/document/redirect/70418998/153">Федеральным законом</text:a> от 23 июля 2013 г. N 192-ФЗ статья 20 настоящего Федерального закона дополнена частью 1.4, <text:a xlink:type="simple" xlink:href="https://internet.garant.ru/document/redirect/70418998/31">вступающей в силу</text:a> по истечении ста восьмидесяти дней после дня <text:a xlink:type="simple" xlink:href="https://internet.garant.ru/document/redirect/70418999/0">официального опубликования</text:a> названного Федерального закона</text:p>
      <text:p text:style-name="s1">1.4. Зрители, виновные в нарушении <text:a xlink:type="simple" xlink:href="https://internet.garant.ru/document/redirect/70538752/1000">правил</text:a> поведения зрителей при проведении официальных спортивных соревнований, несут ответственность в соответствии с законодательством Российской Федерации.</text:p>
      <text:p text:style-name="s22header">Информация об изменениях:</text:p>
      <text:p text:style-name="s22"><text:bookmark text:name="anchor20105"/>Часть 1.5 изменена с 1 июня 2022 г. - <text:a xlink:type="simple" xlink:href="https://internet.garant.ru/document/redirect/403332957/121">Федеральный закон</text:a> от 30 декабря 2021 г. N 462-ФЗ</text:p>
      <text:p text:style-name="s22"><text:a xlink:type="simple" xlink:href="https://internet.garant.ru/document/redirect/77306968/20105">См. предыдущую редакцию</text:a></text:p>
      <text:p text:style-name="s1">1.5. Для лиц, привлеченных в установленном <text:a xlink:type="simple" xlink:href="https://internet.garant.ru/document/redirect/12125267/2031">законодательством</text:a> Российской Федерации порядке к административной ответственности за нарушение правил поведения зрителей при проведении официальных спортивных соревнований, суд может установить административный запрет на посещение мест проведения официальных спортивных соревнований в дни их проведения. Список лиц, которым запрещено посещение мест проведения официальных спортивных соревнований в дни их проведения (далее - список лиц), ведется федеральным органом исполнительной власти в сфере внутренних дел. Ведение списка лиц и доступ к сведениям, содержащимся в списке лиц, осуществляются в соответствии с установленным <text:a xlink:type="simple" xlink:href="https://internet.garant.ru/document/redirect/12125267/3214">Кодексом</text:a> Российской Федерации об административных правонарушениях порядком исполнения постановления об административном запрете на посещение мест проведения официальных спортивных соревнований в дни их проведения. Организаторы официальных спортивных соревнований, при входе в места проведения которых идентификация и аутентификация являются обязательными в соответствии с <text:a xlink:type="simple" xlink:href="#anchor20202">частью 2.2</text:a> настоящей статьи, не менее чем за три часа до начала проведения таких соревнований знакомятся со сведениями, содержащимися в списке лиц, и не допускают в места проведения таких соревнований в дни их проведения лиц, сведения о которых содержатся в списке лиц. При этом стоимость входных билетов на официальные спортивные соревнования или иных документов, предоставляющих право на посещение таких соревнований, указанным лицам не возвращается.</text:p>
      <text:p text:style-name="s22header">Информация об изменениях:</text:p>
      <text:p text:style-name="s22"><text:bookmark text:name="anchor20106"/><text:a xlink:type="simple" xlink:href="https://internet.garant.ru/document/redirect/70418998/155">Федеральным законом</text:a> от 23 июля 2013 г. N 192-ФЗ статья 20 настоящего Федерального закона дополнена частью 1.6, <text:a xlink:type="simple" xlink:href="https://internet.garant.ru/document/redirect/70418998/31">вступающей в силу</text:a> по истечении ста восьмидесяти дней после дня <text:a xlink:type="simple" xlink:href="https://internet.garant.ru/document/redirect/70418999/0">официального опубликования</text:a> названного Федерального закона</text:p>
      <text:p text:style-name="s9header">ГАРАНТ:</text:p>
      <text:p text:style-name="s9">Часть 1.6 статьи 20 настоящего Федерального закона (в редакции <text:a xlink:type="simple" xlink:href="https://internet.garant.ru/document/redirect/70418998/155">Федерального закона</text:a> от 23 июля 2013 г. N 192-ФЗ) <text:a xlink:type="simple" xlink:href="https://internet.garant.ru/document/redirect/70418998/33">применяется</text:a> по истечении полутора лет со дня утверждения уполномоченным Правительством РФ федеральным органом исполнительной власти <text:a xlink:type="simple" xlink:href="https://internet.garant.ru/document/redirect/71298826/1003">требований</text:a> к техническому оснащению стадионов для обеспечения общественного порядка и общественной безопасности</text:p>
      <text:p text:style-name="s1">1.6. Место проведения официальных спортивных соревнований, не отвечающее требованиям правил обеспечения безопасности при проведении официальных спортивных соревнований, не может использоваться для проведения указанных соревнований.</text:p>
      <text:p text:style-name="s22header">Информация об изменениях:</text:p>
      <text:p text:style-name="s22"><text:bookmark text:name="anchor20107"/><text:a xlink:type="simple" xlink:href="https://internet.garant.ru/document/redirect/70418998/156">Федеральным законом</text:a> от 23 июля 2013 г. N 192-ФЗ статья 20 настоящего Федерального закона дополнена частью 1.7, <text:a xlink:type="simple" xlink:href="https://internet.garant.ru/document/redirect/70418998/31">вступающей в силу</text:a> по истечении ста восьмидесяти дней после дня <text:a xlink:type="simple" xlink:href="https://internet.garant.ru/document/redirect/70418999/0">официального опубликования</text:a> названного Федерального закона</text:p>
      <text:p text:style-name="s1">1.7. Организаторы официальных спортивных соревнований в целях обеспечения общественного порядка и общественной безопасности и соблюдения административных запретов на посещение мест проведения таких соревнований в дни их проведения в срок до тридцати календарных дней до дня начала проведения таких соревнований уведомляют соответствующий территориальный орган федерального органа исполнительной власти в сфере внутренних дел о месте, дате и сроке проведения таких соревнований и незамедлительно сообщают об изменении указанной информации.</text:p>
      <text:p text:style-name="s22header">Информация об изменениях:</text:p>
      <text:p text:style-name="s22"><text:bookmark text:name="anchor20108"/><text:a xlink:type="simple" xlink:href="https://internet.garant.ru/document/redirect/70418998/157">Федеральным законом</text:a> от 23 июля 2013 г. N 192-ФЗ статья 20 настоящего Федерального закона дополнена частью 1.8, <text:a xlink:type="simple" xlink:href="https://internet.garant.ru/document/redirect/70418998/31">вступающей в силу</text:a> по истечении ста восьмидесяти дней после дня <text:a xlink:type="simple" xlink:href="https://internet.garant.ru/document/redirect/70418999/0">официального опубликования</text:a> названного Федерального закона</text:p>
      <text:p text:style-name="s1">1.8. При проведении официальных спортивных соревнований на соответствующих участках автомобильных дорог осуществляются временные ограничение или прекращение движения транспортных средств по таким участкам дорог в порядке, установленном <text:a xlink:type="simple" xlink:href="https://internet.garant.ru/document/redirect/12157004/30">законодательством</text:a> Российской Федерации.</text:p>
      <text:p text:style-name="s22header">Информация об изменениях:</text:p>
      <text:p text:style-name="s22"><text:bookmark text:name="anchor20109"/>Часть 1.9 изменена с 1 сентября 2025 г. - <text:a xlink:type="simple" xlink:href="https://internet.garant.ru/document/redirect/409494231/173">Федеральный закон</text:a> от 8 августа 2024 г. № 326-ФЗ</text:p>
      <text:p text:style-name="s22"><text:a xlink:type="simple" xlink:href="https://internet.garant.ru/document/redirect/76838918/20109">См. предыдущую редакцию</text:a></text:p>
      <text:p text:style-name="s1">1.9. Ответственность за нарушение <text:span text:style-name="s8">правил</text:span> обеспечения безопасности при проведении официальных спортивных соревнований несут организаторы таких соревнований, собственники, пользователи объектов спорта и иных спортивных сооружений в соответствии с <text:a xlink:type="simple" xlink:href="https://internet.garant.ru/document/redirect/12125267/2032">законодательством</text:a> Российской Федерации.</text:p>
      <text:p text:style-name="s22header">Информация об изменениях:</text:p>
      <text:p text:style-name="s22"><text:bookmark text:name="anchor2020"/><text:a xlink:type="simple" xlink:href="https://internet.garant.ru/document/redirect/70833142/3">Федеральным законом</text:a> от 31 декабря 2014 г. N 490-ФЗ в часть 2 статьи 20 настоящего Федерального закона внесены изменения, <text:a xlink:type="simple" xlink:href="https://internet.garant.ru/document/redirect/70833142/51">вступающие в силу</text:a> с 1 января 2015 г.</text:p>
      <text:p text:style-name="s22"><text:a xlink:type="simple" xlink:href="https://internet.garant.ru/document/redirect/57502301/2020">См. текст части в предыдущей редакции</text:a></text:p>
      <text:p text:style-name="s1">2. Организаторам физкультурного мероприятия или спортивного мероприятия принадлежат исключительные права на использование наименования такого мероприятия и его символики. Права на размещение рекламы товаров, работ и услуг в месте проведения физкультурного мероприятия или спортивного мероприятия принадлежат исключительно организаторам такого мероприятия. Права на определение производителей спортивной экипировки, спортивного оборудования и инвентаря, используемых на физкультурном мероприятии или спортивном мероприятии, принадлежат исключительно организаторам такого мероприятия. Расходование средств, полученных организаторами физкультурных мероприятий и (или) спортивных мероприятий от реализации прав на размещение рекламы пива и напитков, изготавливаемых на основе пива, в местах проведения этих мероприятий, а также от реализации прав на размещение указанной рекламы во время теле- и радиотрансляций физкультурных мероприятий и (или) спортивных мероприятий, осуществляется в соответствии с <text:a xlink:type="simple" xlink:href="https://internet.garant.ru/document/redirect/70989100/1000">правилами</text:a>, утвержденными федеральным органом исполнительной власти в области физической культуры и спорта.</text:p>
      <text:p text:style-name="s9header">ГАРАНТ:</text:p>
      <text:p text:style-name="s9">О трансляции спортивных мероприятий, а также об особенностях рекламы отдельных видов товаров см. <text:span text:style-name="s8">Федеральный закон</text:span> от 13 марта 2006 г. N 38-ФЗ</text:p>
      <text:p text:style-name="s22header">Информация об изменениях:</text:p>
      <text:p text:style-name="s22"><text:bookmark text:name="anchor20201"/>Часть 2.1 изменена с 1 сентября 2025 г. - <text:a xlink:type="simple" xlink:href="https://internet.garant.ru/document/redirect/409494231/174">Федеральный закон</text:a> от 8 августа 2024 г. № 326-ФЗ</text:p>
      <text:p text:style-name="s22"><text:a xlink:type="simple" xlink:href="https://internet.garant.ru/document/redirect/76838918/20201">См. предыдущую редакцию</text:a></text:p>
      <text:p text:style-name="s1">2.1. Организаторы официальных спортивных соревнований, собственники, пользователи объектов спорта и иных спортивных сооружений по согласованию с организаторами официальных спортивных соревнований устанавливают требования к реализации входных билетов, иных документов, предоставляющих право на посещение таких соревнований. Организаторы официальных спортивных соревнований по согласованию с собственниками, пользователями объектов спорта и иных спортивных сооружений вправе устанавливать требования к оформлению и контролю за наличием указанных входных билетов, иных документов, в том числе предусматривающие идентификацию зрителей по документам, удостоверяющим их личность.</text:p>
      <text:p text:style-name="s22header">Информация об изменениях:</text:p>
      <text:p text:style-name="s22"><text:bookmark text:name="anchor20202"/>Статья 20 дополнена частью 2.2 с 1 июня 2022 г. - <text:a xlink:type="simple" xlink:href="https://internet.garant.ru/document/redirect/403332957/123">Федеральный закон</text:a> от 30 декабря 2021 г. N 462-ФЗ</text:p>
      <text:p text:style-name="s1">2.2. На официальных спортивных соревнованиях, определенных <text:a xlink:type="simple" xlink:href="https://internet.garant.ru/document/redirect/404898707/1000">решениями</text:a> Правительства Российской Федерации, идентификация и аутентификация зрителей, участников официальных спортивных соревнований, иных лиц, задействованных в проведении таких соревнований, являются обязательными и осуществляются в соответствии с особенностями, установленными <text:a xlink:type="simple" xlink:href="#anchor2005">статьей 20.5</text:a> настоящего Федерального закона. Правительство Российской Федерации принимает указанные решения с учетом особенностей отдельного вида спорта и в зависимости от уровня проведения спортивного соревнования. Организаторы официальных спортивных соревнований, определенных решениями Правительства Российской Федерации в соответствии с настоящей частью, определяют перечень иных лиц, задействованных в проведении таких соревнований, доступ которых в места проведения официальных спортивных соревнований осуществляется на основании иных документов, предоставляющих право на посещение таких соревнований. Бланки входных билетов на официальные спортивные соревнования, определенные решениями Правительства Российской Федерации в соответствии с настоящей частью, иных документов, предоставляющих право на посещение таких соревнований, должны содержать информацию о необходимости предъявления действующей персонифицированной карты при входе в места проведения таких соревнований. Реализация входных билетов на официальные спортивные соревнования, определенные решениями Правительства Российской Федерации в соответствии с настоящей частью, иных документов, предоставляющих право на посещение таких соревнований, осуществляется при наличии действующей персонифицированной карты и соблюдении порядка идентификации и аутентификации, предусмотренного <text:a xlink:type="simple" xlink:href="#anchor200504">частью 4 статьи 20.5</text:a> настоящего Федерального закона.</text:p>
      <text:p text:style-name="s22header">Информация об изменениях:</text:p>
      <text:p text:style-name="s22"><text:bookmark text:name="anchor20203"/>Статья 20 дополнена частью 2.3 с 1 июня 2022 г. - <text:a xlink:type="simple" xlink:href="https://internet.garant.ru/document/redirect/403332957/123">Федеральный закон</text:a> от 30 декабря 2021 г. N 462-ФЗ</text:p>
      <text:p text:style-name="s1">2.3. Организатор официального спортивного соревнования или иные лица, действующие на основании соглашения с организатором официального спортивного соревнования, в целях повышения привлекательности посещения этого соревнования вправе оказывать использующим персонифицированные карты зрителям при их согласии дополнительные услуги.</text:p>
      <text:p text:style-name="s1"><text:bookmark text:name="anchor2030"/>3. Использование третьими лицами наименований физкультурных мероприятий и (или) спортивных мероприятий, образованных на их основе словосочетаний и символики указанных мероприятий осуществляется на основании соглашений, заключаемых в письменной форме с организаторами физкультурных мероприятий и (или) спортивных мероприятий, за исключением случаев использования таких наименований, образованных на их основе словосочетаний и символики в информационных целях либо в связи с осуществлением этих прав третьими лицами, являющимися приобретателями прав на освещение в средствах массовой информации физкультурных мероприятий и (или) спортивных мероприятий. В средствах массовой информации должны использоваться утвержденные организаторами точные и неискаженные наименования физкультурных мероприятий или спортивных мероприятий, при этом такие наименования рекламой не являются.</text:p>
      <text:p text:style-name="s22header">Информация об изменениях:</text:p>
      <text:p text:style-name="s22"><text:bookmark text:name="anchor2040"/><text:a xlink:type="simple" xlink:href="https://internet.garant.ru/document/redirect/70393102/5502">Федеральным законом</text:a> от 7 июня 2013 г. N 108-ФЗ в часть 4 статьи 20 настоящего Федерального закона внесены изменения</text:p>
      <text:p text:style-name="s22"><text:a xlink:type="simple" xlink:href="https://internet.garant.ru/document/redirect/58052753/2040">См. текст части в предыдущей редакции</text:a></text:p>
      <text:p text:style-name="s1">4. Организаторам физкультурных мероприятий и (или) спортивных мероприятий принадлежат права на их освещение посредством трансляции изображения и (или) звука мероприятий любыми способами и (или) с помощью любых технологий, а также посредством осуществления записи указанной трансляции и (или) фотосъемки мероприятий.</text:p>
      <text:p text:style-name="s1"><text:bookmark text:name="anchor2050"/>5. Права на освещение физкультурных мероприятий и (или) спортивных мероприятий могут быть использованы третьими лицами только на основании разрешений организаторов физкультурных мероприятий и (или) спортивных мероприятий или соглашений в письменной форме о приобретении третьими лицами этих прав у организаторов таких мероприятий.</text:p>
      <text:p text:style-name="s1"><text:bookmark text:name="anchor2060"/>6. Организация и проведение физкультурного мероприятия или спортивного соревнования осуществляются в соответствии с положением (регламентом) о таком физкультурном мероприятии или таком спортивном соревновании, утверждаемым его организаторами.</text:p>
      <text:p text:style-name="s1"><text:bookmark text:name="anchor2070"/>7. <text:a xlink:type="simple" xlink:href="https://internet.garant.ru/document/redirect/70457796/1000">Общие требования</text:a> к содержанию положений (регламентов) о межрегиональных и всероссийских официальных физкультурных мероприятиях и спортивных соревнованиях, предусматривающие особенности отдельных видов спорта, устанавливаю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20701"/>Часть 7.1 изменена с 1 сентября 2025 г. - <text:a xlink:type="simple" xlink:href="https://internet.garant.ru/document/redirect/409494231/175">Федеральный закон</text:a> от 8 августа 2024 г. № 326-ФЗ</text:p>
      <text:p text:style-name="s22"><text:a xlink:type="simple" xlink:href="https://internet.garant.ru/document/redirect/76838918/20701">См. предыдущую редакцию</text:a></text:p>
      <text:p text:style-name="s1">7.1. Для обеспечения общественного порядка и общественной безопасности при проведении официальных спортивных соревнований организаторы таких соревнований и (или) собственники, пользователи объектов спорта и иных спортивных сооружений могут привлекать контролеров-распорядителей. Указанное привлечение может осуществляться путем обращения в организации, осуществляющие подготовку контролеров-распорядителей и (или) оказывающие услуги по обеспечению порядка в местах проведения массовых мероприятий. Федеральный орган исполнительной власти в области физической культуры и спорта устанавливает <text:a xlink:type="simple" xlink:href="https://internet.garant.ru/document/redirect/71296290/1000">требования</text:a> к организациям, осуществляющим специальную подготовку контролеров-распорядителей и (или) выдачу и учет удостоверений контролеров-распорядителей. <text:a xlink:type="simple" xlink:href="https://internet.garant.ru/document/redirect/71296292/1000">Требования</text:a> к содержанию программы специальной подготовки контролеров-распорядителей утверждаются федеральным органом исполнительной власти в области физической культуры и спорта по согласованию с федеральным органом исполнительной власти в сфере внутренних дел. Выдача и учет удостоверений контролеров-распорядителей осуществляются в <text:a xlink:type="simple" xlink:href="https://internet.garant.ru/document/redirect/406761909/1000">порядке</text:a>, установленном федеральным органом исполнительной власти в области физической культуры и спорта. <text:a xlink:type="simple" xlink:href="https://internet.garant.ru/document/redirect/406761909/2000">Форма</text:a> удостоверения контролера-распорядителя утверждае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20702"/>Статья 20 дополнена частью 7.2 с 5 июля 2023 г. - <text:a xlink:type="simple" xlink:href="https://internet.garant.ru/document/redirect/407086362/15">Федеральный закон</text:a> от 24 июня 2023 г. № 272-ФЗ</text:p>
      <text:p text:style-name="s1">7.2.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 организаторы официальных спортивных соревнований могут направлять в общероссийскую спортивную федерацию по соответствующим виду или видам спорта <text:a xlink:type="simple" xlink:href="https://internet.garant.ru/document/redirect/408304603/11000">предложения</text:a> о получении в публично-правовой компании "Единый регулятор азартных игр" информации о заключенных спортсменами, спортивными судьями, тренерами, руководителями спортивных команд, другими участниками официальных спортивных соревнований, спортивными агентами в букмекерских конторах и тотализаторах пари на официальные спортивные соревнования, проводимые этими организаторами официальных спортивных соревнований.</text:p>
      <text:p text:style-name="s1"><text:bookmark text:name="anchor2080"/>8. Порядок утверждения положений (регламентов) об официальных физкультурных мероприятиях и спортивных соревнованиях субъекта Российской Федерации, требования к их содержанию устанавливаются органом исполнительной власти субъекта Российской Федерации в области физической культуры и спорта.</text:p>
      <text:p text:style-name="s1"><text:bookmark text:name="anchor2090"/>9. Порядок утверждения положений (регламентов) об официальных физкультурных мероприятиях и спортивных соревнованиях муниципального образования, требования к содержанию этих положений (регламентов) устанавливаются органами местного самоуправления.</text:p>
      <text:p text:style-name="s22header">Информация об изменениях:</text:p>
      <text:p text:style-name="s22"><text:bookmark text:name="anchor20901"/>Статья 20 дополнена частью 9.1 с 1 сентября 2025 г. - <text:a xlink:type="simple" xlink:href="https://internet.garant.ru/document/redirect/411824868/1131">Федеральный закон</text:a> от 7 апреля 2025 г. № 65-ФЗ</text:p>
      <text:p text:style-name="s1">9.1. Порядок утверждения положений (регламентов) об официальных физкультурных мероприятиях и спортивных мероприятиях федеральной территории "Сириус", требования к содержанию указанных положений (регламентов) устанавливаются уполномоченным органом публичной власти федеральной территории "Сириус".</text:p>
      <text:p text:style-name="s22header">Информация об изменениях:</text:p>
      <text:p text:style-name="s22"><text:bookmark text:name="anchor20100"/>Часть 10 изменена с 1 июня 2024 г. - <text:a xlink:type="simple" xlink:href="https://internet.garant.ru/document/redirect/408101171/151">Федеральный закон</text:a> от 30 ноября 2023 г. № 564-ФЗ</text:p>
      <text:p text:style-name="s22"><text:a xlink:type="simple" xlink:href="https://internet.garant.ru/document/redirect/76827583/20100">См. предыдущую редакцию</text:a></text:p>
      <text:p text:style-name="s1">10. Порядок утверждения положений (регламентов) об официальных физкультурных мероприятиях и спортивных соревнованиях, проводимых по военно-прикладным и служебно-прикладным видам спорта, требования к их содержанию устанавливаются федеральными органами исполнительной власти, осуществляющими руководство развитием военно-прикладных и (или) служебно-прикладных видов спорта.</text:p>
      <text:p text:style-name="s1"><text:bookmark text:name="anchor20110"/>11. В случае, если организаторами физкультурного мероприятия или спортивного мероприятия являются несколько лиц, распределение прав и обязанностей между ними в отношении такого мероприятия осуществляется на основе договора и (или) положения (регламента) о таком мероприятии. Если иное не предусмотрено указанными документами, организаторы физкультурного мероприятия или спортивного мероприятия несут солидарную ответственность за причиненный вред участникам мероприятия и (или) третьим лицам.</text:p>
      <text:p text:style-name="s22header">Информация об изменениях:</text:p>
      <text:p text:style-name="s22"><text:bookmark text:name="anchor20120"/>Часть 12 изменена с 1 июня 2024 г. - <text:a xlink:type="simple" xlink:href="https://internet.garant.ru/document/redirect/408101171/152">Федеральный закон</text:a> от 30 ноября 2023 г. № 564-ФЗ</text:p>
      <text:p text:style-name="s22"><text:a xlink:type="simple" xlink:href="https://internet.garant.ru/document/redirect/76827583/20120">См. предыдущую редакцию</text:a></text:p>
      <text:p text:style-name="s1">12. Организация и проведение на территории Российской Федерации официального спортивного соревнования по военно-прикладному и (или) служебно-прикладному виду спорта, имеющего статус и наименование чемпионата, кубка или первенства, допускаются только при условии включения в состав организаторов данного спортивного соревнования федерального органа исполнительной власти, осуществляющего руководство развитием соответствующих военно-прикладных и (или) служебно-прикладных видов спорта.</text:p>
      <text:p text:style-name="s22header">Информация об изменениях:</text:p>
      <text:p text:style-name="s22"><text:bookmark text:name="anchor20121"/>Статья 20 дополнена частью 12.1 с 1 июня 2024 г. - <text:a xlink:type="simple" xlink:href="https://internet.garant.ru/document/redirect/408101171/153">Федеральный закон</text:a> от 30 ноября 2023 г. № 564-ФЗ</text:p>
      <text:p text:style-name="s1">12.1. <text:a xlink:type="simple" xlink:href="https://internet.garant.ru/document/redirect/412012760/1000">Особенности</text:a> присвоения статуса и наименования спортивному соревнованию по военно-прикладному и служебно-прикладному видам спорта, в том числе наделения статусом чемпиона, победителя первенства или обладателя кубка, устанавливаются федеральным органом исполнительной власти в области физической культуры и спорта по согласованию с федеральными органами исполнительной власти, осуществляющими руководство развитием соответствующих военно-прикладных и (или) служебно-прикладных видов спорта.</text:p>
      <text:p text:style-name="s22header">Информация об изменениях:</text:p>
      <text:p text:style-name="s22"><text:bookmark text:name="anchor20122"/>Статья 20 дополнена частью 12.2 с 1 июня 2024 г. - <text:a xlink:type="simple" xlink:href="https://internet.garant.ru/document/redirect/408101171/153">Федеральный закон</text:a> от 30 ноября 2023 г. № 564-ФЗ</text:p>
      <text:p text:style-name="s1">12.2. Организация и проведение официального спортивного соревнования по служебно-прикладному виду спорта с участием спортивных команд двух и более федеральных органов исполнительной власти, осуществляющих руководство развитием служебно-прикладных видов спорта, допускаются только при условии включения в состав организаторов данного спортивного соревнования общественно-государственной организации, участвующей в развитии служебно-прикладных видов спорта, <text:a xlink:type="simple" xlink:href="https://internet.garant.ru/document/redirect/409200006/0">уполномоченной</text:a> Правительством Российской Федерации на межведомственное развитие таких видов спорта.</text:p>
      <text:p text:style-name="s22header">Информация об изменениях:</text:p>
      <text:p text:style-name="s22"><text:bookmark text:name="anchor20130"/>Часть 13 изменена с 1 сентября 2025 г. - <text:a xlink:type="simple" xlink:href="https://internet.garant.ru/document/redirect/411824868/1132">Федеральный закон</text:a> от 7 апреля 2025 г. № 65-ФЗ</text:p>
      <text:p text:style-name="s22"><text:a xlink:type="simple" xlink:href="https://internet.garant.ru/document/redirect/76838918/20130">См. предыдущую редакцию</text:a></text:p>
      <text:p text:style-name="s1">13. Статус и наименование чемпионата, кубка или первенства Российской Федерации, субъекта Российской Федерации, муниципального образования, федеральной территории "Сириус" могут иметь только официальные спортивные соревнования.</text:p>
      <text:p text:style-name="s22header">Информация об изменениях:</text:p>
      <text:p text:style-name="s22"><text:bookmark text:name="anchor20140"/>Часть 14 изменена с 1 сентября 2025 г. - <text:a xlink:type="simple" xlink:href="https://internet.garant.ru/document/redirect/411824868/1133">Федеральный закон</text:a> от 7 апреля 2025 г. № 65-ФЗ</text:p>
      <text:p text:style-name="s22"><text:a xlink:type="simple" xlink:href="https://internet.garant.ru/document/redirect/76838918/20140">См. предыдущую редакцию</text:a></text:p>
      <text:p text:style-name="s1">14. Международные официальные физкультурные мероприятия и спортивные мероприятия, в отношении которых возникают обязательства Российской Федерации, проводятся на территории Российской Федерации только при условии согласования предложений (заявок) о проведении таких мероприятий с высшими исполнительными органами государственной власти субъектов Российской Федерации, на территориях которых планируется проведение таких мероприятий (либо в случае планирования проведения таких мероприятий в федеральной территории "Сириус" - с уполномоченным органом публичной власти федеральной территории "Сириус"), и федеральным органом исполнительной власти в области физической культуры и спорта. Согласование предложений (заявок) о проведении таких мероприятий, в том числе о выдвижении Российской Федерации, городов Российской Федерации в качестве кандидатов на право проведения таких мероприятий, оформление обязательств (гарантий), принимаемых на себя Российской Федерацией в связи с подготовкой и проведением таких мероприятий, утверждение положений (регламентов) о таких мероприятиях осуществляются в <text:a xlink:type="simple" xlink:href="https://internet.garant.ru/document/redirect/403009948/1000">порядке</text:a>, установленном Правительством Российской Федерации.</text:p>
      <text:p text:style-name="s22header">Информация об изменениях:</text:p>
      <text:p text:style-name="s22"><text:bookmark text:name="anchor20141"/><text:a xlink:type="simple" xlink:href="https://internet.garant.ru/document/redirect/71655916/3">Федеральным законом</text:a> от 17 апреля 2017 г. N 78-ФЗ статья 20 настоящего Федерального закона дополнена частью 14.1</text:p>
      <text:p text:style-name="s1">14.1. В период проведения международных спортивных мероприятий, указанных в <text:a xlink:type="simple" xlink:href="#anchor20140">части 14</text:a> настоящей статьи, въезд в Российскую Федерацию иностранным гражданам или лицам без гражданства не разрешается, если в отношении таких иностранных граждан или лиц без гражданства имеется информация о фактах нарушения ими общественного порядка при проведении публичных, спортивных, зрелищных и (или) иных массовых мероприятий за пределами территории Российской Федерации или нарушения <text:a xlink:type="simple" xlink:href="https://internet.garant.ru/document/redirect/70538752/1000">правил</text:a> поведения зрителей при проведении официальных спортивных соревнований на территории Российской Федерации либо о намерении совершить соответствующие противоправные деяния на территории Российской Федерации. При наличии указанной информации в отношении таких иностранных граждан или лиц без гражданства выносится решение о неразрешении въезда в Российскую Федерацию в <text:a xlink:type="simple" xlink:href="https://internet.garant.ru/document/redirect/70845884/1000">порядке</text:a>, установленном законодательством Российской Федерации.</text:p>
      <text:p text:style-name="s22header">Информация об изменениях:</text:p>
      <text:p text:style-name="s22"><text:bookmark text:name="anchor20142"/>Статья 20 дополнена частью 14.2 с 8 января 2019 г. - <text:a xlink:type="simple" xlink:href="https://internet.garant.ru/document/redirect/72139528/1">Федеральный закон</text:a> от 27 декабря 2018 г. N 564-ФЗ</text:p>
      <text:p text:style-name="s1">14.2. В целях обеспечения безопасности международных спортивных мероприятий, указанных в <text:a xlink:type="simple" xlink:href="#anchor20140">части 14</text:a> настоящей статьи, Президентом Российской Федерации могут быть введены усиленные меры безопасности, включающие в себя:</text:p>
      <text:p text:style-name="s1"><text:bookmark text:name="anchor201421"/>1) установление контролируемых и (или) запретных зон;</text:p>
      <text:p text:style-name="s1"><text:bookmark text:name="anchor201422"/>2) ограничение на въезд и (или) временное пребывание граждан и проживание граждан;</text:p>
      <text:p text:style-name="s1"><text:bookmark text:name="anchor201423"/>3) ограничение движения транспортных средств;</text:p>
      <text:p text:style-name="s1"><text:bookmark text:name="anchor201424"/>4) ограничение полетов летательных аппаратов;</text:p>
      <text:p text:style-name="s1"><text:bookmark text:name="anchor201425"/>5) ограничение судоходства;</text:p>
      <text:p text:style-name="s1"><text:bookmark text:name="anchor201426"/>6) усиление охраны общественного порядка и объектов инфраструктуры;</text:p>
      <text:p text:style-name="s1"><text:bookmark text:name="anchor201427"/>7) ограничение проведения публичных мероприятий, не связанных с подготовкой и проведением международных спортивных мероприятий;</text:p>
      <text:p text:style-name="s1"><text:bookmark text:name="anchor201428"/>8) полное или частичное приостановление деятельности отдельных опасных производств и организаций, в которых используются взрывчатые, радиоактивные, химически и биологически опасные вещества;</text:p>
      <text:p text:style-name="s1"><text:bookmark text:name="anchor201429"/>9) проведение при проходе или проезде на контролируемую территорию и при выходе или выезде с указанной территории досмотра физических лиц и находящихся при них вещей, а также досмотра транспортных средств и провозимых на них вещей, в том числе с применением технических средств;</text:p>
      <text:p text:style-name="s1"><text:bookmark text:name="anchor2014210"/>10) ограничение или запрещение оборота оружия, боеприпасов, взрывчатых веществ, специальных средств и ядовитых веществ, установление особенностей оборота лекарственных средств и препаратов, содержащих наркотические средства, психотропные или сильнодействующие вещества, этилового спирта, алкогольной и спиртосодержащей продукции.</text:p>
      <text:p text:style-name="s22header">Информация об изменениях:</text:p>
      <text:p text:style-name="s22"><text:bookmark text:name="anchor20143"/>Статья 20 дополнена частью 14.3 с 8 января 2019 г. - <text:a xlink:type="simple" xlink:href="https://internet.garant.ru/document/redirect/72139528/1">Федеральный закон</text:a> от 27 декабря 2018 г. N 564-ФЗ</text:p>
      <text:p text:style-name="s1">14.3. При введении указанных в <text:a xlink:type="simple" xlink:href="#anchor20142">части 14.2</text:a> настоящей статьи усиленных мер безопасности должны определяться конкретные границы территории и акватории, в пределах которых вводятся такие меры, или органы, уполномоченные на определение таких границ, а также период действия вводимых мер. При введении усиленных мер безопасности могут определяться также организации и категории граждан, в отношении которых такие меры не применяются. Порядок финансового обеспечения и материально-технического обеспечения вводимых мер безопасности определяется Правительством Российской Федерации.</text:p>
      <text:p text:style-name="s22header">Информация об изменениях:</text:p>
      <text:p text:style-name="s22"><text:bookmark text:name="anchor20144"/>Часть 14.4 изменена с 1 сентября 2025 г. - <text:a xlink:type="simple" xlink:href="https://internet.garant.ru/document/redirect/411824868/1134">Федеральный закон</text:a> от 7 апреля 2025 г. № 65-ФЗ</text:p>
      <text:p text:style-name="s22"><text:a xlink:type="simple" xlink:href="https://internet.garant.ru/document/redirect/76838918/20144">См. предыдущую редакцию</text:a></text:p>
      <text:p text:style-name="s1">14.4. В целях осуществления планирования и разработки механизма реализации усиленных мер безопасности, предусмотренных <text:a xlink:type="simple" xlink:href="#anchor20142">частью 14.2</text:a> настоящей статьи, Президентом Российской Федерации может создаваться межведомственный орган по координации в пределах своей компетенции деятельности государственных органов, органов публичной власти федеральной территории "Сириус", органов местного самоуправления и организаций, реализующих такие меры. Положение об указанном органе и его состав утверждаются Президентом Российской Федерации.</text:p>
      <text:p text:style-name="s22header">Информация об изменениях:</text:p>
      <text:p text:style-name="s22"><text:bookmark text:name="anchor20145"/>Статья 20 дополнена частью 14.5 с 8 января 2019 г. - <text:a xlink:type="simple" xlink:href="https://internet.garant.ru/document/redirect/72139528/1">Федеральный закон</text:a> от 27 декабря 2018 г. N 564-ФЗ</text:p>
      <text:p text:style-name="s1">14.5. Граждане, проживающие и работающие в пределах границ территории, на которой в соответствии с настоящей статьей введены усиленные меры безопасности, а также граждане, прибывающие на эту территорию, должны быть ознакомлены с введенными мерами безопасности путем опубликования информации в средствах массовой информации.</text:p>
      <text:p text:style-name="s1"><text:bookmark text:name="anchor20150"/>15. Организация всероссийских официальных физкультурных мероприятий и спортивных мероприятий (за исключением мероприятий по военно-прикладным и служебно-прикладным видам спорта) допускается только при условии включения в состав их организаторов общероссийских спортивных федераций по соответствующим видам спорта или федерального органа исполнительной власти в области физической культуры и спорта.</text:p>
      <text:p text:style-name="s1"><text:bookmark text:name="anchor20160"/>16. <text:a xlink:type="simple" xlink:href="https://internet.garant.ru/document/redirect/198161/15">Утратила силу</text:a>.</text:p>
      <text:p text:style-name="s22header">Информация об изменениях:</text:p>
      <text:p text:style-name="s22">См. текст <text:a xlink:type="simple" xlink:href="https://internet.garant.ru/document/redirect/5756249/20160">части 16 статьи 20</text:a></text:p>
      <text:p text:style-name="s22header">Информация об изменениях:</text:p>
      <text:p text:style-name="s22"><text:bookmark text:name="anchor20170"/>Часть 17 изменена с 1 сентября 2025 г. - <text:a xlink:type="simple" xlink:href="https://internet.garant.ru/document/redirect/409494231/176">Федеральный закон</text:a> от 8 августа 2024 г. № 326-ФЗ</text:p>
      <text:p text:style-name="s22"><text:a xlink:type="simple" xlink:href="https://internet.garant.ru/document/redirect/76838918/20170">См. предыдущую редакцию</text:a></text:p>
      <text:p text:style-name="s1">17. Собственники, пользователи объектов спорта и иных спортивных сооружений совместно с организаторами официальных спортивных соревнований обязаны:</text:p>
      <text:p text:style-name="s1"><text:bookmark text:name="anchor201701"/>1) организовывать пропускной и внутриобъектовый режимы в местах проведения официальных спортивных соревнований в период их проведения;</text:p>
      <text:p text:style-name="s22header">Информация об изменениях:</text:p>
      <text:p text:style-name="s22"><text:bookmark text:name="anchor201702"/>Пункт 2 изменен с 1 июня 2022 г. - <text:a xlink:type="simple" xlink:href="https://internet.garant.ru/document/redirect/403332957/1242">Федеральный закон</text:a> от 30 декабря 2021 г. N 462-ФЗ</text:p>
      <text:p text:style-name="s22"><text:a xlink:type="simple" xlink:href="https://internet.garant.ru/document/redirect/77306968/201702">См. предыдущую редакцию</text:a></text:p>
      <text:p text:style-name="s1">2) осуществлять, в том числе с применением технических средств, включая информационные системы контроля доступа, контроль за наличием у зрителей, участников официальных спортивных соревнований, иных лиц, задействованных в проведении таких соревнований, входных билетов или иных документов, предоставляющих право на посещение таких соревнований, в том числе документов, удостоверяющих личность, предусмотренных <text:a xlink:type="simple" xlink:href="#anchor20201">частью 2.1</text:a> настоящей статьи, а также в случаях, предусмотренных <text:a xlink:type="simple" xlink:href="#anchor20202">частью 2.2</text:a> настоящей статьи, осуществлять при входе в места проведения официальных спортивных соревнований контроль с применением указанных технических средств за наличием действующей персонифицированной карты у зрителей, участников официальных спортивных соревнований, иных лиц, задействованных в проведении таких соревнований;</text:p>
      <text:p text:style-name="s1"><text:bookmark text:name="anchor201703"/>3) информировать зрителей и участников официальных спортивных соревнований о необходимости соблюдения <text:a xlink:type="simple" xlink:href="https://internet.garant.ru/document/redirect/70538752/1000">правил</text:a> поведения зрителей при проведении официальных спортивных соревнований, а также об их действиях в случае угрозы возникновения или при возникновении чрезвычайной ситуации;</text:p>
      <text:p text:style-name="s22header">Информация об изменениях:</text:p>
      <text:p text:style-name="s22"><text:bookmark text:name="anchor201704"/>Пункт 4 изменен с 1 июня 2022 г. - <text:a xlink:type="simple" xlink:href="https://internet.garant.ru/document/redirect/403332957/1243">Федеральный закон</text:a> от 30 декабря 2021 г. N 462-ФЗ</text:p>
      <text:p text:style-name="s22"><text:a xlink:type="simple" xlink:href="https://internet.garant.ru/document/redirect/77306968/201704">См. предыдущую редакцию</text:a></text:p>
      <text:p text:style-name="s1">4) информировать зрителей, участников официальных спортивных соревнований, иных лиц, задействованных в проведении таких соревнований, о прекращении таких соревнований, организовывать эвакуацию этих зрителей, участников, иных лиц в случае угрозы возникновения или при возникновении чрезвычайной ситуации;</text:p>
      <text:p text:style-name="s1"><text:bookmark text:name="anchor201705"/>5) выполнять иные обязанности, установленные <text:a xlink:type="simple" xlink:href="https://internet.garant.ru/document/redirect/70641034/1000">правилами</text:a> обеспечения безопасности при проведении официальных спортивных соревнований.</text:p>
      <text:p text:style-name="s22header">Информация об изменениях:</text:p>
      <text:p text:style-name="s22"><text:bookmark text:name="anchor20171"/>Статья 20 дополнена частью 17.1 с 1 июня 2022 г. - <text:a xlink:type="simple" xlink:href="https://internet.garant.ru/document/redirect/403332957/125">Федеральный закон</text:a> от 30 декабря 2021 г. N 462-ФЗ</text:p>
      <text:p text:style-name="s1">17.1. Организатор официального спортивного соревнования, определенного решением Правительства Российской Федерации в соответствии с <text:a xlink:type="simple" xlink:href="#anchor20202">частью 2.2</text:a> настоящей статьи, обязан осуществлять аутентификацию зрителей, участников официального спортивного соревнования, иных лиц, задействованных в проведении такого соревнования, при входе в место проведения официального спортивного соревнования в дни его проведения, а также осуществлять передачу информации о лицах, которым реализованы входные билеты, иные документы, предоставляющие право на посещение такого соревнования, в том числе о лицах, включенных в перечень, предусмотренный частью 2.2 настоящей статьи, в информационную систему идентификации болельщиков в порядке, который установлен Правительством Российской Федерации.</text:p>
      <text:p text:style-name="s22header">Информация об изменениях:</text:p>
      <text:p text:style-name="s22"><text:bookmark text:name="anchor20180"/><text:a xlink:type="simple" xlink:href="https://internet.garant.ru/document/redirect/71546012/174">Федеральным законом</text:a> от 22 ноября 2016 г. N 396-ФЗ статья 20 настоящего Федерального закона дополнена частью 18</text:p>
      <text:p text:style-name="s1">18. Организаторы спортивных соревнований в соответствии с требованиями настоящего Федерального закона и с учетом правил соответствующих видов спорта, положений (регламентов) спортивных соревнований вправе определять при проведении этих соревнований:</text:p>
      <text:p text:style-name="s1"><text:bookmark text:name="anchor201801"/>1) виды спортивных санкций, в том числе спортивную дисквалификацию, предупреждение, штраф;</text:p>
      <text:p text:style-name="s1"><text:bookmark text:name="anchor201802"/>2) порядок применения (наложения) спортивных санкций и порядок их исполнения, в том числе сроки давности привлечения к ответственности;</text:p>
      <text:p text:style-name="s1"><text:bookmark text:name="anchor201803"/>3) случаи приостановления действия спортивных санкций и освобождения от их исполнения;</text:p>
      <text:p text:style-name="s1"><text:bookmark text:name="anchor201804"/>4) порядок обжалования решений о применении (наложении) спортивных санкций;</text:p>
      <text:p text:style-name="s1"><text:bookmark text:name="anchor201805"/>5) порядок формирования и деятельности органов (лиц), применяющих (налагающих) соответствующие спортивные санкции.</text:p>
      <text:p text:style-name="s9header">ГАРАНТ:</text:p>
      <text:p text:style-name="s9">См. <text:a xlink:type="simple" xlink:href="https://internet.garant.ru/document/redirect/57630302/20">комментарии</text:a> к статье 20 настоящего Федерального закона</text:p>
      <text:p text:style-name="s9"/>
      <text:p text:style-name="s22header">Информация об изменениях:</text:p>
      <text:p text:style-name="s22"><text:bookmark text:name="anchor20001"/><text:a xlink:type="simple" xlink:href="https://internet.garant.ru/document/redirect/70393102/5503">Федеральным законом</text:a> от 7 июня 2013 г. N 108-ФЗ настоящий Федеральный закон дополнен статьей 20.1</text:p>
      <text:p text:style-name="s15"><text:span text:style-name="s10">Статья 20.1.</text:span> Обеспечение добросовестной конкуренции в связи с организацией и проведением физкультурных мероприятий или спортивных мероприятий</text:p>
      <text:p text:style-name="s1">Признаются недобросовестной конкуренцией и влекут за собой наступление последствий, предусмотренных законодательством Российской Федерации, в том числе:</text:p>
      <text:p text:style-name="s1"><text:bookmark text:name="anchor200011"/>1) продажа, обмен или иное введение в оборот товаров либо выполнение работ, оказание услуг, если при этом незаконно использовалась символика физкультурных мероприятий или спортивных мероприятий, а также применение тождественных или сходных до степени смешения средств индивидуализации;</text:p>
      <text:p text:style-name="s1"><text:bookmark text:name="anchor200012"/>2) осуществление любых видов маркетинга (в том числе деятельности по реализации и (или) продвижению товаров, работ, услуг), призванных сформировать у потребителя представление об организаторе физкультурного мероприятия или спортивного мероприятия, посредством использования символики физкультурного мероприятия или спортивного мероприятия и иным образом без разрешения такого организатора мероприятия;</text:p>
      <text:p text:style-name="s1"><text:bookmark text:name="anchor200013"/>3) введение в заблуждение, в том числе посредством создания ложного представления в результате установления связи с физкультурным мероприятием или со спортивным мероприятием либо с их организатором о причастности к ним производителя товара и (или) рекламодателя в качестве спонсора, партнера, помощника, соорганизатора, агента, лицензиата, поставщика товара, работы, услуги или в любом ином качестве;</text:p>
      <text:p text:style-name="s1"><text:bookmark text:name="anchor200014"/>4) введение в заблуждение, в том числе посредством создания ложного представления об одобрении, о рекомендации, о сертификации организатором физкультурного мероприятия или спортивного мероприятия товаров, работ, услуг, а также о какой-либо связи товаров, работ, услуг с физкультурными мероприятиями или со спортивными мероприятиями;</text:p>
      <text:p text:style-name="s1"><text:bookmark text:name="anchor200015"/>5) осуществление в коммерческих целях мероприятий, создающих ложное представление об их отношении к физкультурным мероприятиям или спортивным мероприятиям, в том числе в качестве спонсора, а также финансирование таких мероприятий без официального разрешения организатора физкультурных мероприятий или спортивных мероприятий;</text:p>
      <text:p text:style-name="s1"><text:bookmark text:name="anchor200016"/>6) использование физкультурного мероприятия или спортивного мероприятия без официального разрешения их организатора для организации или осуществления рекламно-выставочной деятельности либо маркетинга, спонсорства, в том числе если целью этой деятельности является воздействие на зрителей физкультурного мероприятия или спортивного мероприятия, включая лиц, которые приобрели входные билеты на указанные мероприятия;</text:p>
      <text:p text:style-name="s1"><text:bookmark text:name="anchor200017"/>7) использование входных билетов на физкультурные мероприятия или спортивные мероприятия и иных документов, предоставляющих право посещения указанных мероприятий, в целях размещения и распространения рекламы, в том числе для проведения стимулирующих лотерей, конкурсов, игр и подобных мероприятий, рекламных акций, а также включение приобретения входных билетов на физкультурные мероприятия или спортивные мероприятия и иных документов, предоставляющих право посещения указанных мероприятий, в туристский продукт без официального разрешения в письменной форме организаторов физкультурных мероприятий или спортивных мероприятий.</text:p>
      <text:p text:style-name="s9header">ГАРАНТ:</text:p>
      <text:p text:style-name="s9">См. <text:a xlink:type="simple" xlink:href="https://internet.garant.ru/document/redirect/57630302/20001">комментарии</text:a> к статье 20.1 настоящего Федерального закона</text:p>
      <text:p text:style-name="s9"/>
      <text:p text:style-name="s22header">Информация об изменениях:</text:p>
      <text:p text:style-name="s22"><text:bookmark text:name="anchor20002"/><text:a xlink:type="simple" xlink:href="https://internet.garant.ru/document/redirect/70418998/16">Федеральным законом</text:a> от 23 июля 2013 г. N 192-ФЗ настоящий Федеральный закон дополнен статьей 20.2, <text:a xlink:type="simple" xlink:href="https://internet.garant.ru/document/redirect/70418998/31">вступающей в силу</text:a> по истечении ста восьмидесяти дней после дня <text:a xlink:type="simple" xlink:href="https://internet.garant.ru/document/redirect/70418999/0">официального опубликования</text:a> названного Федерального закона</text:p>
      <text:p text:style-name="s15"><text:span text:style-name="s10">Статья 20.2. </text:span>Права и обязанности контролеров-распорядителей при проведении официальных спортивных соревнований</text:p>
      <text:p text:style-name="s22header">Информация об изменениях:</text:p>
      <text:p text:style-name="s22"><text:bookmark text:name="anchor200021"/>Часть 1 изменена с 1 сентября 2025 г. - <text:a xlink:type="simple" xlink:href="https://internet.garant.ru/document/redirect/409494231/181">Федеральный закон</text:a> от 8 августа 2024 г. № 326-ФЗ</text:p>
      <text:p text:style-name="s22"><text:a xlink:type="simple" xlink:href="https://internet.garant.ru/document/redirect/76838918/200021">См. предыдущую редакцию</text:a></text:p>
      <text:p text:style-name="s1">1. Организаторы официальных спортивных соревнований и (или) собственники, пользователи объектов спорта и иных спортивных сооружений обеспечивают деятельность контролеров-распорядителей.</text:p>
      <text:p text:style-name="s1"><text:bookmark text:name="anchor200022"/>2. Контролерами-распорядителями не могут быть:</text:p>
      <text:p text:style-name="s1"><text:bookmark text:name="anchor2000221"/>1) лица, не имеющие гражданства Российской Федерации;</text:p>
      <text:p text:style-name="s1"><text:bookmark text:name="anchor2000222"/>2) граждане Российской Федерации, признанные вступившим в законную силу решением суда недееспособными, ограниченно дееспособными;</text:p>
      <text:p text:style-name="s1"><text:bookmark text:name="anchor2000223"/>3) граждане Российской Федерации, не достигшие возраста восемнадцати лет;</text:p>
      <text:p text:style-name="s1"><text:bookmark text:name="anchor2000224"/>4) лица, имеющие неснятую и непогашенную судимость, а также лица, привлекавшиеся к административной ответственности за административные правонарушения, предусмотренные <text:a xlink:type="simple" xlink:href="https://internet.garant.ru/document/redirect/12125267/2031">статьей 20.31</text:a> Кодекса Российской Федерации об административных правонарушениях, в течение срока, во время которого они считаются подвергнутыми административному наказанию;</text:p>
      <text:p text:style-name="s1"><text:bookmark text:name="anchor2000225"/>5) лица, состоящие на учете в организациях органов здравоохранения по поводу психического заболевания, алкоголизма, наркомании или токсикомании.</text:p>
      <text:p text:style-name="s1"><text:bookmark text:name="anchor200023"/>3. Контролеры-распорядители имеют право:</text:p>
      <text:p text:style-name="s1"><text:bookmark text:name="anchor2000231"/>1) осуществлять контроль за доступом зрителей в места проведения официальных спортивных соревнований, их размещением;</text:p>
      <text:p text:style-name="s1"><text:bookmark text:name="anchor2000232"/>2) встречать и сопровождать зрителей до мест, указанных в приобретенных входных билетах или документах, их заменяющих, а после окончания официальных спортивных соревнований до выхода из мест проведения таких соревнований;</text:p>
      <text:p text:style-name="s1"><text:bookmark text:name="anchor2000233"/>3) осуществлять в целях обеспечения общественного порядка и общественной безопасности совместно с сотрудниками территориального органа федерального органа исполнительной власти в сфере внутренних дел личный осмотр граждан и осмотр находящихся при них вещей при их входе в места проведения официальных спортивных соревнований с применением в случае необходимости технических средств, а при отказе граждан подвергнуться личному осмотру не допускать их в места проведения таких соревнований;</text:p>
      <text:p text:style-name="s22header">Информация об изменениях:</text:p>
      <text:p text:style-name="s22"><text:bookmark text:name="anchor2000234"/>Пункт 4 изменен с 1 сентября 2025 г. - <text:a xlink:type="simple" xlink:href="https://internet.garant.ru/document/redirect/409494231/182">Федеральный закон</text:a> от 8 августа 2024 г. № 326-ФЗ</text:p>
      <text:p text:style-name="s22"><text:a xlink:type="simple" xlink:href="https://internet.garant.ru/document/redirect/76838918/2000234">См. предыдущую редакцию</text:a></text:p>
      <text:p text:style-name="s1">4) ограничивать проход зрителей в зоны, которые определены организатором официальных спортивных соревнований и (или) собственником, пользователем объекта спорта и иного спортивного сооружения, в соответствии с правилами обеспечения безопасности при проведении официальных спортивных соревнований;</text:p>
      <text:p text:style-name="s1"><text:bookmark text:name="anchor2000235"/>5) требовать от зрителей соблюдения общественного порядка, а также <text:a xlink:type="simple" xlink:href="https://internet.garant.ru/document/redirect/70538752/1000">правил</text:a> поведения зрителей при проведении официальных спортивных соревнований;</text:p>
      <text:p text:style-name="s1"><text:bookmark text:name="anchor2000236"/>6) информировать зрителей о порядке действий в случае угрозы возникновения или при возникновении чрезвычайной ситуации и при эвакуации зрителей;</text:p>
      <text:p text:style-name="s1"><text:bookmark text:name="anchor2000237"/>7) принимать в соответствии с настоящим Федеральным законом и <text:a xlink:type="simple" xlink:href="https://internet.garant.ru/document/redirect/70641034/1000">правилами</text:a> обеспечения безопасности при проведении официальных спортивных соревнований необходимые меры по обеспечению общественного порядка и общественной безопасности при проведении официальных спортивных соревнований, а также меры по пресечению неправомерных действий зрителей, не пропускать их в места проведения официальных спортивных соревнований, принимать меры по удалению зрителей из указанных мест в случае нарушения зрителями правил поведения зрителей при проведении официальных спортивных соревнований;</text:p>
      <text:p text:style-name="s1"><text:bookmark text:name="anchor2000238"/>8) не допускать в места проведения официальных спортивных соревнований лиц, в отношении которых вступило в законную силу постановление суда об административном запрете на посещение мест проведения официальных спортивных соревнований в дни их проведения.</text:p>
      <text:p text:style-name="s1"><text:bookmark text:name="anchor200024"/>4. В целях обеспечения общественного порядка и общественной безопасности при проведении официальных спортивных соревнований и предупреждения правонарушений при проведении таких соревнований контролеры-распорядители обязаны:</text:p>
      <text:p text:style-name="s1"><text:bookmark text:name="anchor2000241"/>1) осуществлять контроль за перемещением зрителей до начала и после окончания официальных спортивных соревнований;</text:p>
      <text:p text:style-name="s22header">Информация об изменениях:</text:p>
      <text:p text:style-name="s22"><text:bookmark text:name="anchor2000242"/>Пункт 2 изменен с 1 июня 2022 г. - <text:a xlink:type="simple" xlink:href="https://internet.garant.ru/document/redirect/403332957/131">Федеральный закон</text:a> от 30 декабря 2021 г. N 462-ФЗ</text:p>
      <text:p text:style-name="s22"><text:a xlink:type="simple" xlink:href="https://internet.garant.ru/document/redirect/77306968/2000242">См. предыдущую редакцию</text:a></text:p>
      <text:p text:style-name="s1">2) проверять у зрителей, участников официальных спортивных соревнований, иных лиц, задействованных в проведении таких соревнований, входные билеты или иные документы, предоставляющие право на посещение таких соревнований, при входе в места их проведения;</text:p>
      <text:p text:style-name="s22header">Информация об изменениях:</text:p>
      <text:p text:style-name="s22"><text:bookmark text:name="anchor20002421"/>Часть 4 дополнена пунктом 2.1 с 1 июня 2022 г. - <text:a xlink:type="simple" xlink:href="https://internet.garant.ru/document/redirect/403332957/132">Федеральный закон</text:a> от 30 декабря 2021 г. N 462-ФЗ</text:p>
      <text:p text:style-name="s1">2.1) в случаях, предусмотренных <text:a xlink:type="simple" xlink:href="#anchor20202">частью 2.2 статьи 20</text:a> настоящего Федерального закона, проверять наличие действующей персонифицированной карты у зрителей, участников официальных спортивных соревнований, иных лиц, задействованных в проведении таких соревнований;</text:p>
      <text:p text:style-name="s1"><text:bookmark text:name="anchor2000243"/>3) информировать зрителей о дополнительных услугах, которые им могут оказываться в местах проведения официальных спортивных соревнований;</text:p>
      <text:p text:style-name="s1"><text:bookmark text:name="anchor2000244"/>4) информировать зрителей о необходимости соблюдения правил поведения зрителей при проведении официальных спортивных соревнований и осуществлять соответствующий контроль;</text:p>
      <text:p text:style-name="s22header">Информация об изменениях:</text:p>
      <text:p text:style-name="s22"><text:bookmark text:name="anchor2000245"/>Пункт 5 изменен с 1 сентября 2025 г. - <text:a xlink:type="simple" xlink:href="https://internet.garant.ru/document/redirect/409494231/1832">Федеральный закон</text:a> от 8 августа 2024 г. № 326-ФЗ</text:p>
      <text:p text:style-name="s22"><text:a xlink:type="simple" xlink:href="https://internet.garant.ru/document/redirect/76838918/2000245">См. предыдущую редакцию</text:a></text:p>
      <text:p text:style-name="s1">5) информировать организаторов проведения официальных спортивных соревнований и (или) собственников, пользователей объектов спорта и иных спортивных сооружений о фактах нарушения общественного порядка и общественной безопасности, о фактах причинения вреда жизни или здоровью зрителей, имуществу зрителей, объекту спорта или иному спортивному сооружению, а также о несчастных случаях, которые произошли в ходе проведения таких соревнований;</text:p>
      <text:p text:style-name="s1"><text:bookmark text:name="anchor2000246"/>6) принимать участие в эвакуации зрителей в случае угрозы возникновения или при возникновении чрезвычайной ситуации;</text:p>
      <text:p text:style-name="s22header">Информация об изменениях:</text:p>
      <text:p text:style-name="s22"><text:bookmark text:name="anchor2000247"/>Пункт 7 изменен с 1 сентября 2025 г. - <text:a xlink:type="simple" xlink:href="https://internet.garant.ru/document/redirect/409494231/1833">Федеральный закон</text:a> от 8 августа 2024 г. № 326-ФЗ</text:p>
      <text:p text:style-name="s22"><text:a xlink:type="simple" xlink:href="https://internet.garant.ru/document/redirect/76838918/2000247">См. предыдущую редакцию</text:a></text:p>
      <text:p text:style-name="s1">7) выполнять иные обязанности, возложенные на контролеров-распорядителей организаторами официальных спортивных соревнований и (или) собственниками, пользователями объектов спорта и иных спортивных сооружений в соответствии с заключенными договорами и не противоречащие законодательству Российской Федерации.</text:p>
      <text:p text:style-name="s22header">Информация об изменениях:</text:p>
      <text:p text:style-name="s22"><text:bookmark text:name="anchor200025"/>Статья 20.2 дополнена частью 5 с 1 сентября 2025 г. - <text:a xlink:type="simple" xlink:href="https://internet.garant.ru/document/redirect/411905022/21">Федеральный закон</text:a> от 21 апреля 2025 г. № 87-ФЗ</text:p>
      <text:p text:style-name="s1">5. Контролеры-распорядители могут привлекаться на договорной основе для обеспечения общественного порядка и общественной безопасности при проведении зрелищных мероприятий на спортивных сооружениях в соответствии с <text:a xlink:type="simple" xlink:href="https://internet.garant.ru/document/redirect/104540/5227">Законом</text:a> Российской Федерации от 9 октября 1992 года N 3612-I "Основы законодательства Российской Федерации о культуре".</text:p>
      <text:p text:style-name="s9header">ГАРАНТ:</text:p>
      <text:p text:style-name="s9">См. <text:a xlink:type="simple" xlink:href="https://internet.garant.ru/document/redirect/57630302/20002">комментарии</text:a> к статье 20.2 настоящего Федерального закона</text:p>
      <text:p text:style-name="s9"/>
      <text:p text:style-name="s22header">Информация об изменениях:</text:p>
      <text:p text:style-name="s22"><text:bookmark text:name="anchor2003"/><text:a xlink:type="simple" xlink:href="https://internet.garant.ru/document/redirect/71108402/13">Федеральным законом</text:a> от 29 июня 2015 г. N 202-ФЗ настоящий Федеральный закон дополнен статьей 20.3</text:p>
      <text:p text:style-name="s15"><text:span text:style-name="s10">Статья 20.3.</text:span> Особенности участия спортсменов, не имеющих права выступать за спортивные сборные команды Российской Федерации, в международных спортивных соревнованиях и (или) во всероссийских спортивных соревнованиях по командным игровым видам спорта</text:p>
      <text:p text:style-name="s22header">Информация об изменениях:</text:p>
      <text:p text:style-name="s22"><text:bookmark text:name="anchor20301"/>Часть 1 изменена с 24 июля 2024 г. - <text:a xlink:type="simple" xlink:href="https://internet.garant.ru/document/redirect/409423755/15">Федеральный закон</text:a> от 24 июля 2024 г. № 214-ФЗ</text:p>
      <text:p text:style-name="s22"><text:a xlink:type="simple" xlink:href="https://internet.garant.ru/document/redirect/76840265/20301">См. предыдущую редакцию</text:a></text:p>
      <text:p text:style-name="s1">1. Федеральный орган исполнительной власти в области физической культуры и спорта утверждает <text:span text:style-name="s8">ограничения</text:span> на участие спортсменов, не имеющих права выступать за спортивные сборные команды Российской Федерации, в международных спортивных соревнованиях и (или) во всероссийских спортивных соревнованиях по командным игровым видам спорта во взаимодействии с общероссийскими спортивными федерациями и спортивными лигами по соответствующим видам спорта (в отношении спортивных соревнований, включенных в <text:a xlink:type="simple" xlink:href="https://internet.garant.ru/document/redirect/411889600/1000">перечень</text:a>, утверждаемый в соответствии с <text:a xlink:type="simple" xlink:href="#anchor256">частью 6 статьи 25</text:a> настоящего Федерального закона, и организуемых профессиональной спортивной лигой, включенной в перечень, утверждаемый в соответствии с частью 6 статьи 25 настоящего Федерального закона, - во взаимодействии с такой лигой), а также <text:span text:style-name="s8">перечень</text:span> международных спортивных соревнований и всероссийских спортивных соревнований, на которые распространяются указанные ограничения. В целях настоящей статьи <text:a xlink:type="simple" xlink:href="https://internet.garant.ru/document/redirect/409541883/1000">перечень</text:a> командных игровых видов спорта определяется федеральным органом исполнительной власти в области физической культуры и спорта.</text:p>
      <text:p text:style-name="s1"><text:bookmark text:name="anchor20302"/>2. Требования <text:a xlink:type="simple" xlink:href="#anchor20301">части 1</text:a> настоящей статьи не распространяются на международные спортивные соревнования, организаторами которых являются международные спортивные организации.</text:p>
      <text:p text:style-name="s1"><text:bookmark text:name="anchor20303"/>3. <text:span text:style-name="s8">Ограничения</text:span> на участие спортсменов, не имеющих права выступать за спортивные сборные команды Российской Федерации, утвержденные в соответствии с <text:a xlink:type="simple" xlink:href="#anchor20301">частью 1</text:a> настоящей статьи, предусматривают требования к:</text:p>
      <text:p text:style-name="s1"><text:bookmark text:name="anchor20331"/>1) общему количеству спортсменов, которые могут одновременно принимать участие в спортивном соревновании согласно правилам соответствующего вида спорта;</text:p>
      <text:p text:style-name="s1"><text:bookmark text:name="anchor20332"/>2) общему количеству спортсменов, которые могут быть заявлены физкультурно-спортивной организацией на матч спортивного соревнования в соответствии с положением (регламентом) о таком соревновании;</text:p>
      <text:p text:style-name="s1"><text:bookmark text:name="anchor20333"/>3) общему количеству спортсменов, которые могут быть заявлены физкультурно-спортивной организацией на участие в соответствующем спортивном соревновании в соответствии с положением (регламентом) о таком соревновании;</text:p>
      <text:p text:style-name="s1"><text:bookmark text:name="anchor20334"/>4) спортивным результатам и общему количеству матчей, в которых участвовал спортсмен в составе спортивных сборных команд иностранных государств;</text:p>
      <text:p text:style-name="s1"><text:bookmark text:name="anchor20335"/>5) возрасту спортсмена;</text:p>
      <text:p text:style-name="s1"><text:bookmark text:name="anchor20336"/>6) периоду постоянного проживания спортсмена в Российской Федерации;</text:p>
      <text:p text:style-name="s1"><text:bookmark text:name="anchor20337"/>7) периоду прохождения спортсменом спортивной подготовки в Российской Федерации;</text:p>
      <text:p text:style-name="s1"><text:bookmark text:name="anchor20338"/>8) спортивным результатам, показанным спортсменом по итогам его выступления за физкультурно-спортивные организации, осуществляющие свою деятельность на территории Российской Федерации;</text:p>
      <text:p text:style-name="s22header">Информация об изменениях:</text:p>
      <text:p text:style-name="s22"><text:bookmark text:name="anchor20339"/>Пункт 9 изменен с 10 января 2021 г. - <text:a xlink:type="simple" xlink:href="https://internet.garant.ru/document/redirect/400157494/29">Федеральный закон</text:a> от 30 декабря 2020 г. N 524-ФЗ</text:p>
      <text:p text:style-name="s22"><text:a xlink:type="simple" xlink:href="https://internet.garant.ru/document/redirect/77706806/20339">См. предыдущую редакцию</text:a></text:p>
      <text:p text:style-name="s1">9) наличию у соответствующей общероссийской спортивной федерации, спортивной лиги программ развития вида спорта в Российской Федерации, предусматривающих мероприятия по развитию детско-юношеского спорта, и результатам их выполнения.</text:p>
      <text:p text:style-name="s1"><text:bookmark text:name="anchor20304"/>4. Предусмотренные настоящей статьей ограничения на участие спортсменов, не имеющих права выступать за спортивные сборные команды Российской Федерации, в международных спортивных соревнованиях и (или) во всероссийских спортивных соревнованиях по командным игровым видам спорта в соответствии с <text:a xlink:type="simple" xlink:href="#anchor20301">частью 1</text:a> настоящей статьи устанавливаются в отношении каждого командного игрового вида спорта в объеме, определяемом с учетом особенностей соответствующего вида спорта или одной из его дисциплин.</text:p>
      <text:p text:style-name="s1"><text:bookmark text:name="anchor20305"/>5. Организаторы спортивных соревнований обязаны:</text:p>
      <text:p text:style-name="s1"><text:bookmark text:name="anchor20351"/>1) включать в положения (регламенты) о соответствующих спортивных соревнованиях требования о соблюдении <text:span text:style-name="s8">ограничений</text:span>, предусмотренных настоящим Федеральным законом, на участие в них спортсменов, не имеющих права выступать за спортивные сборные команды Российской Федерации, и предусматривать санкции за их нарушение;</text:p>
      <text:p text:style-name="s1"><text:bookmark text:name="anchor20352"/>2) информировать о примененных санкциях федеральный орган исполнительной власти в области физической культуры и спорта.</text:p>
      <text:p text:style-name="s1"><text:bookmark text:name="anchor20306"/>6. Контроль за соблюдением предусмотренных настоящей статьей особенностей участия спортсменов, не имеющих права выступать за спортивные сборные команды Российской Федерации, в международных спортивных соревнованиях и (или) во всероссийских спортивных соревнованиях по командным игровым видам спорта осуществляется в <text:a xlink:type="simple" xlink:href="https://internet.garant.ru/document/redirect/411549159/1000">порядке</text:a>, установленном федеральным органом исполнительной власти в области физической культуры и спорта.</text:p>
      <text:p text:style-name="s1"/>
      <text:p text:style-name="s22header">Информация об изменениях:</text:p>
      <text:p text:style-name="s22"><text:bookmark text:name="anchor2004"/><text:a xlink:type="simple" xlink:href="https://internet.garant.ru/document/redirect/71108402/13">Федеральным законом</text:a> от 29 июня 2015 г. N 202-ФЗ настоящий Федеральный закон дополнен статьей 20.4</text:p>
      <text:p text:style-name="s15"><text:span text:style-name="s10">Статья 20.4.</text:span> Привлечение иностранных граждан и лиц без гражданства в качестве спортсменов, тренеров и иных специалистов в области физической культуры и спорта физкультурно-спортивными организациями и общероссийскими спортивными федерациями</text:p>
      <text:p text:style-name="s1"><text:a xlink:type="simple" xlink:href="https://internet.garant.ru/document/redirect/71232102/1000">Перечень</text:a> должностей иностранных граждан и лиц без гражданства, привлекаемых в качестве высококвалифицированных специалистов в области физической культуры и спорта физкультурно-спортивными организациями и общероссийскими спортивными федерациями в соответствии с <text:a xlink:type="simple" xlink:href="https://internet.garant.ru/document/redirect/184755/0">Федеральным законом</text:a> от 25 июля 2002 года N 115-ФЗ "О правовом положении иностранных граждан в Российской Федерации", утверждается федеральным органом исполнительной власти в области физической культуры и спорта.</text:p>
      <text:p text:style-name="s1"/>
      <text:p text:style-name="s22header">Информация об изменениях:</text:p>
      <text:p text:style-name="s22"><text:bookmark text:name="anchor2005"/>Федеральный закон дополнен статьей 20.5 с 1 июня 2022 г. - <text:a xlink:type="simple" xlink:href="https://internet.garant.ru/document/redirect/403332957/14">Федеральный закон</text:a> от 30 декабря 2021 г. N 462-ФЗ</text:p>
      <text:p text:style-name="s15"><text:span text:style-name="s10">Статья 20.5.</text:span> Особенности осуществления идентификации и аутентификации зрителей, участников официальных спортивных соревнований, иных лиц, задействованных в проведении таких соревнований</text:p>
      <text:p text:style-name="s1"><text:bookmark text:name="anchor200501"/>1. При оформлении персонифицированной карты или приобретении входных билетов на официальные спортивные соревнования, определенные <text:a xlink:type="simple" xlink:href="https://internet.garant.ru/document/redirect/404898707/1000">решением</text:a> Правительства Российской Федерации в соответствии с <text:a xlink:type="simple" xlink:href="#anchor20202">частью 2.2 статьи 20</text:a> настоящего Федерального закона, иных документов, предоставляющих право на посещение таких соревнований, и при входе в места их проведения зрители, участники официальных спортивных соревнований, иные лица, задействованные в проведении таких соревнований, в целях обеспечения безопасности государства, общественной безопасности и общественного порядка обязаны проходить соответственно идентификацию и аутентификацию, которые осуществляются на основе информации, полученной из информационной системы идентификации болельщиков.</text:p>
      <text:p text:style-name="s1"><text:bookmark text:name="anchor200502"/>2. Информационная система идентификации болельщиков является информационным элементом инфраструктуры,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 и с ее использованием ведется реестр персонифицированных карт.</text:p>
      <text:p text:style-name="s1"><text:bookmark text:name="anchor200503"/>3. В информационной системе идентификации болельщиков обрабатываются сведения, предоставляемые зрителями, участниками официальных спортивных соревнований, а также сведения, поступающие от организаторов официальных спортивных соревнований, в том числе об иных лицах, входящих в перечень, предусмотренный <text:a xlink:type="simple" xlink:href="#anchor20202">частью 2.2 статьи 20</text:a> настоящего Федерального закона, необходимые для их идентификации и аутентификации в соответствии с порядками, предусмотренными <text:a xlink:type="simple" xlink:href="#anchor200504">частью 4</text:a> настоящей статьи и <text:a xlink:type="simple" xlink:href="#anchor20171">частью 17.1 статьи 20</text:a> настоящего Федерального закона.</text:p>
      <text:p text:style-name="s1"><text:bookmark text:name="anchor200504"/>4. <text:a xlink:type="simple" xlink:href="https://internet.garant.ru/document/redirect/404898673/1000">Порядок</text:a>, включая способы, идентификации и аутентификации зрителей, участников официального спортивного соревнования, иных лиц, задействованных в проведении такого соревнования, а также состав сведений, предоставляемых при их идентификации и аутентификации, в том числе организаторами официальных спортивных соревнований в соответствии с <text:a xlink:type="simple" xlink:href="#anchor20171">частью 17.1 статьи 20</text:a> настоящего Федерального закона, утверждается Правительством Российской Федерации.</text:p>
      <text:p text:style-name="s22header">Информация об изменениях:</text:p>
      <text:p text:style-name="s22"><text:bookmark text:name="anchor200505"/>Часть 5 изменена с 1 сентября 2025 г. - <text:a xlink:type="simple" xlink:href="https://internet.garant.ru/document/redirect/409494231/19">Федеральный закон</text:a> от 8 августа 2024 г. № 326-ФЗ</text:p>
      <text:p text:style-name="s22"><text:a xlink:type="simple" xlink:href="https://internet.garant.ru/document/redirect/76838918/200505">См. предыдущую редакцию</text:a></text:p>
      <text:p text:style-name="s1">5. Оператор информационной системы идентификации болельщиков обеспечивает эксплуатацию и развитие информационной системы идентификации болельщиков в целях идентификации и аутентификации зрителей, участников официальных спортивных соревнований, иных лиц, задействованных в проведении таких соревнований, взаимодействует с данными лицами, осуществляет обработку информации о лицах, которым реализованы входные билеты, иные документы, предоставляющие право на посещение официальных спортивных соревнований, и обеспечивает ведение реестра персонифицированных карт в соответствии с <text:a xlink:type="simple" xlink:href="https://internet.garant.ru/document/redirect/404898673/2024">порядком</text:a>, установленным <text:a xlink:type="simple" xlink:href="#anchor200603">частью 3 статьи 20.6</text:a> настоящего Федерального закона. <text:a xlink:type="simple" xlink:href="https://internet.garant.ru/document/redirect/404898629/1000">Порядок</text:a> взаимодействия информационной системы идентификации болельщиков с системами контроля доступа объектов спорта и иных спортивных сооружений в целях аутентификации зрителей, участников официальных спортивных соревнований, иных лиц, задействованных в проведении таких соревнований, определяется Правительством Российской Федерации.</text:p>
      <text:p text:style-name="s1"><text:bookmark text:name="anchor200506"/>6. В целях идентификации и аутентификации зрителей, участников официального спортивного соревнования, иных лиц, задействованных в проведении такого соревнования, информационная система идентификации болельщиков может взаимодействовать с иными информационными системами в <text:a xlink:type="simple" xlink:href="https://internet.garant.ru/document/redirect/404898629/1000">порядке</text:a>, установленном Правительством Российской Федерации.</text:p>
      <text:p text:style-name="s1"/>
      <text:p text:style-name="s22header">Информация об изменениях:</text:p>
      <text:p text:style-name="s22"><text:bookmark text:name="anchor2006"/>Федеральный закон дополнен статьей 20.6 с 1 июня 2022 г. - <text:a xlink:type="simple" xlink:href="https://internet.garant.ru/document/redirect/403332957/14">Федеральный закон</text:a> от 30 декабря 2021 г. N 462-ФЗ</text:p>
      <text:p text:style-name="s1"><text:span text:style-name="s10">Статья 20.6.</text:span> Персонифицированная карта</text:p>
      <text:p text:style-name="s1"><text:bookmark text:name="anchor200601"/>1. <text:a xlink:type="simple" xlink:href="https://internet.garant.ru/document/redirect/412511336/20000">Заявление</text:a> на оформление персонифицированной карты направляется <text:a xlink:type="simple" xlink:href="https://internet.garant.ru/document/redirect/404898673/2004">лицом</text:a> оператору информационной системы идентификации болельщиков с использованием федеральной государственной информационной системы "<text:a xlink:type="simple" xlink:href="https://www.gosuslugi.ru">Единый портал</text:a> государственных и муниципальных услуг (функций)".</text:p>
      <text:p text:style-name="s1"><text:bookmark text:name="anchor200602"/>2. В случае принятия решения об оформлении персонифицированной карты оператор информационной системы идентификации болельщиков вносит соответствующую запись в реестр персонифицированных карт информационной системы идентификации болельщиков. Доступ зрителей, участников официальных спортивных соревнований, иных лиц, задействованных в проведении таких соревнований, к реестровым записям о персонифицированных картах осуществляется в том числе с использованием федеральной государственной информационной системы "<text:a xlink:type="simple" xlink:href="https://www.gosuslugi.ru">Единый портал</text:a> государственных и муниципальных услуг (функций)".</text:p>
      <text:p text:style-name="s1"><text:bookmark text:name="anchor200603"/>3. <text:a xlink:type="simple" xlink:href="https://internet.garant.ru/document/redirect/404898673/2000">Требования</text:a> к персонифицированной карте, порядок оформления, учета персонифицированных карт, в том числе порядок ведения реестра персонифицированных карт, доступа к реестровым записям о персонифицированных картах, и порядок принятия решения об отказе в оформлении персонифицированной карты или о приостановлении ее действия утверждаются Правительством Российской Федерации.</text:p>
      <text:p text:style-name="s1"><text:bookmark text:name="anchor200604"/>4. Решение об отказе в оформлении персонифицированной карты или о приостановлении ее действия принимается:</text:p>
      <text:p text:style-name="s1"><text:bookmark text:name="anchor20060401"/>1) в случае, если это необходимо в целях обеспечения обороноспособности или безопасности государства либо общественного порядка либо если имеется полученная в соответствии с законодательством Российской Федерации или на основании международных договоров Российской Федерации информация о фактах нарушения зрителем, участником официального спортивного соревнования или иным лицом, задействованным в проведении такого соревнования, общественного порядка при проведении публичных, спортивных, зрелищных и (или) иных массовых мероприятий, в том числе за пределами территории Российской Федерации, или о намерении совершить соответствующие противоправные деяния;</text:p>
      <text:p text:style-name="s1"><text:bookmark text:name="anchor20060402"/>2) в случае, если в отношении лица вступило в законную силу решение суда об административном запрете на посещение мест проведения официальных спортивных соревнований в дни их проведения, - до истечения срока такого административного запрета;</text:p>
      <text:p text:style-name="s1"><text:bookmark text:name="anchor20060403"/>3) в случае, если в отношении лица вступило в законную силу решение суда об установлении административного надзора и судом в отношении данного поднадзорного лица установлено административное ограничение в виде запрещения посещения мест проведения массовых и иных мероприятий и участия в указанных мероприятиях, - до истечения срока такого административного ограничения.</text:p>
      <text:p text:style-name="s1"><text:bookmark text:name="anchor200605"/>5. В случае принятия решения об отказе в оформлении персонифицированной карты или о приостановлении ее действия оператор информационной системы идентификации болельщиков уведомляет о таком решении зрителя, участника официального спортивного соревнования или иное лицо, задействованное в проведении такого соревнования, с указанием установленного <text:a xlink:type="simple" xlink:href="#anchor200604">частью 4</text:a> настоящей статьи основания, в соответствии с которым было принято указанное решение.</text:p>
      <text:p text:style-name="s1"><text:bookmark text:name="anchor200606"/>6. Решение об отказе в оформлении персонифицированной карты или о приостановлении ее действия может быть обжаловано в судебном порядке.</text:p>
      <text:p text:style-name="s1"><text:bookmark text:name="anchor200607"/>7. Решение об отказе в оформлении персонифицированной карты или о приостановлении ее действия подлежит отмене на основании соответствующего решения суда или при устранении указанного в <text:a xlink:type="simple" xlink:href="#anchor200604">части 4</text:a> настоящей статьи основания, в соответствии с которым такое решение было принято. В случае отмены указанного решения оператор информационной системы идентификации болельщиков оформляет персонифицированную карту лицу, которому ранее было отказано в ее оформлении, или возобновляет действие персонифицированной карты, о чем уведомляет ее владельца с использованием информационной системы идентификации болельщиков.</text:p>
      <text:p text:style-name="s1"><text:bookmark text:name="anchor200608"/>8. Нарушение порядка идентификации и аутентификации зрителей, участников официального спортивного соревнования, иных лиц, задействованных в проведении такого соревнования, влечет ответственность, предусмотренную законодательством Российской Федерации.</text:p>
      <text:p text:style-name="s1"/>
      <text:p text:style-name="s22header">Информация об изменениях:</text:p>
      <text:p text:style-name="s22"><text:bookmark text:name="anchor20700"/>Федеральный закон дополнен статьей 20.7 с 25 декабря 2023 г. - <text:a xlink:type="simple" xlink:href="https://internet.garant.ru/document/redirect/408277523/112">Федеральный закон</text:a> от 25 декабря 2023 г. № 684-ФЗ</text:p>
      <text:p text:style-name="s15"><text:span text:style-name="s10">Статья 20.7.</text:span> Особенности регулирования деятельности в области любительского спорта</text:p>
      <text:p text:style-name="s22header">Информация об изменениях:</text:p>
      <text:p text:style-name="s22"><text:bookmark text:name="anchor207001"/>Часть 1 изменена с 1 сентября 2025 г. - <text:a xlink:type="simple" xlink:href="https://internet.garant.ru/document/redirect/411824868/1141">Федеральный закон</text:a> от 7 апреля 2025 г. № 65-ФЗ</text:p>
      <text:p text:style-name="s22"><text:a xlink:type="simple" xlink:href="https://internet.garant.ru/document/redirect/76838918/207001">См. предыдущую редакцию</text:a></text:p>
      <text:p text:style-name="s1">1. Организаторы любительских спортивных соревнований вправе устанавливать ограничения на участие в них спортсменов, включенных на момент участия в таких соревнованиях в списки кандидатов в спортивные сборные команды Российской Федерации, и (или) спортивные сборные команды субъектов Российской Федерации, и (или) спортивные сборные команды федеральной территории "Сириус", а также спортсменов, являющихся на момент участия в таких соревнованиях участниками профессиональных спортивных соревнований.</text:p>
      <text:p text:style-name="s22header">Информация об изменениях:</text:p>
      <text:p text:style-name="s22"><text:bookmark text:name="anchor207002"/>Часть 2 изменена с 1 сентября 2025 г. - <text:a xlink:type="simple" xlink:href="https://internet.garant.ru/document/redirect/411824868/1142">Федеральный закон</text:a> от 7 апреля 2025 г. № 65-ФЗ</text:p>
      <text:p text:style-name="s22"><text:a xlink:type="simple" xlink:href="https://internet.garant.ru/document/redirect/76838918/207002">См. предыдущую редакцию</text:a></text:p>
      <text:p text:style-name="s1">2. Любительские спортивные лиги вправе участвовать в формировании Единого календарного плана межрегиональных, всероссийских и международных физкультурных мероприятий и спортивных мероприятий, календарных планов физкультурных мероприятий и спортивных мероприятий субъектов Российской Федерации, муниципальных образований, федеральной территории "Сириус".</text:p>
      <text:p text:style-name="s22header">Информация об изменениях:</text:p>
      <text:p text:style-name="s22"><text:bookmark text:name="anchor207003"/>Часть 3 изменена с 1 сентября 2025 г. - <text:a xlink:type="simple" xlink:href="https://internet.garant.ru/document/redirect/411824868/1143">Федеральный закон</text:a> от 7 апреля 2025 г. № 65-ФЗ</text:p>
      <text:p text:style-name="s22"><text:a xlink:type="simple" xlink:href="https://internet.garant.ru/document/redirect/76838918/207003">См. предыдущую редакцию</text:a></text:p>
      <text:p text:style-name="s1">3. Федеральные органы исполнительной власти, органы исполнительной власти субъектов Российской Федерации, органы местного самоуправления, органы публичной власти федеральной территории "Сириус" могут оказывать содействие организаторам любительских спортивных соревнований посредством передачи в безвозмездное пользование или аренду на льготных условиях помещений, зданий, объектов спорта, иных спортивных сооружений, являющихся собственностью Российской Федерации или субъектов Российской Федерации либо муниципальной собственностью, для целей организации и проведения любительских спортивных соревнований.</text:p>
      <text:p text:style-name="s1"/>
      <text:p text:style-name="s22header">Информация об изменениях:</text:p>
      <text:p text:style-name="s22"><text:bookmark text:name="anchor21"/><text:a xlink:type="simple" xlink:href="https://internet.garant.ru/document/redirect/12161591/13104">Федеральным законом</text:a> от 23 июля 2008 г. N 160-ФЗ в статью 21 настоящего Федерального закона внесены изменения, <text:a xlink:type="simple" xlink:href="https://internet.garant.ru/document/redirect/12161591/134">вступающие в силу</text:a> с 1 января 2009 г.</text:p>
      <text:p text:style-name="s22"><text:a xlink:type="simple" xlink:href="https://internet.garant.ru/document/redirect/5228967/21">См. текст статьи в предыдущей редакции</text:a></text:p>
      <text:p text:style-name="s15"><text:span text:style-name="s10">Статья 21.</text:span> Признание видов спорта и спортивных дисциплин. Всероссийский реестр видов спорта</text:p>
      <text:p text:style-name="s1">Признанные в Российской Федерации в установленном порядке виды спорта и спортивные дисциплины <text:span text:style-name="s8">включаются</text:span> во <text:a xlink:type="simple" xlink:href="https://internet.garant.ru/document/redirect/55172479/0">Всероссийский реестр видов спорта</text:a>. <text:a xlink:type="simple" xlink:href="https://internet.garant.ru/document/redirect/72077236/1000">Порядок</text:a> признания видов спорта, спортивных дисциплин и включения их во Всероссийский реестр видов спорта, порядок его ведения определяются уполномоченным Правительством Российской Федерации федеральным органом исполнительной власти.</text:p>
      <text:p text:style-name="s9header">ГАРАНТ:</text:p>
      <text:p text:style-name="s9">См. <text:a xlink:type="simple" xlink:href="https://internet.garant.ru/document/redirect/6386510/2000">Положение</text:a> о Всероссийском реестре видов спорта (ВРВС), утвержденное <text:a xlink:type="simple" xlink:href="https://internet.garant.ru/document/redirect/6386510/2">приказом</text:a> Федерального агентства по физической культуре, спорту и туризму от 28 сентября 2004 г. N 273</text:p>
      <text:p text:style-name="s9">См. <text:a xlink:type="simple" xlink:href="https://internet.garant.ru/document/redirect/57630302/21">комментарии</text:a> к статье 21 настоящего Федерального закона</text:p>
      <text:p text:style-name="s9"/>
      <text:p text:style-name="s22header">Информация об изменениях:</text:p>
      <text:p text:style-name="s22"><text:bookmark text:name="anchor22"/>Наименование изменено с 15 июня 2018 г. - <text:a xlink:type="simple" xlink:href="https://internet.garant.ru/document/redirect/71958552/131">Федеральный закон</text:a> от 4 июня 2018 г. N 147-ФЗ</text:p>
      <text:p text:style-name="s22"><text:a xlink:type="simple" xlink:href="https://internet.garant.ru/document/redirect/77666179/22">См. предыдущую редакцию</text:a></text:p>
      <text:p text:style-name="s15"><text:span text:style-name="s10">Статья 22.</text:span> Спортивные звания, спортивные разряды. Почетные спортивные звания. Квалификационные категории спортивных судей. Квалификационные категории тренеров и квалификационные категории специалистов в области физической культуры и спорта. Единая всероссийская спортивная классификация</text:p>
      <text:p text:style-name="s1"><text:bookmark text:name="anchor2210"/>1. В Российской Федерации устанавливаются следующие спортивные звания:</text:p>
      <text:p text:style-name="s1"><text:bookmark text:name="anchor2211"/>1) мастер спорта России международного класса;</text:p>
      <text:p text:style-name="s1"><text:bookmark text:name="anchor2212"/>2) мастер спорта России;</text:p>
      <text:p text:style-name="s1"><text:bookmark text:name="anchor2213"/>3) гроссмейстер России.</text:p>
      <text:p text:style-name="s9header">ГАРАНТ:</text:p>
      <text:p text:style-name="s9">Об утверждении знаков и удостоверений к спортивным званиям см. <text:a xlink:type="simple" xlink:href="https://internet.garant.ru/document/redirect/191274/0">приказ</text:a> Федерального агентства по физической культуре и спорту от 30 января 2007 г. N 37</text:p>
      <text:p text:style-name="s9"/>
      <text:p text:style-name="s1"><text:bookmark text:name="anchor2220"/>2. В Российской Федерации устанавливаются следующие спортивные разряды:</text:p>
      <text:p text:style-name="s1"><text:bookmark text:name="anchor2221"/>1) кандидат в мастера спорта;</text:p>
      <text:p text:style-name="s1"><text:bookmark text:name="anchor2222"/>2) первый спортивный разряд;</text:p>
      <text:p text:style-name="s1"><text:bookmark text:name="anchor2223"/>3) второй спортивный разряд;</text:p>
      <text:p text:style-name="s1"><text:bookmark text:name="anchor2224"/>4) третий спортивный разряд;</text:p>
      <text:p text:style-name="s1"><text:bookmark text:name="anchor2225"/>5) первый юношеский спортивный разряд;</text:p>
      <text:p text:style-name="s1"><text:bookmark text:name="anchor2226"/>6) второй юношеский спортивный разряд;</text:p>
      <text:p text:style-name="s1"><text:bookmark text:name="anchor2227"/>7) третий юношеский спортивный разряд.</text:p>
      <text:p text:style-name="s1"><text:bookmark text:name="anchor2230"/>3. В Российской Федерации устанавливаются следующие квалификационные категории спортивных судей:</text:p>
      <text:p text:style-name="s1"><text:bookmark text:name="anchor2231"/>1) спортивный судья всероссийской категории;</text:p>
      <text:p text:style-name="s1"><text:bookmark text:name="anchor2232"/>2) спортивный судья первой категории;</text:p>
      <text:p text:style-name="s1"><text:bookmark text:name="anchor2233"/>3) спортивный судья второй категории;</text:p>
      <text:p text:style-name="s1"><text:bookmark text:name="anchor2234"/>4) спортивный судья третьей категории;</text:p>
      <text:p text:style-name="s1"><text:bookmark text:name="anchor2235"/>5) юный спортивный судья.</text:p>
      <text:p text:style-name="s9header">ГАРАНТ:</text:p>
      <text:p text:style-name="s9">Об утверждении удостоверения и знака "Спортивный судья Всероссийской категории", знаков "Юный спортивный судья", "Спортивный судья третьей категории", "Спортивный судья второй категории", "Спортивный судья первой категории" и спортивной судейской книжки см. <text:a xlink:type="simple" xlink:href="https://internet.garant.ru/document/redirect/6387383/0">приказ</text:a> Федерального агентства по физической культуре и спорту от 11 апреля 2007 г. N 190</text:p>
      <text:p text:style-name="s9"/>
      <text:p text:style-name="s22header">Информация об изменениях:</text:p>
      <text:p text:style-name="s22"><text:bookmark text:name="anchor2240"/><text:a xlink:type="simple" xlink:href="https://internet.garant.ru/document/redirect/71546012/181">Федеральным законом</text:a> от 22 ноября 2016 г. N 396-ФЗ в часть 4 статьи 22 настоящего Федерального закона внесены изменения</text:p>
      <text:p text:style-name="s22"><text:a xlink:type="simple" xlink:href="https://internet.garant.ru/document/redirect/57417837/2240">См. текст части в предыдущей редакции</text:a></text:p>
      <text:p text:style-name="s1">4. <text:span text:style-name="s8">Единая всероссийская спортивная классификация</text:span> устанавливает нормы и требования, выполнение которых необходимо для присвоения соответствующих спортивных званий и спортивных разрядов по видам спорта, включенным во <text:a xlink:type="simple" xlink:href="https://internet.garant.ru/document/redirect/55172479/0">Всероссийский реестр видов спорта</text:a>, а также условия выполнения этих норм и требований. <text:a xlink:type="simple" xlink:href="https://internet.garant.ru/document/redirect/411859444/1000">Положением</text:a> о Единой всероссийской спортивной классификации определяется содержание указанных норм, требований и условий, а также устанавливается порядок присвоения, лишения, восстановления спортивных званий и спортивных разрядов по различным видам спорта.</text:p>
      <text:p text:style-name="s22header">Информация об изменениях:</text:p>
      <text:p text:style-name="s22"><text:bookmark text:name="anchor22410"/>Часть 4.1 изменена с 10 января 2021 г. - <text:a xlink:type="simple" xlink:href="https://internet.garant.ru/document/redirect/400157494/21001">Федеральный закон</text:a> от 30 декабря 2020 г. N 524-ФЗ</text:p>
      <text:p text:style-name="s22"><text:a xlink:type="simple" xlink:href="https://internet.garant.ru/document/redirect/77706806/22410">См. предыдущую редакцию</text:a></text:p>
      <text:p text:style-name="s1">4.1. При присвоении спортивных званий "мастер спорта России международного класса", "гроссмейстер России" и "мастер спорта России" выдаются соответственно удостоверение "мастер спорта России международного класса", удостоверение "гроссмейстер России" и удостоверение "мастер спорта России", а также соответствующие нагрудные знаки, <text:span text:style-name="s8">рисунки и описания</text:span> которых утверждаю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2250"/>Часть 5 изменена с 25 декабря 2023 г. - <text:a xlink:type="simple" xlink:href="https://internet.garant.ru/document/redirect/408277523/1131">Федеральный закон</text:a> от 25 декабря 2023 г. № 684-ФЗ</text:p>
      <text:p text:style-name="s22"><text:a xlink:type="simple" xlink:href="https://internet.garant.ru/document/redirect/76814465/2250">См. предыдущую редакцию</text:a></text:p>
      <text:p text:style-name="s1">5. Порядок присвоения, подтверждения, лишения, восстановления квалификационных категорий спортивных судей, содержание квалификационных требований к присвоению соответствующих категорий спортивных судей, а также права и обязанности спортивных судей устанавливаются <text:a xlink:type="simple" xlink:href="https://internet.garant.ru/document/redirect/71689708/1000">Положением</text:a> о спортивных судьях.</text:p>
      <text:p text:style-name="s22header">Информация об изменениях:</text:p>
      <text:p text:style-name="s22"><text:bookmark text:name="anchor22510"/>Часть 5.1 изменена с 15 июня 2018 г. - <text:a xlink:type="simple" xlink:href="https://internet.garant.ru/document/redirect/71958552/133">Федеральный закон</text:a> от 4 июня 2018 г. N 147-ФЗ</text:p>
      <text:p text:style-name="s22"><text:a xlink:type="simple" xlink:href="https://internet.garant.ru/document/redirect/77666179/22510">См. предыдущую редакцию</text:a></text:p>
      <text:p text:style-name="s1">5.1. При присвоении квалификационной категории спортивного судьи "спортивный судья всероссийской категории" выдаются удостоверение "спортивный судья всероссийской категории" и соответствующий нагрудный знак, <text:span text:style-name="s8">рисунок и описание</text:span> которых утверждаю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22520"/>Статья 22 дополнена частью 5.2 с 25 декабря 2023 г. - <text:a xlink:type="simple" xlink:href="https://internet.garant.ru/document/redirect/408277523/1132">Федеральный закон</text:a> от 25 декабря 2023 г. № 684-ФЗ</text:p>
      <text:p text:style-name="s1">5.2. <text:a xlink:type="simple" xlink:href="https://internet.garant.ru/document/redirect/57420606/0">Квалификационные требования</text:a> к присвоению соответствующих квалификационных категорий спортивных судей, за исключением случаев, предусмотренных <text:a xlink:type="simple" xlink:href="#anchor22530">частями 5.3</text:a> и <text:a xlink:type="simple" xlink:href="#anchor22540">5.4</text:a> настоящей статьи, утверждаются федеральным органом исполнительной власти в области физической культуры и спорта по представлениям общероссийских спортивных федераций.</text:p>
      <text:p text:style-name="s22header">Информация об изменениях:</text:p>
      <text:p text:style-name="s22"><text:bookmark text:name="anchor22530"/>Статья 22 дополнена частью 5.3 с 25 декабря 2023 г. - <text:a xlink:type="simple" xlink:href="https://internet.garant.ru/document/redirect/408277523/1132">Федеральный закон</text:a> от 25 декабря 2023 г. № 684-ФЗ</text:p>
      <text:p text:style-name="s1">5.3. <text:a xlink:type="simple" xlink:href="https://internet.garant.ru/document/redirect/410980840/1000">Квалификационные требования</text:a> к присвоению соответствующих квалификационных категорий спортивных судей в случае, указанном в <text:a xlink:type="simple" xlink:href="#anchor1052">пункте 2 части 5 статьи 10</text:a> настоящего Федерального закона, утверждаются федеральным органом исполнительной власти в области физической культуры и спорта по представлениям физкультурно-спортивных организаций, указанных в <text:a xlink:type="simple" xlink:href="#anchor256">части 6 статьи 25</text:a> настоящего Федерального закона.</text:p>
      <text:p text:style-name="s22header">Информация об изменениях:</text:p>
      <text:p text:style-name="s22"><text:bookmark text:name="anchor22540"/>Статья 22 дополнена частью 5.4 с 1 июня 2024 г. - <text:a xlink:type="simple" xlink:href="https://internet.garant.ru/document/redirect/408277523/1132">Федеральный закон</text:a> от 25 декабря 2023 г. № 684-ФЗ</text:p>
      <text:p text:style-name="s1">5.4. <text:a xlink:type="simple" xlink:href="https://internet.garant.ru/document/redirect/57420606/500">Квалификационные требования</text:a> к присвоению соответствующих квалификационных категорий спортивных судей по военно-прикладным и служебно-прикладным видам спорта утверждаются федеральным органом исполнительной власти в области физической культуры и спорта по представлениям федеральных органов исполнительной власти, осуществляющих руководство развитием соответствующих военно-прикладных и (или) служебно-прикладных видов спорта.</text:p>
      <text:p text:style-name="s22header">Информация об изменениях:</text:p>
      <text:p text:style-name="s22"><text:bookmark text:name="anchor2260"/><text:a xlink:type="simple" xlink:href="https://internet.garant.ru/document/redirect/71108404/1011">Федеральным законом</text:a> от 29 июня 2015 г. N 204-ФЗ часть 6 статьи 22 настоящего Федерального закона изложена в новой редакции</text:p>
      <text:p text:style-name="s22"><text:a xlink:type="simple" xlink:href="https://internet.garant.ru/document/redirect/57507392/2260">См. текст части в предыдущей редакции</text:a></text:p>
      <text:p text:style-name="s1">6. Спортивные звания и квалификационная категория спортивного судьи "спортивный судья всероссийской категории" присваиваются федеральным органом исполнительной власти в области физической культуры и спорта в порядке, установленном соответственно <text:a xlink:type="simple" xlink:href="https://internet.garant.ru/document/redirect/411859444/1000">Положением</text:a> о Единой всероссийской спортивной классификации и <text:a xlink:type="simple" xlink:href="https://internet.garant.ru/document/redirect/71689708/1000">Положением</text:a> о спортивных судьях.</text:p>
      <text:p text:style-name="s22header">Информация об изменениях:</text:p>
      <text:p text:style-name="s22"><text:bookmark text:name="anchor2270"/>Часть 7 изменена с 1 сентября 2025 г. - <text:a xlink:type="simple" xlink:href="https://internet.garant.ru/document/redirect/411824868/1151">Федеральный закон</text:a> от 7 апреля 2025 г. № 65-ФЗ</text:p>
      <text:p text:style-name="s22"><text:a xlink:type="simple" xlink:href="https://internet.garant.ru/document/redirect/76838918/2270">См. предыдущую редакцию</text:a></text:p>
      <text:p text:style-name="s1">7. Спортивные разряды "кандидат в мастера спорта", "первый спортивный разряд" и квалификационная категория спортивного судьи "спортивный судья первой категории" присваиваются органами исполнительной власти субъектов Российской Федерации в области физической культуры и спорта, органами публичной власти федеральной территории "Сириус" в порядке, установленном соответственно <text:a xlink:type="simple" xlink:href="https://internet.garant.ru/document/redirect/411859444/1000">Положением</text:a> о Единой всероссийской спортивной классификации и <text:a xlink:type="simple" xlink:href="https://internet.garant.ru/document/redirect/71689708/1026">Положением</text:a> о спортивных судьях. Спортивные разряды "второй спортивный разряд", "третий спортивный разряд", квалификационные категории спортивных судей "спортивный судья второй категории", "спортивный судья третьей категории" присваиваются органами местного самоуправления муниципальных районов и муниципальных округов, городских округов, органами публичной власти федеральной территории "Сириус" в порядке, установленном соответственно Положением о Единой всероссийской спортивной классификации и Положением о спортивных судьях. Спортивные разряды "первый юношеский спортивный разряд", "второй юношеский спортивный разряд", "третий юношеский спортивный разряд", квалификационная категория спортивных судей "юный спортивный судья" присваиваются физкультурно-спортивными организациями, организациями, реализующими дополнительные образовательные программы спортивной подготовки, образовательными организациями, осуществляющими деятельность в области физической культуры и спорта, в порядке, установленном соответственно Положением о Единой всероссийской спортивной классификации и Положением о спортивных судьях.</text:p>
      <text:p text:style-name="s22header">Информация об изменениях:</text:p>
      <text:p text:style-name="s22"><text:bookmark text:name="anchor2280"/><text:a xlink:type="simple" xlink:href="https://internet.garant.ru/document/redirect/12161591/13105">Федеральным законом</text:a> от 23 июля 2008 г. N 160-ФЗ в часть 8 статьи 22 настоящего Федерального закона внесены изменения, <text:a xlink:type="simple" xlink:href="https://internet.garant.ru/document/redirect/12161591/134">вступающие в силу</text:a> с 1 января 2009 г.</text:p>
      <text:p text:style-name="s22"><text:a xlink:type="simple" xlink:href="https://internet.garant.ru/document/redirect/5228967/2280">См. текст части в предыдущей редакции</text:a></text:p>
      <text:p text:style-name="s1">8. <text:a xlink:type="simple" xlink:href="https://internet.garant.ru/document/redirect/411859444/1000">Положение</text:a> о Единой всероссийской спортивной классификации, <text:span text:style-name="s8">Единая всероссийская спортивная классификация</text:span> и <text:a xlink:type="simple" xlink:href="https://internet.garant.ru/document/redirect/71689708/1000">Положение</text:a> о спортивных судьях утверждаются уполномоченным Правительством Российской Федерации федеральным органом исполнительной власти.</text:p>
      <text:p text:style-name="s22header">Информация об изменениях:</text:p>
      <text:p text:style-name="s22"><text:bookmark text:name="anchor2290"/>Часть 9 изменена с 10 января 2021 г. - <text:a xlink:type="simple" xlink:href="https://internet.garant.ru/document/redirect/400157494/21003">Федеральный закон</text:a> от 30 декабря 2020 г. N 524-ФЗ</text:p>
      <text:p text:style-name="s22"><text:a xlink:type="simple" xlink:href="https://internet.garant.ru/document/redirect/77706806/2290">См. предыдущую редакцию</text:a></text:p>
      <text:p text:style-name="s1">9. Для лиц, имеющих выдающиеся достижения и особые заслуги перед Российской Федерацией в области физической культуры и спорта, устанавливаются почетные спортивные звания. <text:a xlink:type="simple" xlink:href="https://internet.garant.ru/document/redirect/405840017/1000">Положение</text:a> о присвоении, лишении, восстановлении почетных спортивных званий утверждае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22100"/><text:a xlink:type="simple" xlink:href="https://internet.garant.ru/document/redirect/70681102/3">Федеральным законом</text:a> от 23 июня 2014 г. N 170-ФЗ в часть 10 статьи 22 настоящего Федерального закона внесены изменения</text:p>
      <text:p text:style-name="s22"><text:a xlink:type="simple" xlink:href="https://internet.garant.ru/document/redirect/57746430/22100">См. текст части в предыдущей редакции</text:a></text:p>
      <text:p text:style-name="s1">10. Спортивные звания и спортивные разряды по национальным видам спорта, содержание норм, требований и условий для их присвоения, порядок их присвоения устанавливаются органами исполнительной власти в области физической культуры и спорта субъектов Российской Федерации, на территориях которых осуществляется развитие национальных видов спорта. Органами государственной власти субъектов Российской Федерации, на территориях которых осуществляется развитие национальных видов спорта, могут устанавливаться почетные спортивные звания по этим видам спорта. В случае, если развитие национального вида спорта осуществляется соответствующей общероссийской спортивной федерацией, спортивные звания, спортивные разряды, квалификационные категории спортивных судей по такому национальному виду спорта присваиваются в соответствии с <text:a xlink:type="simple" xlink:href="#anchor2260">частями 6</text:a> и <text:a xlink:type="simple" xlink:href="#anchor2270">7</text:a> настоящей статьи.</text:p>
      <text:p text:style-name="s22header">Информация об изменениях:</text:p>
      <text:p text:style-name="s22"><text:bookmark text:name="anchor22011"/>Часть 11 изменена с 25 декабря 2023 г. - <text:a xlink:type="simple" xlink:href="https://internet.garant.ru/document/redirect/408277523/1133">Федеральный закон</text:a> от 25 декабря 2023 г. № 684-ФЗ</text:p>
      <text:p text:style-name="s22"><text:a xlink:type="simple" xlink:href="https://internet.garant.ru/document/redirect/76814465/22011">См. предыдущую редакцию</text:a></text:p>
      <text:p text:style-name="s1">11. При присвоении почетных спортивных званий "почетный мастер спорта России", "почетный тренер России", "почетный спортивный судья России", "заслуженный тренер России", "заслуженный мастер спорта России" выдаются соответственно удостоверение "почетный мастер спорта России", "почетный тренер России", "почетный спортивный судья России", удостоверение "заслуженный тренер России" и удостоверение "заслуженный мастер спорта России", а также соответствующие нагрудные знаки, <text:span text:style-name="s8">рисунки и описания</text:span> которых утверждаю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22012"/>Статья 22 дополнена частью 12 с 15 июня 2018 г. - <text:a xlink:type="simple" xlink:href="https://internet.garant.ru/document/redirect/71958552/134">Федеральный закон</text:a> от 4 июня 2018 г. N 147-ФЗ</text:p>
      <text:p text:style-name="s1">12. В Российской Федерации устанавливаются следующие квалификационные категории тренеров:</text:p>
      <text:p text:style-name="s1"><text:bookmark text:name="anchor220121"/>1) тренер высшей квалификационной категории;</text:p>
      <text:p text:style-name="s1"><text:bookmark text:name="anchor220122"/>2) тренер первой квалификационной категории;</text:p>
      <text:p text:style-name="s1"><text:bookmark text:name="anchor220123"/>3) тренер второй квалификационной категории.</text:p>
      <text:p text:style-name="s22header">Информация об изменениях:</text:p>
      <text:p text:style-name="s22"><text:bookmark text:name="anchor22013"/>Статья 22 дополнена частью 13 с 15 июня 2018 г. - <text:a xlink:type="simple" xlink:href="https://internet.garant.ru/document/redirect/71958552/134">Федеральный закон</text:a> от 4 июня 2018 г. N 147-ФЗ</text:p>
      <text:p text:style-name="s1">13. <text:a xlink:type="simple" xlink:href="https://internet.garant.ru/document/redirect/74036154/1000">Порядок</text:a> присвоения квалификационных категорий тренеров и <text:a xlink:type="simple" xlink:href="https://internet.garant.ru/document/redirect/74036154/2000">квалификационные требования</text:a> к присвоению соответствующих категорий устанавливаю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22014"/>Статья 22 дополнена частью 14 с 15 июня 2018 г. - <text:a xlink:type="simple" xlink:href="https://internet.garant.ru/document/redirect/71958552/134">Федеральный закон</text:a> от 4 июня 2018 г. N 147-ФЗ</text:p>
      <text:p text:style-name="s1">14. Тренерам присваиваются следующие квалификационные категории:</text:p>
      <text:p text:style-name="s1"><text:bookmark text:name="anchor220141"/>1) тренер высшей квалификационной категории и тренер первой квалификационной категории - тренерам, осуществляющим свою деятельность в организациях, в отношении которых федеральный орган исполнительной власти в области физической культуры и спорта осуществляет функции и полномочия учредителя; тренер высшей квалификационной категории - тренерам, осуществляющим свою деятельность в организациях, в отношении которых функции и полномочия учредителя осуществляются иными федеральными органами исполнительной власти. Указанные категории присваиваются федеральным органом исполнительной власти в области физической культуры и спорта;</text:p>
      <text:p text:style-name="s1"><text:bookmark text:name="anchor220142"/>2) тренер первой квалификационной категории - тренерам, осуществляющим свою деятельность в организациях, в отношении которых иные федеральные органы исполнительной власти осуществляют функции и полномочия учредителя. Указанная категория присваивается такими органами;</text:p>
      <text:p text:style-name="s22header">Информация об изменениях:</text:p>
      <text:p text:style-name="s22"><text:bookmark text:name="anchor220143"/>Пункт 3 изменен с 1 сентября 2025 г. - <text:a xlink:type="simple" xlink:href="https://internet.garant.ru/document/redirect/411824868/1152">Федеральный закон</text:a> от 7 апреля 2025 г. № 65-ФЗ</text:p>
      <text:p text:style-name="s22"><text:a xlink:type="simple" xlink:href="https://internet.garant.ru/document/redirect/76838918/220143">См. предыдущую редакцию</text:a></text:p>
      <text:p text:style-name="s1">3) тренер высшей квалификационной категории и тренер первой квалификационной категории - тренерам, осуществляющим свою деятельность в организациях, в отношении которых федеральные органы исполнительной власти не осуществляют функции и полномочия учредителя. Указанные категории присваиваются органами исполнительной власти субъектов Российской Федерации в области физической культуры и спорта и органами публичной власти федеральной территории "Сириус";</text:p>
      <text:p text:style-name="s1"><text:bookmark text:name="anchor220144"/>4) тренер второй квалификационной категории - тренерам, осуществляющим свою деятельность в организациях, предусмотренных <text:a xlink:type="simple" xlink:href="#anchor220141">пунктами 1 - 3</text:a> настоящей части. Указанная категория присваивается этими организациями.</text:p>
      <text:p text:style-name="s22header">Информация об изменениях:</text:p>
      <text:p text:style-name="s22"><text:bookmark text:name="anchor22015"/>Статья 22 дополнена частью 15 с 15 июня 2018 г. - <text:a xlink:type="simple" xlink:href="https://internet.garant.ru/document/redirect/71958552/134">Федеральный закон</text:a> от 4 июня 2018 г. N 147-ФЗ</text:p>
      <text:p text:style-name="s1">15. В Российской Федерации устанавливаются следующие квалификационные категории специалистов в области физической культуры и спорта:</text:p>
      <text:p text:style-name="s1"><text:bookmark text:name="anchor220151"/>1) специалист в области физической культуры и спорта высшей квалификационной категории;</text:p>
      <text:p text:style-name="s1"><text:bookmark text:name="anchor220152"/>2) специалист в области физической культуры и спорта первой квалификационной категории;</text:p>
      <text:p text:style-name="s1"><text:bookmark text:name="anchor220153"/>3) специалист в области физической культуры и спорта второй квалификационной категории.</text:p>
      <text:p text:style-name="s22header">Информация об изменениях:</text:p>
      <text:p text:style-name="s22"><text:bookmark text:name="anchor22016"/>Статья 22 дополнена частью 16 с 15 июня 2018 г. - <text:a xlink:type="simple" xlink:href="https://internet.garant.ru/document/redirect/71958552/134">Федеральный закон</text:a> от 4 июня 2018 г. N 147-ФЗ</text:p>
      <text:p text:style-name="s1">16. <text:a xlink:type="simple" xlink:href="https://internet.garant.ru/document/redirect/73976547/1000">Порядок</text:a> присвоения квалификационных категорий специалистов в области физической культуры и спорта, <text:a xlink:type="simple" xlink:href="https://internet.garant.ru/document/redirect/73976547/2000">квалификационные требования</text:a> к присвоению данных категорий утверждаю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22017"/>Статья 22 дополнена частью 17 с 15 июня 2018 г. - <text:a xlink:type="simple" xlink:href="https://internet.garant.ru/document/redirect/71958552/134">Федеральный закон</text:a> от 4 июня 2018 г. N 147-ФЗ</text:p>
      <text:p text:style-name="s1">17. Специалистам в области физической культуры и спорта присваиваются следующие квалификационные категории:</text:p>
      <text:p text:style-name="s1"><text:bookmark text:name="anchor220171"/>1) специалист в области физической культуры и спорта высшей квалификационной категории и специалист в области физической культуры и спорта первой квалификационной категории - специалистам в области физической культуры и спорта, осуществляющим свою деятельность в организациях, в отношении которых федеральный орган исполнительной власти в области физической культуры и спорта осуществляет функции и полномочия учредителя; специалист в области физической культуры и спорта высшей квалификационной категории - специалистам в области физической культуры и спорта, осуществляющим свою деятельность в организациях, в отношении которых функции и полномочия учредителя осуществляются иными федеральными органами исполнительной власти. Указанные категории присваиваются федеральным органом исполнительной власти в области физической культуры и спорта;</text:p>
      <text:p text:style-name="s1"><text:bookmark text:name="anchor220172"/>2) специалист в области физической культуры и спорта первой квалификационной категории - специалистам в области физической культуры и спорта, осуществляющим свою деятельность в организациях, в отношении которых иные федеральные органы исполнительной власти осуществляют функции и полномочия учредителя. Указанная категория присваивается такими органами;</text:p>
      <text:p text:style-name="s22header">Информация об изменениях:</text:p>
      <text:p text:style-name="s22"><text:bookmark text:name="anchor220173"/>Пункт 3 изменен с 1 сентября 2025 г. - <text:a xlink:type="simple" xlink:href="https://internet.garant.ru/document/redirect/411824868/1153">Федеральный закон</text:a> от 7 апреля 2025 г. № 65-ФЗ</text:p>
      <text:p text:style-name="s22"><text:a xlink:type="simple" xlink:href="https://internet.garant.ru/document/redirect/76838918/220173">См. предыдущую редакцию</text:a></text:p>
      <text:p text:style-name="s1">3) специалист в области физической культуры и спорта высшей квалификационной категории и специалист в области физической культуры и спорта первой квалификационной категории - специалистам в области физической культуры и спорта, осуществляющим свою деятельность в организациях, в отношении которых федеральные органы исполнительной власти не осуществляют функции и полномочия учредителя. Указанные категории присваиваются органами исполнительной власти субъектов Российской Федерации в области физической культуры и спорта и органами публичной власти федеральной территории "Сириус";</text:p>
      <text:p text:style-name="s1"><text:bookmark text:name="anchor220174"/>4) специалист в области физической культуры и спорта второй квалификационной категории - специалистам в области физической культуры и спорта, осуществляющим свою деятельность в организациях, предусмотренных <text:a xlink:type="simple" xlink:href="#anchor220171">пунктами 1 - 3</text:a> настоящей части. Указанная категория присваивается этими организациями.</text:p>
      <text:p text:style-name="s9header">ГАРАНТ:</text:p>
      <text:p text:style-name="s9">См. <text:a xlink:type="simple" xlink:href="https://internet.garant.ru/document/redirect/57630302/22">комментарии</text:a> к статье 22 настоящего Федерального закона</text:p>
      <text:p text:style-name="s9"/>
      <text:p text:style-name="s15"><text:bookmark text:name="anchor23"/><text:span text:style-name="s10">Статья 23.</text:span> Единый календарный план межрегиональных, всероссийских и международных физкультурных мероприятий и спортивных мероприятий</text:p>
      <text:p text:style-name="s22header">Информация об изменениях:</text:p>
      <text:p text:style-name="s22"><text:bookmark text:name="anchor231"/>Часть 1 изменена с 10 января 2021 г. - <text:a xlink:type="simple" xlink:href="https://internet.garant.ru/document/redirect/400157494/21101">Федеральный закон</text:a> от 30 декабря 2020 г. N 524-ФЗ</text:p>
      <text:p text:style-name="s22"><text:a xlink:type="simple" xlink:href="https://internet.garant.ru/document/redirect/77706806/231">См. предыдущую редакцию</text:a></text:p>
      <text:p text:style-name="s1">1. Единый календарный план межрегиональных, всероссийских и международных физкультурных мероприятий и спортивных мероприятий является документом, определяющим перечень межрегиональных и всероссийских официальных физкультурных мероприятий, перечень спортивных мероприятий, перечень международных физкультурных мероприятий и международных спортивных мероприятий (в том числе значимых международных официальных физкультурных мероприятий и спортивных мероприятий), проводимых на территории Российской Федерации, перечень физкультурных мероприятий и спортивных мероприятий по реализации комплекса ГТО, а также перечень спортивных мероприятий в целях подготовки спортивных сборных команд Российской Федерации к международным спортивным мероприятиям и обеспечения участия спортивных сборных команд Российской Федерации в международных спортивных мероприятиях.</text:p>
      <text:p text:style-name="s22header">Информация об изменениях:</text:p>
      <text:p text:style-name="s22"><text:bookmark text:name="anchor232"/>Часть 2 изменена с 1 сентября 2025 г. - <text:a xlink:type="simple" xlink:href="https://internet.garant.ru/document/redirect/411824868/116">Федеральный закон</text:a> от 7 апреля 2025 г. № 65-ФЗ</text:p>
      <text:p text:style-name="s22"><text:a xlink:type="simple" xlink:href="https://internet.garant.ru/document/redirect/76838918/232">См. предыдущую редакцию</text:a></text:p>
      <text:p text:style-name="s1">2. Физкультурные мероприятия и спортивные мероприятия (в том числе значимые международные официальные физкультурные мероприятия и спортивные мероприятия) включаются в Единый календарный план межрегиональных, всероссийских и международных физкультурных мероприятий и спортивных мероприятий в <text:a xlink:type="simple" xlink:href="https://internet.garant.ru/document/redirect/411709581/1000">порядке</text:a>, установленном уполномоченным Правительством Российской Федерации федеральным органом исполнительной власти, с учетом особенностей отдельных видов спорта. <text:a xlink:type="simple" xlink:href="https://internet.garant.ru/document/redirect/71261104/1000">Перечень</text:a> официальных физкультурных мероприятий и спортивных мероприятий, подлежащих обязательному ежегодному включению в Единый календарный план межрегиональных, всероссийских и международных физкультурных мероприятий и спортивных мероприятий, а также в планы физкультурных мероприятий и спортивных мероприятий субъектов Российской Федерации, федеральной территории "Сириус", муниципальных образований, утверждается федеральным органом исполнительной власти в области физической культуры и спорта по согласованию с федеральным органом исполнительной власти в области обеспечения безопасности Российской Федераци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деятельности войск национальной гвардии Российской Федерации, в сфере оборота оружия, в сфере частной охранной деятельности и в сфере вневедомственной охраны, федеральным органом исполнительной власти в сфере внутренних дел,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text:p>
      <text:p text:style-name="s22header">Информация об изменениях:</text:p>
      <text:p text:style-name="s22"><text:bookmark text:name="anchor233"/><text:a xlink:type="simple" xlink:href="https://internet.garant.ru/document/redirect/12161591/131062">Федеральным законом</text:a> от 23 июля 2008 г. N 160-ФЗ в часть 3 статьи 23 настоящего Федерального закона внесены изменения, <text:a xlink:type="simple" xlink:href="https://internet.garant.ru/document/redirect/12161591/134">вступающие в силу</text:a> с 1 января 2009 г.</text:p>
      <text:p text:style-name="s22"><text:a xlink:type="simple" xlink:href="https://internet.garant.ru/document/redirect/5228967/233">См. текст части в предыдущей редакции</text:a></text:p>
      <text:p text:style-name="s1">3. <text:a xlink:type="simple" xlink:href="https://internet.garant.ru/document/redirect/413398118/1000">Единый календарный план</text:a> межрегиональных, всероссийских и международных физкультурных мероприятий и спортивных мероприятий утверждается до начала соответствующего календарного года уполномоченным Правительством Российской Федерации федеральным органом исполнительной власти.</text:p>
      <text:p text:style-name="s22header">Информация об изменениях:</text:p>
      <text:p text:style-name="s22"><text:bookmark text:name="anchor234"/>Часть 4 изменена с 10 января 2021 г. - <text:a xlink:type="simple" xlink:href="https://internet.garant.ru/document/redirect/400157494/21103">Федеральный закон</text:a> от 30 декабря 2020 г. N 524-ФЗ</text:p>
      <text:p text:style-name="s22"><text:a xlink:type="simple" xlink:href="https://internet.garant.ru/document/redirect/77706806/234">См. предыдущую редакцию</text:a></text:p>
      <text:p text:style-name="s1">4. <text:a xlink:type="simple" xlink:href="https://internet.garant.ru/document/redirect/401575002/1000">Порядок</text:a> финансирования за счет средств федерального бюджета и <text:a xlink:type="simple" xlink:href="https://internet.garant.ru/document/redirect/414156061/1000">нормы</text:a> расходов средств на проведение физкультурных мероприятий и спортивных мероприятий (в том числе значимых международных официальных физкультурных мероприятий и спортивных мероприятий), включенных в Единый календарный план межрегиональных, всероссийских и международных физкультурных мероприятий и спортивных мероприятий, устанавливаются уполномоченным Правительством Российской Федерации федеральным органом исполнительной власти.</text:p>
      <text:p text:style-name="s9header">ГАРАНТ:</text:p>
      <text:p text:style-name="s9">См. <text:a xlink:type="simple" xlink:href="https://internet.garant.ru/document/redirect/57630302/23">комментарии</text:a> к статье 23 настоящего Федерального закона</text:p>
      <text:p text:style-name="s9"/>
      <text:p text:style-name="s15"><text:bookmark text:name="anchor24"/><text:span text:style-name="s10">Статья 24.</text:span> Права и обязанности спортсменов</text:p>
      <text:p text:style-name="s1"><text:bookmark text:name="anchor241"/>1. Спортсмены имеют права на:</text:p>
      <text:p text:style-name="s1"><text:bookmark text:name="anchor2411"/>1) выбор видов спорта;</text:p>
      <text:p text:style-name="s1"><text:bookmark text:name="anchor2412"/>2) участие в спортивных соревнованиях по выбранным видам спорта в порядке, установленном правилами этих видов спорта и положениями (регламентами) о спортивных соревнованиях;</text:p>
      <text:p text:style-name="s22header">Информация об изменениях:</text:p>
      <text:p text:style-name="s22"><text:bookmark text:name="anchor24121"/><text:a xlink:type="simple" xlink:href="https://internet.garant.ru/document/redirect/195498/0">Федеральным законом</text:a> от 7 мая 2009 г. N 82-ФЗ часть 1 статьи 24 настоящего Федерального закона дополнена пунктом 2.1</text:p>
      <text:p text:style-name="s1">2.1) включение в составы спортивных сборных команд Российской Федерации при условии соответствия критериям отбора спортсменов и соблюдения установленного <text:a xlink:type="simple" xlink:href="#anchor36">статьей 36</text:a> настоящего Федерального закона порядка формирования спортивных сборных команд Российской Федерации;</text:p>
      <text:p text:style-name="s1"><text:bookmark text:name="anchor2413"/>3) получение спортивных разрядов и спортивных званий при выполнении норм и требований <text:span text:style-name="s8">Единой всероссийской спортивной классификации</text:span>;</text:p>
      <text:p text:style-name="s1"><text:bookmark text:name="anchor2414"/>4) заключение трудовых договоров в порядке, установленном <text:a xlink:type="simple" xlink:href="https://internet.garant.ru/document/redirect/12125268/1011">трудовым законодательством</text:a>;</text:p>
      <text:p text:style-name="s1"><text:bookmark text:name="anchor2415"/>5) содействие общероссийских спортивных федераций по выбранным видам спорта в защите прав и законных интересов спортсменов в международных спортивных организациях;</text:p>
      <text:p text:style-name="s1"><text:bookmark text:name="anchor2416"/>6) осуществление иных прав в соответствии с законодательством Российской Федерации.</text:p>
      <text:p text:style-name="s1"><text:bookmark text:name="anchor242"/>2. Спортсмены обязаны:</text:p>
      <text:p text:style-name="s22header">Информация об изменениях:</text:p>
      <text:p text:style-name="s22"><text:bookmark text:name="anchor2421"/>Пункт 1 изменен с 1 сентября 2025 г. - <text:a xlink:type="simple" xlink:href="https://internet.garant.ru/document/redirect/409494231/1011">Федеральный закон</text:a> от 8 августа 2024 г. № 326-ФЗ</text:p>
      <text:p text:style-name="s22"><text:a xlink:type="simple" xlink:href="https://internet.garant.ru/document/redirect/76838918/2421">См. предыдущую редакцию</text:a></text:p>
      <text:p text:style-name="s1">1) соблюдать требования безопасности во время участия в физкультурных мероприятиях и спортивных мероприятиях, учебно-тренировочных мероприятиях и при нахождении на объектах спорта и иных спортивных сооружениях;</text:p>
      <text:p text:style-name="s22header">Информация об изменениях:</text:p>
      <text:p text:style-name="s22"><text:bookmark text:name="anchor2422"/><text:a xlink:type="simple" xlink:href="https://internet.garant.ru/document/redirect/198161/161">Федеральным законом</text:a> от 7 мая 2010 г. N 82-ФЗ пункт 2 части 2 статьи 24 настоящего Федерального закона изложен в новой редакции, <text:a xlink:type="simple" xlink:href="https://internet.garant.ru/document/redirect/198161/2">вступающей в силу</text:a> по истечении ста восьмидесяти дней после дня <text:a xlink:type="simple" xlink:href="https://internet.garant.ru/document/redirect/298161/0">официального опубликования</text:a> названного Федерального закона</text:p>
      <text:p text:style-name="s22"><text:a xlink:type="simple" xlink:href="https://internet.garant.ru/document/redirect/5756249/2422">См. текст пункта в предыдущей редакции</text:a></text:p>
      <text:p text:style-name="s1">2) соблюдать антидопинговые правила, предусмотренные <text:a xlink:type="simple" xlink:href="#anchor26">статьей 26</text:a> настоящего Федерального закона;</text:p>
      <text:p text:style-name="s22header">Информация об изменениях:</text:p>
      <text:p text:style-name="s22"><text:bookmark text:name="anchor24221"/><text:a xlink:type="simple" xlink:href="https://internet.garant.ru/document/redirect/198161/162">Федеральным законом</text:a> от 7 мая 2010 г. N 82-ФЗ часть 2 статьи 24 настоящего Федерального закона дополнена пунктом 2.1, <text:a xlink:type="simple" xlink:href="https://internet.garant.ru/document/redirect/198161/2">вступающим в силу</text:a> по истечении ста восьмидесяти дней после дня <text:a xlink:type="simple" xlink:href="https://internet.garant.ru/document/redirect/298161/0">официального опубликования</text:a> названного Федерального закона</text:p>
      <text:p text:style-name="s1">2.1) предоставлять информацию о своем местонахождении в соответствии с <text:a xlink:type="simple" xlink:href="https://internet.garant.ru/document/redirect/413742862/0">общероссийскими антидопинговыми правилами</text:a> в целях проведения допинг-контроля;</text:p>
      <text:p text:style-name="s1"><text:bookmark text:name="anchor2423"/>3) соблюдать этические нормы в области спорта;</text:p>
      <text:p text:style-name="s22header">Информация об изменениях:</text:p>
      <text:p text:style-name="s22"><text:bookmark text:name="anchor24231"/><text:a xlink:type="simple" xlink:href="https://internet.garant.ru/document/redirect/70419010/16">Федеральным законом</text:a> от 23 июля 2013 г. N 198-ФЗ часть 2 статьи 24 настоящего Федерального закона дополнена пунктом 3.1, <text:a xlink:type="simple" xlink:href="https://internet.garant.ru/document/redirect/70419010/81">вступающим в силу</text:a> по истечении ста восьмидесяти дней после дня <text:a xlink:type="simple" xlink:href="https://internet.garant.ru/document/redirect/70419011/0">официального опубликования</text:a> названного Федерального закона</text:p>
      <text:p text:style-name="s1">3.1) не принимать участие в азартных играх в букмекерских конторах и тотализаторах путем заключения пари на официальные спортивные соревнования по виду или видам спорта, по которым они участвуют в соответствующих официальных спортивных соревнованиях;</text:p>
      <text:p text:style-name="s1"><text:bookmark text:name="anchor2424"/>4) соблюдать положения (регламенты) о физкультурных мероприятиях и спортивных соревнованиях, в которых они принимают участие, и требования организаторов таких мероприятий и соревнований;</text:p>
      <text:p text:style-name="s1"><text:bookmark text:name="anchor2425"/>5) соблюдать санитарно-гигиенические требования, медицинские требования, регулярно проходить медицинские обследования в целях обеспечения безопасности занятий спортом для здоровья;</text:p>
      <text:p text:style-name="s1"><text:bookmark text:name="anchor2426"/>6) исполнять иные обязанности в соответствии с законодательством Российской Федерации.</text:p>
      <text:p text:style-name="s9header">ГАРАНТ:</text:p>
      <text:p text:style-name="s9">См. <text:a xlink:type="simple" xlink:href="https://internet.garant.ru/document/redirect/57630302/24">комментарии</text:a> к статье 24 настоящего Федерального закона</text:p>
      <text:p text:style-name="s9"/>
      <text:p text:style-name="s15"><text:bookmark text:name="anchor25"/><text:span text:style-name="s10">Статья 25.</text:span> Правила видов спорта</text:p>
      <text:p text:style-name="s22header">Информация об изменениях:</text:p>
      <text:p text:style-name="s22"><text:bookmark text:name="anchor251"/>Часть 1 изменена с 30 ноября 2023 г. - <text:a xlink:type="simple" xlink:href="https://internet.garant.ru/document/redirect/408101171/171">Федеральный закон</text:a> от 30 ноября 2023 г. № 564-ФЗ</text:p>
      <text:p text:style-name="s22"><text:a xlink:type="simple" xlink:href="https://internet.garant.ru/document/redirect/76827582/251">См. предыдущую редакцию</text:a></text:p>
      <text:p text:style-name="s1">1. <text:a xlink:type="simple" xlink:href="https://internet.garant.ru/document/redirect/57499801/0">Правила</text:a> видов спорта, включенных во <text:a xlink:type="simple" xlink:href="https://internet.garant.ru/document/redirect/55172479/0">Всероссийский реестр видов спорта</text:a>, разрабатываются общероссийскими спортивными федерациями с учетом правил, утвержденных международными спортивными организациями, за исключением национальных видов спорта, развитие которых не осуществляется соответствующей общероссийской спортивной федерацией, военно-прикладных, служебно-прикладных видов спорта, а также случаев, предусмотренных <text:a xlink:type="simple" xlink:href="#anchor256">частью 6</text:a> настоящей статьи.</text:p>
      <text:p text:style-name="s22header">Информация об изменениях:</text:p>
      <text:p text:style-name="s22"><text:bookmark text:name="anchor252"/><text:a xlink:type="simple" xlink:href="https://internet.garant.ru/document/redirect/12161591/131071">Федеральным законом</text:a> от 23 июля 2008 г. N 160-ФЗ в часть 2 статьи 25 настоящего Федерального закона внесены изменения, <text:a xlink:type="simple" xlink:href="https://internet.garant.ru/document/redirect/12161591/134">вступающие в силу</text:a> с 1 января 2009 г.</text:p>
      <text:p text:style-name="s22"><text:a xlink:type="simple" xlink:href="https://internet.garant.ru/document/redirect/5228967/252">См. текст части в предыдущей редакции</text:a></text:p>
      <text:p text:style-name="s1">2. <text:a xlink:type="simple" xlink:href="https://internet.garant.ru/document/redirect/57499801/500">Правила</text:a> военно-прикладных и служебно-прикладных видов спорта разрабатываются в <text:a xlink:type="simple" xlink:href="https://internet.garant.ru/document/redirect/72156904/1000">порядке</text:a>, установленном уполномоченным Правительством Российской Федерации федеральным органом исполнительной власти.</text:p>
      <text:p text:style-name="s22header">Информация об изменениях:</text:p>
      <text:p text:style-name="s22"><text:bookmark text:name="anchor253"/><text:a xlink:type="simple" xlink:href="https://internet.garant.ru/document/redirect/70681102/42">Федеральным законом</text:a> от 23 июня 2014 г. N 170-ФЗ в часть 3 статьи 25 настоящего Федерального закона внесены изменения</text:p>
      <text:p text:style-name="s22"><text:a xlink:type="simple" xlink:href="https://internet.garant.ru/document/redirect/57746430/253">См. текст части в предыдущей редакции</text:a></text:p>
      <text:p text:style-name="s1">3. Правила национальных видов спорта разрабатываются в порядке, установленном органами исполнительной власти субъектов Российской Федерации, на территориях которых осуществляется развитие этих видов спорта (за исключением национальных видов спорта, развитие которых осуществляется соответствующей общероссийской спортивной федерацией).</text:p>
      <text:p text:style-name="s22header">Информация об изменениях:</text:p>
      <text:p text:style-name="s22"><text:bookmark text:name="anchor254"/>Часть 4 изменена с 30 ноября 2023 г. - <text:a xlink:type="simple" xlink:href="https://internet.garant.ru/document/redirect/408101171/172">Федеральный закон</text:a> от 30 ноября 2023 г. № 564-ФЗ</text:p>
      <text:p text:style-name="s22"><text:a xlink:type="simple" xlink:href="https://internet.garant.ru/document/redirect/76827582/254">См. предыдущую редакцию</text:a></text:p>
      <text:p text:style-name="s1">4. <text:a xlink:type="simple" xlink:href="https://internet.garant.ru/document/redirect/57499801/0">Правила</text:a> видов спорта утверждаются уполномоченным Правительством Российской Федерации федеральным органом исполнительной власти с учетом требований международных спортивных организаций, за исключением правил, указанных в <text:a xlink:type="simple" xlink:href="#anchor256">части 6</text:a> настоящей статьи.</text:p>
      <text:p text:style-name="s1"><text:bookmark text:name="anchor255"/>5. Проведение официальных спортивных соревнований допускается только на основании правил, утвержденных в соответствии с положениями настоящей статьи.</text:p>
      <text:p text:style-name="s22header">Информация об изменениях:</text:p>
      <text:p text:style-name="s22"><text:bookmark text:name="anchor256"/>Часть 6 изменена с 25 декабря 2023 г. - <text:a xlink:type="simple" xlink:href="https://internet.garant.ru/document/redirect/408277523/114">Федеральный закон</text:a> от 25 декабря 2023 г. № 684-ФЗ</text:p>
      <text:p text:style-name="s22"><text:a xlink:type="simple" xlink:href="https://internet.garant.ru/document/redirect/76814465/256">См. предыдущую редакцию</text:a></text:p>
      <text:p text:style-name="s1">6. Отдельные официальные спортивные соревнования, за исключением чемпионатов, первенств и кубков России, могут проводиться по правилам видов спорта, разработанным физкультурно-спортивными организациями и утвержденным федеральным органом исполнительной власти в области физической культуры и спорта. <text:a xlink:type="simple" xlink:href="https://internet.garant.ru/document/redirect/411889600/1000">Перечень</text:a> таких соревнований и физкультурно-спортивных организаций утверждается федеральным органом исполнительной власти в области физической культуры и спорта.</text:p>
      <text:p text:style-name="s9header">ГАРАНТ:</text:p>
      <text:p text:style-name="s9">См. <text:a xlink:type="simple" xlink:href="https://internet.garant.ru/document/redirect/57630302/25">комментарии</text:a> к статье 25 настоящего Федерального закона</text:p>
      <text:p text:style-name="s9"/>
      <text:p text:style-name="s22header">Информация об изменениях:</text:p>
      <text:p text:style-name="s22"><text:bookmark text:name="anchor26"/>Статья 26 изменена с 24 июня 2026 г. - <text:a xlink:type="simple" xlink:href="https://internet.garant.ru/document/redirect/414429757/15">Федеральный закон</text:a> от 24 июня 2026 г. № 185-ФЗ</text:p>
      <text:p text:style-name="s22"><text:a xlink:type="simple" xlink:href="https://internet.garant.ru/document/redirect/483423957/26">См. предыдущую редакцию</text:a></text:p>
      <text:p text:style-name="s1"><text:span text:style-name="s10">Статья 26.</text:span> Предотвращение допинга в спорте и борьба с ним</text:p>
      <text:p text:style-name="s1"><text:bookmark text:name="anchor261"/>1. Предотвращение допинга в спорте и борьба с ним осуществляются в соответствии с международными договорами Российской Федерации, <text:a xlink:type="simple" xlink:href="https://internet.garant.ru/document/redirect/71852328/0">Всемирным антидопинговым кодексом</text:a>, антидопинговыми правилами, утвержденными международными антидопинговыми организациями, и разработанными с учетом указанных кодекса и правил <text:a xlink:type="simple" xlink:href="https://internet.garant.ru/document/redirect/413742862/0">общероссийскими антидопинговыми правилами</text:a>, утверждаемыми общероссийской антидопинговой организацией в <text:a xlink:type="simple" xlink:href="https://internet.garant.ru/document/redirect/407761720/1000">порядке</text:a>, установленном федеральным органом исполнительной власти в области физической культуры и спорта, по согласованию с ним (далее также - антидопинговые правила).</text:p>
      <text:p text:style-name="s1"><text:bookmark text:name="anchor262"/>2. <text:a xlink:type="simple" xlink:href="https://internet.garant.ru/document/redirect/413742862/0">Общероссийские антидопинговые правила</text:a> должны содержать положения, обязательные для включения в указанные правила в соответствии с <text:a xlink:type="simple" xlink:href="https://internet.garant.ru/document/redirect/71852328/0">Всемирным антидопинговым кодексом</text:a>.</text:p>
      <text:p text:style-name="s1"><text:bookmark text:name="anchor263"/>3. Допингом в спорте признается совершение одного или нескольких нарушений антидопингового правила, указанного в <text:a xlink:type="simple" xlink:href="https://internet.garant.ru/document/redirect/413742862/0">общероссийских антидопинговых правилах</text:a>, если иное не предусмотрено такими правилами.</text:p>
      <text:p text:style-name="s1"><text:bookmark text:name="anchor264"/>4. Допинг-контроль представляет собой процесс, включающий в себя планирование проведения тестов, взятие проб и иные элементы, установленные антидопинговыми правилами.</text:p>
      <text:p text:style-name="s1"><text:bookmark text:name="anchor265"/>5. Меры по предотвращению допинга в спорте и борьбе с ним включают в себя:</text:p>
      <text:p text:style-name="s1"><text:bookmark text:name="anchor2651"/>1) проведение допинг-контроля в соответствии с антидопинговыми правилами;</text:p>
      <text:p text:style-name="s1"><text:bookmark text:name="anchor2652"/>2) установление ответственности за нарушение антидопинговых правил;</text:p>
      <text:p text:style-name="s1"><text:bookmark text:name="anchor2653"/>3) предупреждение применения субстанций и (или) методов, включенных в <text:a xlink:type="simple" xlink:href="https://internet.garant.ru/document/redirect/413198747/1000">перечни</text:a> субстанций и (или) методов, запрещенных для использования в спорте (далее также - запрещенная субстанция и (или) запрещенный метод);</text:p>
      <text:p text:style-name="s1"><text:bookmark text:name="anchor2654"/>4) повышение квалификации специалистов, проводящих допинг-контроль;</text:p>
      <text:p text:style-name="s1"><text:bookmark text:name="anchor2655"/>5) включение в дополнительные образовательные программы образовательных организаций, осуществляющих деятельность в области физической культуры и спорта, разделов об антидопинговых правилах, о последствиях допинга в спорте для здоровья спортсменов, об ответственности за нарушение антидопинговых правил;</text:p>
      <text:p text:style-name="s1"><text:bookmark text:name="anchor2656"/>6) проведение антидопинговой пропаганды в средствах массовой информации;</text:p>
      <text:p text:style-name="s1"><text:bookmark text:name="anchor2657"/>7) проведение научных исследований, направленных на предотвращение допинга в спорте и борьбу с ним;</text:p>
      <text:p text:style-name="s1"><text:bookmark text:name="anchor2658"/>8) оказание федеральным органом исполнительной власти в области физической культуры и спорта, общероссийской антидопинговой организацией содействия органам исполнительной власти субъектов Российской Федерации, органам публичной власти федеральной территории "Сириус" в антидопинговом обеспечении спортивных сборных команд субъектов Российской Федерации, спортивных сборных команд федеральной территории "Сириус";</text:p>
      <text:p text:style-name="s1"><text:bookmark text:name="anchor2659"/>9) осуществление международного сотрудничества в области предотвращения допинга в спорте и борьбы с ним.</text:p>
      <text:p text:style-name="s1"><text:bookmark text:name="anchor266"/>6. <text:a xlink:type="simple" xlink:href="https://internet.garant.ru/document/redirect/70192266/1000">Федеральный орган</text:a> исполнительной власти в области физической культуры и спорта в целях реализации мер по предотвращению допинга в спорте и борьбе с ним:</text:p>
      <text:p text:style-name="s1"><text:bookmark text:name="anchor2611"/>1) утверждает <text:a xlink:type="simple" xlink:href="https://internet.garant.ru/document/redirect/413198747/1000">перечни</text:a> субстанций и (или) методов, запрещенных для использования в спорте, которые должны соответствовать перечням таких субстанций и (или) методов, предусмотренных международными договорами Российской Федерации;</text:p>
      <text:p text:style-name="s1"><text:bookmark text:name="anchor2612"/>2) принимает в установленном порядке решение об исключении общероссийской спортивной федерации из реестра общероссийских и аккредитованных региональных спортивных федераций в случае неисполнения общероссийской спортивной федерацией обязанностей, предусмотренных <text:a xlink:type="simple" xlink:href="#anchor2671">пунктами 1 - 6 части 7</text:a> настоящей статьи;</text:p>
      <text:p text:style-name="s1"><text:bookmark text:name="anchor2613"/>3) утверждает <text:a xlink:type="simple" xlink:href="https://internet.garant.ru/document/redirect/412455398/1000">порядок</text:a> информирования федерального органа исполнительной власти, осуществляющего полномочия по организации медико-биологического обеспечения спортсменов спортивных сборных команд Российской Федерации, органов государственной власти субъектов Российской Федерации в области физической культуры и спорта, органов государственной власти субъектов Российской Федерации в сфере здравоохранения, органов публичной власти федеральной территории "Сириус" об изменениях в перечнях субстанций и (или) методов, запрещенных для использования в спорте,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text:p>
      <text:p text:style-name="s1"><text:bookmark text:name="anchor2614"/>4) осуществляет иные полномочия в соответствии с настоящим Федеральным законом.</text:p>
      <text:p text:style-name="s1"><text:bookmark text:name="anchor2607"/>7. Общероссийские спортивные федерации и профессиональные спортивные лиги в целях реализации мер по предотвращению допинга в спорте и борьбе с ним обязаны:</text:p>
      <text:p text:style-name="s1"><text:bookmark text:name="anchor2671"/>1) опубликовывать в общероссийских периодических печатных изданиях и (или) размещать на своих официальных сайтах в сети "Интернет" <text:a xlink:type="simple" xlink:href="https://internet.garant.ru/document/redirect/413742862/0">общероссийские антидопинговые правила</text:a> и антидопинговые правила, утвержденные международными спортивными федерациями по соответствующим видам спорта, на русском языке;</text:p>
      <text:p text:style-name="s1"><text:bookmark text:name="anchor2672"/>2) предоставлять в соответствии с <text:a xlink:type="simple" xlink:href="https://internet.garant.ru/document/redirect/413742862/0">общероссийскими антидопинговыми правилами</text:a> необходимую общероссийской антидопинговой организации информацию для формирования списка спортсменов, предусмотренного <text:a xlink:type="simple" xlink:href="#anchor261021">пунктом 1 части 2 статьи 26.1</text:a> настоящего Федерального закона;</text:p>
      <text:p text:style-name="s1"><text:bookmark text:name="anchor2673"/>3) уведомлять спортсменов в соответствии с <text:a xlink:type="simple" xlink:href="https://internet.garant.ru/document/redirect/413742862/0">общероссийскими антидопинговыми правилами</text:a> о включении их в список спортсменов, предусмотренный <text:a xlink:type="simple" xlink:href="#anchor261021">пунктом 1 части 2 статьи 26.1</text:a> настоящего Федерального закона;</text:p>
      <text:p text:style-name="s1"><text:bookmark text:name="anchor2674"/>4) содействовать в проведении допинг-контроля в соответствии с <text:a xlink:type="simple" xlink:href="https://internet.garant.ru/document/redirect/413742862/0">общероссийскими антидопинговыми правилами</text:a>;</text:p>
      <text:p text:style-name="s1"><text:bookmark text:name="anchor2675"/>5) применять спортивные санкции (в том числе спортивную дисквалификацию спортсменов) на основании и во исполнение решения соответствующей антидопинговой организации о нарушении антидопинговых правил;</text:p>
      <text:p text:style-name="s1"><text:bookmark text:name="anchor2676"/>6) информировать о примененных санкциях <text:a xlink:type="simple" xlink:href="https://internet.garant.ru/document/redirect/70192266/1000">федеральный орган</text:a> исполнительной власти в области физической культуры и спорта, органы исполнительной власти соответствующих субъектов Российской Федерации, органы публичной власти федеральной территории "Сириус" (в случае применения санкций в отношении спортсменов, тренеров, специалистов по спортивной медицине, иных специалистов в области физической культуры и спорта федеральной территории "Сириус"), общероссийскую антидопинговую организацию, международную спортивную федерацию по соответствующему виду спорта;</text:p>
      <text:p text:style-name="s1"><text:bookmark text:name="anchor2677"/>7) определять должностных лиц, ответственных за организацию работы общероссийской спортивной федерации и (или) профессиональной спортивной лиги по предотвращению допинга в спорте и борьбе с ним во взаимодействии с федеральным органом исполнительной власти в области физической культуры и спорта, федеральным органом исполнительной власти, уполномоченным на медико-биологическое обеспечение спортсменов спортивных сборных команд Российской Федерации, общероссийской антидопинговой организацией. Соответствующее должностное лицо общероссийской спортивной федерации также взаимодействует с международной спортивной федерацией, соответствующее должностное лицо профессиональной спортивной лиги (за исключением должностного лица профессиональной спортивной лиги, включенной в <text:a xlink:type="simple" xlink:href="https://internet.garant.ru/document/redirect/411889600/1000">перечень</text:a>, утверждаемый в соответствии с <text:a xlink:type="simple" xlink:href="#anchor256">частью 6 статьи 25</text:a> настоящего Федерального закона) - с общероссийской спортивной федерацией по соответствующему виду спорта;</text:p>
      <text:p text:style-name="s1"><text:bookmark text:name="anchor2678"/>8) выполнять иные требования настоящего Федерального закона и антидопинговых правил.</text:p>
      <text:p text:style-name="s1"><text:bookmark text:name="anchor2608"/>8. Организаторы спортивных мероприятий в целях реализации мер по предотвращению допинга в спорте и борьбе с ним обязаны:</text:p>
      <text:p text:style-name="s1"><text:bookmark text:name="anchor26081"/>1) обеспечивать условия для проведения допинг-контроля на спортивных мероприятиях, включенных в Единый календарный план межрегиональных, всероссийских и международных физкультурных мероприятий и спортивных мероприятий, в соответствии с <text:a xlink:type="simple" xlink:href="https://internet.garant.ru/document/redirect/413742862/0">общероссийскими антидопинговыми правилами</text:a>, а также содействовать проведению допинг-контроля;</text:p>
      <text:p text:style-name="s1"><text:bookmark text:name="anchor26082"/>2) выполнять иные требования настоящего Федерального закона и антидопинговых правил.</text:p>
      <text:p text:style-name="s1"><text:bookmark text:name="anchor2609"/>9. Орган исполнительной власти субъекта Российской Федерации, уполномоченный в области физической культуры и спорта, определяет должностное лицо, ответственное за организацию работы по предотвращению допинга в спорте и борьбе с ним во взаимодействии с общероссийской антидопинговой организацией, федеральным органом исполнительной власти в области физической культуры и спорта, федеральным органом исполнительной власти, уполномоченным на медико-биологическое обеспечение спортсменов спортивных сборных команд Российской Федерации.</text:p>
      <text:p text:style-name="s1"><text:bookmark text:name="anchor26010"/>10. Орган исполнительной власти субъекта Российской Федерации, уполномоченный в сфере здравоохранения, определяет должностное лицо, ответственное за организацию работы по предотвращению допинга в спорте и борьбе с ним во взаимодействии с общероссийской антидопинговой организацией и федеральным органом исполнительной власти в области физической культуры и спорта.</text:p>
      <text:p text:style-name="s1"><text:bookmark text:name="anchor26011"/>11. Уполномоченный орган публичной власти федеральной территории "Сириус" определяет должностное лицо, ответственное за организацию работы по предотвращению допинга в спорте и борьбе с ним во взаимодействии с общероссийской антидопинговой организацией, федеральным органом исполнительной власти в области физической культуры и спорта, федеральным органом исполнительной власти, уполномоченным на медико-биологическое обеспечение спортсменов спортивных сборных команд Российской Федерации.</text:p>
      <text:p text:style-name="s9header">ГАРАНТ:</text:p>
      <text:p text:style-name="s9">См. <text:a xlink:type="simple" xlink:href="https://internet.garant.ru/document/redirect/57630302/26">комментарии</text:a> к статье 26 настоящего Федерального закона</text:p>
      <text:p text:style-name="s9"/>
      <text:p text:style-name="s22header">Информация об изменениях:</text:p>
      <text:p text:style-name="s22"><text:bookmark text:name="anchor2610"/>Статья 26.1 изменена с 24 июня 2026 г. - <text:a xlink:type="simple" xlink:href="https://internet.garant.ru/document/redirect/414429757/15">Федеральный закон</text:a> от 24 июня 2026 г. № 185-ФЗ</text:p>
      <text:p text:style-name="s22"><text:a xlink:type="simple" xlink:href="https://internet.garant.ru/document/redirect/483423957/2610">См. предыдущую редакцию</text:a></text:p>
      <text:p text:style-name="s1"><text:span text:style-name="s10">Статья 26.1.</text:span> Общероссийская антидопинговая организация</text:p>
      <text:p text:style-name="s1"><text:bookmark text:name="anchor26101"/>1. Под общероссийской антидопинговой организацией понимается некоммерческая организация, которая является подписавшейся стороной <text:a xlink:type="simple" xlink:href="https://internet.garant.ru/document/redirect/71852328/0">Всемирного антидопингового кодекса</text:a> и целями деятельности которой являются разработка, утверждение и реализация <text:a xlink:type="simple" xlink:href="https://internet.garant.ru/document/redirect/413742862/0">общероссийских антидопинговых правил</text:a>, обеспечение соблюдения этих правил и элементов допинг-контроля.</text:p>
      <text:p text:style-name="s1"><text:bookmark text:name="anchor26102"/>2. Общероссийская антидопинговая организация:</text:p>
      <text:p text:style-name="s1"><text:bookmark text:name="anchor261021"/>1) формирует в соответствии с <text:a xlink:type="simple" xlink:href="https://internet.garant.ru/document/redirect/413742862/0">общероссийскими антидопинговыми правилами</text:a> при участии общероссийских спортивных федераций по соответствующим видам спорта список спортсменов в целях осуществления элементов допинг-контроля;</text:p>
      <text:p text:style-name="s1"><text:bookmark text:name="anchor261022"/>2) осуществляет элементы допинг-контроля в соответствии с <text:a xlink:type="simple" xlink:href="https://internet.garant.ru/document/redirect/413742862/0">общероссийскими антидопинговыми правилами</text:a>;</text:p>
      <text:p text:style-name="s1"><text:bookmark text:name="anchor261023"/>3) организует повышение квалификации специалистов, проводящих допинг-контроль;</text:p>
      <text:p text:style-name="s1"><text:bookmark text:name="anchor261024"/>4) размещает (в том числе на русском языке) и поддерживает в актуальном состоянии на своем официальном сайте в сети "Интернет" тексты антидопинговых правил, а также тексты иных документов, утверждаемых Всемирным антидопинговым агентством и международными антидопинговыми организациями в целях предотвращения допинга в спорте и борьбы с ним;</text:p>
      <text:p text:style-name="s1"><text:bookmark text:name="anchor261025"/>5) разрабатывает методические и инструктивные материалы по вопросам предотвращения допинга в спорте и борьбы с ним;</text:p>
      <text:p text:style-name="s1"><text:bookmark text:name="anchor261026"/>6) осуществляет сбор информации о местонахождении спортсменов, включенных в список спортсменов, предусмотренный <text:a xlink:type="simple" xlink:href="#anchor261021">пунктом 1</text:a> настоящей части;</text:p>
      <text:p text:style-name="s1"><text:bookmark text:name="anchor261027"/>7) передает в общероссийскую спортивную федерацию по соответствующему виду спорта, профессиональную спортивную лигу, включенную в <text:a xlink:type="simple" xlink:href="https://internet.garant.ru/document/redirect/411889600/1000">перечень</text:a>, утверждаемый в соответствии с <text:a xlink:type="simple" xlink:href="#anchor256">частью 6 статьи 25</text:a> настоящего Федерального закона, и проводящую отдельные спортивные соревнования, включенные в перечень, утверждаемый в соответствии с частью 6 статьи 25 настоящего Федерального закона (в отношении лиц, принимающих участие в таких соревнованиях), международную спортивную федерацию по соответствующему виду спорта, во Всемирное антидопинговое агентство, в федеральный орган исполнительной власти в области физической культуры и спорта, орган, уполномоченный составлять протоколы об административных правонарушениях, предусмотренных <text:a xlink:type="simple" xlink:href="https://internet.garant.ru/document/redirect/12125267/618">статьей 6.18</text:a> Кодекса Российской Федерации об административных правонарушениях, сведения о возможном нарушении антидопинговых правил, а также об обстоятельствах, имеющих значение для привлечения виновных лиц к ответственности, в том числе для применения санкций;</text:p>
      <text:p text:style-name="s1"><text:bookmark text:name="anchor261028"/>8) выполняет иные функции в соответствии с настоящим Федеральным законом и антидопинговыми правилами.</text:p>
      <text:p text:style-name="s9header">ГАРАНТ:</text:p>
      <text:p text:style-name="s9">См. <text:a xlink:type="simple" xlink:href="https://internet.garant.ru/document/redirect/57630302/2610">комментарии</text:a> к статье 26.1 настоящего Федерального закона</text:p>
      <text:p text:style-name="s9"/>
      <text:p text:style-name="s22header">Информация об изменениях:</text:p>
      <text:p text:style-name="s22"><text:bookmark text:name="anchor2602"/>Наименование статьи 26.2 изменено с 17 марта 2022 г. - <text:a xlink:type="simple" xlink:href="https://internet.garant.ru/document/redirect/403615538/7">Федеральный закон</text:a> от 6 марта 2022 г. N 43-ФЗ</text:p>
      <text:p text:style-name="s22"><text:a xlink:type="simple" xlink:href="https://internet.garant.ru/document/redirect/77313987/2602">См. предыдущую редакцию</text:a></text:p>
      <text:p text:style-name="s15"><text:span text:style-name="s10">Статья 26.2.</text:span> Предотвращение противоправного влияния на результаты официальных спортивных соревнований (манипулирования официальными спортивными соревнованиями) и борьба с ним</text:p>
      <text:p text:style-name="s22header">Информация об изменениях:</text:p>
      <text:p text:style-name="s22"><text:bookmark text:name="anchor26021"/>Часть 1 изменена с 17 марта 2022 г. - <text:a xlink:type="simple" xlink:href="https://internet.garant.ru/document/redirect/403615538/72">Федеральный закон</text:a> от 6 марта 2022 г. N 43-ФЗ</text:p>
      <text:p text:style-name="s22"><text:a xlink:type="simple" xlink:href="https://internet.garant.ru/document/redirect/77313987/26021">См. предыдущую редакцию</text:a></text:p>
      <text:p text:style-name="s1">1. Противоправным влиянием на результат официального спортивного соревнования (манипулированием официальным спортивным соревнованием) признается совершение в целях достижения заранее определенных результата или исхода этого соревнования хотя бы одного из следующих деяний:</text:p>
      <text:p text:style-name="s1"><text:bookmark text:name="anchor26211"/>1) подкуп спортсменов, спортивных судей, тренеров, руководителей спортивных команд, других участников или организаторов официального спортивного соревнования (в том числе их работников), принуждение или склонение указанных лиц к оказанию такого влияния или совершение этих действий по предварительному сговору с указанными лицами;</text:p>
      <text:p text:style-name="s1"><text:bookmark text:name="anchor26212"/>2) получение спортсменами, спортивными судьями, тренерами, руководителями спортивных команд, другими участниками или организаторами официального спортивного соревнования (в том числе их работниками) денег, ценных бумаг, иного имущества, пользование указанными лицами услугами имущественного характера, извлечение ими других выгод и преимуществ или их предварительный сговор;</text:p>
      <text:p text:style-name="s1"><text:bookmark text:name="anchor26213"/>3) использование, распространение и (или) предоставление полученной физическим лицом инсайдерской информации в сфере физической культуры и спорта, доступ к которой возникает у него в связи с осуществлением им трудовой или иной деятельности (в том числе в качестве непосредственного участника официального спортивного соревнования или спонсора такого соревнования) на основании договора с организатором официального спортивного соревнования или с организацией, участвующей в подготовке и проведении соответствующего официального спортивного соревнования, либо в случае, если физическое лицо является учредителем такой организации;</text:p>
      <text:p text:style-name="s1"><text:bookmark text:name="anchor26214"/>4) непринятие мер по предотвращению конфликта интересов в сфере физической культуры и спорта, в том числе предусмотренных <text:a xlink:type="simple" xlink:href="#anchor26283">пунктом 3 части 8</text:a> настоящей статьи, которое привело к достижению заранее определенных результата или исхода официального спортивного соревнования.</text:p>
      <text:p text:style-name="s22header">Информация об изменениях:</text:p>
      <text:p text:style-name="s22"><text:bookmark text:name="anchor260211"/>Статья 26.2 дополнена частью 1.1 с 17 марта 2022 г. - <text:a xlink:type="simple" xlink:href="https://internet.garant.ru/document/redirect/403615538/73">Федеральный закон</text:a> от 6 марта 2022 г. N 43-ФЗ</text:p>
      <text:p text:style-name="s1">1.1. В целях настоящего Федерального закона под конфликтом интересов понимается ситуация, при которой заинтересованность (прямая или косвенная) физических лиц, состоящих в трудовых или гражданско-правовых отношениях с организатором официального спортивного соревнования (юридическим лицом) или с организацией, участвующей в подготовке и проведении соответствующего официального спортивного соревнования, лиц, непосредственно участвующих в официальном спортивном соревновании, иных связанных с ними лиц в получении лично либо через посредника материальной выгоды или иного преимущества (далее - заинтересованное лицо) в целях манипулирования официальным спортивным соревнованием, в том числе путем использования имеющейся в распоряжении в связи с осуществлением должностных обязанностей или обязанностей по гражданско-правовому договору инсайдерской информации в сфере физической культуры и спорта, влияет или может повлиять на надлежащее, объективное и беспристрастное выполнение своих обязанностей.</text:p>
      <text:p text:style-name="s22header">Информация об изменениях:</text:p>
      <text:p text:style-name="s22"><text:bookmark text:name="anchor260212"/>Статья 26.2 дополнена частью 1.2 с 17 марта 2022 г. - <text:a xlink:type="simple" xlink:href="https://internet.garant.ru/document/redirect/403615538/73">Федеральный закон</text:a> от 6 марта 2022 г. N 43-ФЗ</text:p>
      <text:p text:style-name="s1">1.2. Под лицами, связанными с заинтересованным лицом, указанным в <text:a xlink:type="simple" xlink:href="#anchor260211">части 1.1</text:a> настоящей статьи, понимаются лица, состоящие с ним в близком родстве или свойстве (родители, супруги, дети, братья, сестры, а также братья, сестры, родители, дети супругов и супруги детей), граждане или организации, с которыми заинтересованное лицо, указанное в части 1.1 настоящей статьи, и (или) лица, состоящие с ним в близком родстве или свойстве, связаны имущественными, корпоративными или иными близкими отношениями.</text:p>
      <text:p text:style-name="s22header">Информация об изменениях:</text:p>
      <text:p text:style-name="s22"><text:bookmark text:name="anchor260213"/>Статья 26.2 дополнена частью 1.3 с 17 марта 2022 г. - <text:a xlink:type="simple" xlink:href="https://internet.garant.ru/document/redirect/403615538/73">Федеральный закон</text:a> от 6 марта 2022 г. N 43-ФЗ</text:p>
      <text:p text:style-name="s1">1.3. Под инсайдерской информацией в сфере физической культуры и спорта понимается информация, составляющая коммерческую или иную охраняемую законом тайну, а также иная информация, определяемая в качестве таковой общероссийской спортивной федерацией в отношении развиваемого ею вида (видов) спорта и (или) проводимых ею официальных спортивных соревнований либо профессиональной спортивной лигой в отношении проводимого ею профессионального спортивного соревнования.</text:p>
      <text:p text:style-name="s22header">Информация об изменениях:</text:p>
      <text:p text:style-name="s22"><text:bookmark text:name="anchor260214"/>Статья 26.2 дополнена частью 1.4 с 17 марта 2022 г. - <text:a xlink:type="simple" xlink:href="https://internet.garant.ru/document/redirect/403615538/73">Федеральный закон</text:a> от 6 марта 2022 г. N 43-ФЗ</text:p>
      <text:p text:style-name="s1">1.4. К инсайдерской информации в сфере физической культуры и спорта не может быть отнесена общедоступная информация, к которой относятся общеизвестные сведения и иная информация, доступ к которой не ограничен, а также информация, опубликованная в средствах массовой информации.</text:p>
      <text:p text:style-name="s22header">Информация об изменениях:</text:p>
      <text:p text:style-name="s22"><text:bookmark text:name="anchor260215"/>Статья 26.2 дополнена частью 1.5 с 17 марта 2022 г. - <text:a xlink:type="simple" xlink:href="https://internet.garant.ru/document/redirect/403615538/73">Федеральный закон</text:a> от 6 марта 2022 г. N 43-ФЗ</text:p>
      <text:p text:style-name="s1">1.5. <text:a xlink:type="simple" xlink:href="https://internet.garant.ru/document/redirect/405165181/1000">Порядок и критерии</text:a> отнесения общероссийскими спортивными федерациями и профессиональными спортивными лигами информации к инсайдерской информации в сфере физической культуры и спорта утверждаю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26022"/>Часть 2 изменена с 17 марта 2022 г. - <text:a xlink:type="simple" xlink:href="https://internet.garant.ru/document/redirect/403615538/74">Федеральный закон</text:a> от 6 марта 2022 г. N 43-ФЗ</text:p>
      <text:p text:style-name="s22"><text:a xlink:type="simple" xlink:href="https://internet.garant.ru/document/redirect/77313987/26022">См. предыдущую редакцию</text:a></text:p>
      <text:p text:style-name="s1">2. Противоправное влияние на результаты официальных спортивных соревнований (манипулирование официальными спортивными соревнованиями) не допускается.</text:p>
      <text:p text:style-name="s22header">Информация об изменениях:</text:p>
      <text:p text:style-name="s22"><text:bookmark text:name="anchor26023"/>Часть 3 изменена с 17 марта 2022 г. - <text:a xlink:type="simple" xlink:href="https://internet.garant.ru/document/redirect/403615538/75">Федеральный закон</text:a> от 6 марта 2022 г. N 43-ФЗ</text:p>
      <text:p text:style-name="s22"><text:a xlink:type="simple" xlink:href="https://internet.garant.ru/document/redirect/77313987/26023">См. предыдущую редакцию</text:a></text:p>
      <text:p text:style-name="s1">3. Предотвращение противоправного влияния на результаты официальных спортивных соревнований (манипулирования официальными спортивными соревнованиями) и борьба с ним осуществляются в соответствии с настоящим Федеральным законом, другими федеральными законами и иными нормативными правовыми актами Российской Федерации, а также в соответствии с нормами, утвержденными общероссийскими спортивными федерациями и (или) профессиональными спортивными лигами.</text:p>
      <text:p text:style-name="s22header">Информация об изменениях:</text:p>
      <text:p text:style-name="s22"><text:bookmark text:name="anchor26024"/>Часть 4 изменена с 17 марта 2022 г. - <text:a xlink:type="simple" xlink:href="https://internet.garant.ru/document/redirect/403615538/76">Федеральный закон</text:a> от 6 марта 2022 г. N 43-ФЗ</text:p>
      <text:p text:style-name="s22"><text:a xlink:type="simple" xlink:href="https://internet.garant.ru/document/redirect/77313987/26024">См. предыдущую редакцию</text:a></text:p>
      <text:p text:style-name="s1">4. Меры по предотвращению противоправного влияния на результаты официальных спортивных соревнований (манипулирования официальными спортивными соревнованиями) и борьбе с ним включают в себя:</text:p>
      <text:p text:style-name="s1"><text:bookmark text:name="anchor26241"/>1) установление ответственности за противоправное влияние на результаты официальных спортивных соревнований (манипулирование официальными спортивными соревнованиями);</text:p>
      <text:p text:style-name="s1"><text:bookmark text:name="anchor26242"/>2) применение спортивными федерациями санкций к спортсменам (в том числе спортивной дисквалификации спортсменов), спортивным судьям, тренерам, руководителям спортивных команд и другим участникам официальных спортивных соревнований за противоправное влияние на результаты этих соревнований (манипулирование официальными спортивными соревнованиями);</text:p>
      <text:p text:style-name="s22header">Информация об изменениях:</text:p>
      <text:p text:style-name="s22"><text:bookmark text:name="anchor26243"/>Пункт 3 изменен с 1 января 2023 г. - <text:a xlink:type="simple" xlink:href="https://internet.garant.ru/document/redirect/400720737/1012">Федеральный закон</text:a> от 30 апреля 2021 г. N 127-ФЗ</text:p>
      <text:p text:style-name="s22"><text:a xlink:type="simple" xlink:href="https://internet.garant.ru/document/redirect/77308189/26243">См. предыдущую редакцию</text:a></text:p>
      <text:p text:style-name="s1">3) установление запрета на участие в азартных играх в букмекерских конторах и тотализаторах путем заключения пари на официальные спортивные соревнования (для спортсменов - на официальные спортивные соревнования по виду или видам спорта, по которым они участвуют в соответствующих официальных спортивных соревнованиях, для спортивных судей - на официальные спортивные соревнования по виду или видам спорта, по которым они обеспечивают соблюдение правил вида или видов спорта и положений (регламентов) о соответствующих официальных спортивных соревнованиях, для тренеров - на официальные спортивные соревнования по виду или видам спорта, по которым они проводят учебно-тренировочные мероприятия и осуществляют руководство состязательной деятельностью спортсменов, участвующих в соответствующих официальных спортивных соревнованиях, для руководителей спортивных команд - на официальные спортивные соревнования по виду или видам спорта, по которым руководимые ими спортивные команды участвуют в соответствующих официальных спортивных соревнованиях, для других участников официальных спортивных соревнований - на официальные спортивные соревнования по виду или видам спорта, по которым они участвуют в соответствующих официальных спортивных соревнованиях, для спортивных агентов - на официальные спортивные соревнования по виду спорта, в котором они осуществляют свою деятельность), а также применение спортивными федерациями санкций (в том числе спортивной дисквалификации спортсменов) за нарушение этого запрета;</text:p>
      <text:p text:style-name="s22header">Информация об изменениях:</text:p>
      <text:p text:style-name="s22"><text:bookmark text:name="anchor262431"/>Часть 4 дополнена пунктом 3.1 с 18 декабря 2018 г. - <text:a xlink:type="simple" xlink:href="https://internet.garant.ru/document/redirect/72130354/22">Федеральный закон</text:a> от 18 декабря 2018 г. N 468-ФЗ</text:p>
      <text:p text:style-name="s1">3.1) установление запрета на заключение в букмекерских конторах и тотализаторах пари на детско-юношеские спортивные соревнования;</text:p>
      <text:p text:style-name="s1"><text:bookmark text:name="anchor26244"/>4) включение в дополнительные образовательные программы образовательных организаций, осуществляющих деятельность в области физической культуры и спорта, разделов о предотвращении противоправного влияния на результаты официальных спортивных соревнований (манипулирования официальными спортивными соревнованиями) и об ответственности за такое противоправное влияние;</text:p>
      <text:p text:style-name="s1"><text:bookmark text:name="anchor26245"/>5) проведение в средствах массовой информации и в сети "Интернет" пропаганды, направленной на предотвращение противоправного влияния на результаты официальных спортивных соревнований (манипулирования официальными спортивными соревнованиями) и борьбу с ним;</text:p>
      <text:p text:style-name="s22header">Информация об изменениях:</text:p>
      <text:p text:style-name="s22"><text:bookmark text:name="anchor26246"/>Пункт 6 изменен с 1 сентября 2025 г. - <text:a xlink:type="simple" xlink:href="https://internet.garant.ru/document/redirect/411824868/1181">Федеральный закон</text:a> от 7 апреля 2025 г. № 65-ФЗ</text:p>
      <text:p text:style-name="s22"><text:a xlink:type="simple" xlink:href="https://internet.garant.ru/document/redirect/76838918/26246">См. предыдущую редакцию</text:a></text:p>
      <text:p text:style-name="s1">6) взаимодействие федерального органа исполнительной власти в области физической культуры и спорта, органов исполнительной власти субъектов Российской Федерации, органов местного самоуправления, органов публичной власти федеральной территории "Сириус", общероссийских спортивных федераций, профессиональных спортивных лиг, региональных спортивных федераций, местных спортивных федераций, организаторов официальных спортивных соревнований, публично-правовой компании "Единый регулятор азартных игр" и правоохранительных органов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text:p>
      <text:p text:style-name="s1"><text:bookmark text:name="anchor26247"/>7) осуществление международного сотрудничества в области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text:p>
      <text:p text:style-name="s22header">Информация об изменениях:</text:p>
      <text:p text:style-name="s22"><text:bookmark text:name="anchor26248"/>Часть 4 дополнена пунктом 8 с 17 марта 2022 г. - <text:a xlink:type="simple" xlink:href="https://internet.garant.ru/document/redirect/403615538/769">Федеральный закон</text:a> от 6 марта 2022 г. N 43-ФЗ</text:p>
      <text:p text:style-name="s1">8) предотвращение конфликта интересов в сфере физической культуры и спорта.</text:p>
      <text:p text:style-name="s22header">Информация об изменениях:</text:p>
      <text:p text:style-name="s22"><text:bookmark text:name="anchor26025"/>Часть 5 изменена с 17 марта 2022 г. - <text:a xlink:type="simple" xlink:href="https://internet.garant.ru/document/redirect/403615538/77">Федеральный закон</text:a> от 6 марта 2022 г. N 43-ФЗ</text:p>
      <text:p text:style-name="s22"><text:a xlink:type="simple" xlink:href="https://internet.garant.ru/document/redirect/77313987/26025">См. предыдущую редакцию</text:a></text:p>
      <text:p text:style-name="s1">5. Федеральный орган исполнительной власти в области физической культуры и спорта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text:p>
      <text:p text:style-name="s1"><text:bookmark text:name="anchor26251"/>1) приостанавливает действие государственной аккредитации общероссийской спортивной федерации в случае невыполнения ею обязанностей, предусмотренных <text:a xlink:type="simple" xlink:href="#anchor26271">пунктами 1 - 6 части 7</text:a> и <text:a xlink:type="simple" xlink:href="#anchor26028">частью 8</text:a> настоящей статьи;</text:p>
      <text:p text:style-name="s1"><text:bookmark text:name="anchor26252"/>2) прекращает действие государственной аккредитации общероссийской спортивной федерации в соответствии с <text:a xlink:type="simple" xlink:href="#anchor1452">частью 5.2 статьи 14</text:a> настоящего Федерального закона;</text:p>
      <text:p text:style-name="s1"><text:bookmark text:name="anchor26253"/>3) принимает в установленном порядке решение об исключении общероссийской спортивной федерации, региональной спортивной федерации из реестра общероссийских и аккредитованных региональных спортивных федераций в случае прекращения действия их государственной аккредитации за невыполнение ими обязанностей, предусмотренных <text:a xlink:type="simple" xlink:href="#anchor26271">пунктами 1 - 6 части 7</text:a> и <text:a xlink:type="simple" xlink:href="#anchor26028">частью 8</text:a> настоящей статьи;</text:p>
      <text:p text:style-name="s1"><text:bookmark text:name="anchor26254"/>4) осуществляет иные полномочия в соответствии с настоящим Федеральным законом.</text:p>
      <text:p text:style-name="s22header">Информация об изменениях:</text:p>
      <text:p text:style-name="s22"><text:bookmark text:name="anchor26026"/>Часть 6 изменена с 17 марта 2022 г. - <text:a xlink:type="simple" xlink:href="https://internet.garant.ru/document/redirect/403615538/78">Федеральный закон</text:a> от 6 марта 2022 г. N 43-ФЗ</text:p>
      <text:p text:style-name="s22"><text:a xlink:type="simple" xlink:href="https://internet.garant.ru/document/redirect/77313987/26026">См. предыдущую редакцию</text:a></text:p>
      <text:p text:style-name="s1">6. Орган исполнительной власти субъекта Российской Федерации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text:p>
      <text:p text:style-name="s1"><text:bookmark text:name="anchor26261"/>1) приостанавливает действие государственной аккредитации региональной спортивной федерации в случае невыполнения ею обязанностей, предусмотренных <text:a xlink:type="simple" xlink:href="#anchor26271">пунктами 1 - 6 части 7</text:a> и <text:a xlink:type="simple" xlink:href="#anchor26028">частью 8</text:a> настоящей статьи;</text:p>
      <text:p text:style-name="s1"><text:bookmark text:name="anchor26262"/>2) прекращает действие государственной аккредитации региональной спортивной федерации в соответствии с <text:a xlink:type="simple" xlink:href="#anchor1310">частью 10 статьи 13</text:a> настоящего Федерального закона;</text:p>
      <text:p text:style-name="s1"><text:bookmark text:name="anchor26263"/>3) осуществляет иные полномочия в соответствии с настоящим Федеральным законом.</text:p>
      <text:p text:style-name="s22header">Информация об изменениях:</text:p>
      <text:p text:style-name="s22"><text:bookmark text:name="anchor26027"/>Часть 7 изменена с 5 июля 2023 г. - <text:a xlink:type="simple" xlink:href="https://internet.garant.ru/document/redirect/407086362/162">Федеральный закон</text:a> от 24 июня 2023 г. № 272-ФЗ</text:p>
      <text:p text:style-name="s22"><text:a xlink:type="simple" xlink:href="https://internet.garant.ru/document/redirect/76824271/26027">См. предыдущую редакцию</text:a></text:p>
      <text:p text:style-name="s1">7. Общероссийские спортивные федерации, региональные спортивные федерации, местные спортивные федерации, профессиональные спортивные лиги, организаторы официальных спортивных соревнований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 обязаны:</text:p>
      <text:p text:style-name="s1"><text:bookmark text:name="anchor26271"/>1) проводить в пределах своей компетенции мероприятия, направленные на предотвращение противоправного влияния на результаты официальных спортивных соревнований (манипулирования официальными спортивными соревнованиями) и борьбу с ним;</text:p>
      <text:p text:style-name="s1"><text:bookmark text:name="anchor26272"/>2) не допускать к участию в официальных спортивных соревнованиях спортсменов, спортивных судей, тренеров, руководителей спортивных команд и других участников соответствующих официальных спортивных соревнований, являющихся подозреваемыми или обвиняемыми в совершении преступления, предусмотренного <text:a xlink:type="simple" xlink:href="https://internet.garant.ru/document/redirect/10108000/184">статьей 184</text:a> Уголовного кодекса Российской Федерации, до вступления в силу приговора суда в отношении указанных лиц либо до прекращения в отношении их уголовного дела и (или) уголовного преследования;</text:p>
      <text:p text:style-name="s1"><text:bookmark text:name="anchor26273"/>3) применять в пределах своей компетенции после вступления в силу обвинительного приговора суда санкции к лицам, указанным в <text:a xlink:type="simple" xlink:href="#anchor26272">пункте 2</text:a> настоящей части (в том числе спортивную дисквалификацию спортсменов), а также к физкультурно-спортивным организациям, принадлежность к которым имеют эти лица, за противоправное влияние на результаты официальных спортивных соревнований (манипулирование официальными спортивными соревнованиями);</text:p>
      <text:p text:style-name="s22header">Информация об изменениях:</text:p>
      <text:p text:style-name="s22"><text:bookmark text:name="anchor26274"/><text:a xlink:type="simple" xlink:href="https://internet.garant.ru/document/redirect/71546012/11132">Федеральным законом</text:a> от 22 ноября 2016 г. N 396-ФЗ в пункт 4 части 7 статьи 26.2 настоящего Федерального закона внесены изменения</text:p>
      <text:p text:style-name="s22"><text:a xlink:type="simple" xlink:href="https://internet.garant.ru/document/redirect/57417837/26274">См. текст пункта в предыдущей редакции</text:a></text:p>
      <text:p text:style-name="s1">4) применять в пределах своей компетенции и в соответствии с <text:a xlink:type="simple" xlink:href="#anchor26243">пунктом 3 части 4</text:a> настоящей статьи санкции к спортсменам (в том числе спортивную дисквалификацию спортсменов), спортивным судьям, тренерам, руководителям спортивных команд, спортивным агентам и другим участникам официальных спортивных соревнований за нарушение запрета на участие в азартных играх в букмекерских конторах и тотализаторах;</text:p>
      <text:p text:style-name="s22header">Информация об изменениях:</text:p>
      <text:p text:style-name="s22"><text:bookmark text:name="anchor26275"/>Пункт 5 изменен с 1 сентября 2025 г. - <text:a xlink:type="simple" xlink:href="https://internet.garant.ru/document/redirect/411824868/11821">Федеральный закон</text:a> от 7 апреля 2025 г. № 65-ФЗ</text:p>
      <text:p text:style-name="s22"><text:a xlink:type="simple" xlink:href="https://internet.garant.ru/document/redirect/76838918/26275">См. предыдущую редакцию</text:a></text:p>
      <text:p text:style-name="s1">5) информировать соответственно федеральный орган исполнительной власти в области физической культуры и спорта, органы исполнительной власти субъектов Российской Федерации, органы местного самоуправления, органы публичной власти федеральной территории "Сириус" и правоохранительные органы о выявленных фактах противоправного влияния на результаты официальных спортивных соревнований (манипулирования официальными спортивными соревнованиями) соответствующего уровня;</text:p>
      <text:p text:style-name="s22header">Информация об изменениях:</text:p>
      <text:p text:style-name="s22"><text:bookmark text:name="anchor26276"/>Пункт 6 изменен с 1 сентября 2025 г. - <text:a xlink:type="simple" xlink:href="https://internet.garant.ru/document/redirect/411824868/11822">Федеральный закон</text:a> от 7 апреля 2025 г. № 65-ФЗ</text:p>
      <text:p text:style-name="s22"><text:a xlink:type="simple" xlink:href="https://internet.garant.ru/document/redirect/76838918/26276">См. предыдущую редакцию</text:a></text:p>
      <text:p text:style-name="s1">6) информировать соответственно международную спортивную федерацию по соответствующему виду спорта, федеральный орган исполнительной власти в области физической культуры и спорта, органы исполнительной власти субъектов Российской Федерации, органы местного самоуправления, органы публичной власти федеральной территории "Сириус" о санкциях, которые были применены за противоправное влияние на результаты официальных спортивных соревнований (манипулирование официальными спортивными соревнованиями);</text:p>
      <text:p text:style-name="s1"><text:bookmark text:name="anchor26277"/>7) оказывать содействие правоохранительным органам, если спортивные федерации проинформировали указанные органы о выявлении фактов противоправного влияния на результаты официальных спортивных соревнований (манипулирования официальными спортивными соревнованиями);</text:p>
      <text:p text:style-name="s1"><text:bookmark text:name="anchor26278"/>8) выполнять другие требования настоящего Федерального закона и иных нормативных правовых актов Российской Федерации, направленные на предотвращение противоправного влияния на результаты официальных спортивных соревнований (манипулирования официальными спортивными соревнованиями) и борьбу с ним.</text:p>
      <text:p text:style-name="s22header">Информация об изменениях:</text:p>
      <text:p text:style-name="s22"><text:bookmark text:name="anchor260271"/>Статья 26.2 дополнена частью 7.1 с 17 марта 2022 г. - <text:a xlink:type="simple" xlink:href="https://internet.garant.ru/document/redirect/403615538/710">Федеральный закон</text:a> от 6 марта 2022 г. N 43-ФЗ</text:p>
      <text:p text:style-name="s1">7.1. Общероссийские спортивные федерации в отношении развиваемого ими вида (видов) спорта и профессиональные спортивные лиги, указанные в <text:a xlink:type="simple" xlink:href="#anchor19208">части 8 статьи 19.2</text:a> настоящего Федерального закона, в отношении проводимых ими международных профессиональных спортивных соревнований, иные организаторы официальных спортивных соревнований утверждают перечни инсайдерской информации в сфере физической культуры и спорта и обеспечивают их размещение на своих официальных сайтах в сети "Интернет" в течение пяти дней с момента утверждения таких перечней.</text:p>
      <text:p text:style-name="s22header">Информация об изменениях:</text:p>
      <text:p text:style-name="s22"><text:bookmark text:name="anchor26028"/>Часть 8 изменена с 5 июля 2023 г. - <text:a xlink:type="simple" xlink:href="https://internet.garant.ru/document/redirect/407086362/163">Федеральный закон</text:a> от 24 июня 2023 г. № 272-ФЗ</text:p>
      <text:p text:style-name="s22"><text:a xlink:type="simple" xlink:href="https://internet.garant.ru/document/redirect/76824271/26028">См. предыдущую редакцию</text:a></text:p>
      <text:p text:style-name="s1">8. Организаторы официальных спортивных соревнований в целях предотвращения противоправного влияния на результаты официальных спортивных соревнований (манипулирования официальными спортивными соревнованиями) и борьбы с ним наряду с обязанностями, предусмотренными <text:a xlink:type="simple" xlink:href="#anchor26027">частью 7</text:a> настоящей статьи, обязаны включать в положения (регламенты) об официальных спортивных соревнованиях:</text:p>
      <text:p text:style-name="s1"><text:bookmark text:name="anchor26281"/>1) требования о запрете на противоправное влияние на результаты таких соревнований (манипулирование официальными спортивными соревнованиями);</text:p>
      <text:p text:style-name="s1"><text:bookmark text:name="anchor26282"/>2) требования о запрете на участие в азартных играх в букмекерских конторах и тотализаторах путем заключения пари на официальные спортивные соревнования в соответствии с требованиями, установленными <text:a xlink:type="simple" xlink:href="#anchor26243">пунктом 3 части 4</text:a> настоящей статьи;</text:p>
      <text:p text:style-name="s22header">Информация об изменениях:</text:p>
      <text:p text:style-name="s22"><text:bookmark text:name="anchor26283"/>Часть 8 дополнена пунктом 3 с 17 марта 2022 г. - <text:a xlink:type="simple" xlink:href="https://internet.garant.ru/document/redirect/403615538/7114">Федеральный закон</text:a> от 6 марта 2022 г. N 43-ФЗ</text:p>
      <text:p text:style-name="s1">3) требования о предотвращении конфликта интересов в сфере физической культуры и спорта, а также перечень мер, направленных на реализацию таких требований.</text:p>
      <text:p text:style-name="s22header">Информация об изменениях:</text:p>
      <text:p text:style-name="s22"><text:bookmark text:name="anchor26029"/>Часть 9 изменена с 24 июля 2024 г. - <text:a xlink:type="simple" xlink:href="https://internet.garant.ru/document/redirect/409423755/18">Федеральный закон</text:a> от 24 июля 2024 г. № 214-ФЗ</text:p>
      <text:p text:style-name="s22"><text:a xlink:type="simple" xlink:href="https://internet.garant.ru/document/redirect/76840265/26029">См. предыдущую редакцию</text:a></text:p>
      <text:p text:style-name="s1">9. <text:a xlink:type="simple" xlink:href="https://internet.garant.ru/document/redirect/408304603/1000">Требования</text:a> к содержанию запросов и предложений, предусмотренных <text:a xlink:type="simple" xlink:href="#anchor13031">частью 3.1 статьи 13</text:a>, <text:a xlink:type="simple" xlink:href="#anchor1611210">пунктом 12.10 части 1</text:a> и <text:a xlink:type="simple" xlink:href="#anchor16368">пунктом 6.8 части 3 статьи 16</text:a>, <text:a xlink:type="simple" xlink:href="#anchor1601143">пунктом 4.3 части 1 статьи 16.1</text:a>, <text:a xlink:type="simple" xlink:href="#anchor19201331">пунктом 3.1 части 13</text:a> и <text:a xlink:type="simple" xlink:href="#anchor1921314">пунктом 4 части 13.1 статьи 19.2</text:a>, <text:a xlink:type="simple" xlink:href="#anchor20702">частью 7.2 статьи 20</text:a> настоящего Федерального закона, формы, форматы и порядок их направления, требования к содержанию запрашиваемой информации, формы, форматы и порядок ее предоставления устанавливаются Правительством Российской Федерации.</text:p>
      <text:p text:style-name="s9header">ГАРАНТ:</text:p>
      <text:p text:style-name="s9">См. <text:a xlink:type="simple" xlink:href="https://internet.garant.ru/document/redirect/57630302/2602">комментарии</text:a> к статье 26.2 настоящего Федерального закона</text:p>
      <text:p text:style-name="s9"/>
      <text:p text:style-name="s22header">Информация об изменениях:</text:p>
      <text:p text:style-name="s22"><text:bookmark text:name="anchor27"/><text:a xlink:type="simple" xlink:href="https://internet.garant.ru/document/redirect/70833208/34">Федеральным законом</text:a> от 31 декабря 2014 г. N 523-ФЗ статья 27 настоящего Федерального закона изложена в новой редакции</text:p>
      <text:p text:style-name="s22"><text:a xlink:type="simple" xlink:href="https://internet.garant.ru/document/redirect/57502301/27">См. текст статьи в предыдущей редакции</text:a></text:p>
      <text:p text:style-name="s15"><text:span text:style-name="s10">Статья 27.</text:span> Принадлежность спортсмена или лица, проходящего спортивную подготовку, к физкультурно-спортивной организации или образовательной организации</text:p>
      <text:p text:style-name="s1"><text:bookmark text:name="anchor271"/>1. Принадлежность спортсмена к физкультурно-спортивной организации определяется на основании трудового договора, заключенного между спортсменом и физкультурно-спортивной организацией, и (или) на основании членства спортсмена в физкультурно-спортивной организации в организационно-правовой форме общественной организации или общественно-государственной организации.</text:p>
      <text:p text:style-name="s22header">Информация об изменениях:</text:p>
      <text:p text:style-name="s22"><text:bookmark text:name="anchor272"/>Часть 2 изменена с 1 января 2023 г. - <text:a xlink:type="simple" xlink:href="https://internet.garant.ru/document/redirect/400720737/1131">Федеральный закон</text:a> от 30 апреля 2021 г. N 127-ФЗ</text:p>
      <text:p text:style-name="s22"><text:a xlink:type="simple" xlink:href="https://internet.garant.ru/document/redirect/77308189/272">См. предыдущую редакцию</text:a></text:p>
      <text:p text:style-name="s1">2. Принадлежность лица, проходящего спортивную подготовку, к организации, реализующей дополнительные образовательные программы спортивной подготовки, определяется на основании распорядительного акта такой организации о приеме указанного лица на обучение по дополнительной образовательной программе спортивной подготовки на основании государственного (муниципального) задания за счет бюджетных ассигнований соответствующего бюджета бюджетной системы Российской Федерации или договора об оказании платных образовательных услуг.</text:p>
      <text:p text:style-name="s1"><text:bookmark text:name="anchor273"/>3. Утратила силу с 1 января 2023 г. - <text:a xlink:type="simple" xlink:href="https://internet.garant.ru/document/redirect/400720737/1132">Федеральный закон</text:a> от 30 апреля 2021 г. N 127-ФЗ</text:p>
      <text:p text:style-name="s22header">Информация об изменениях:</text:p>
      <text:p text:style-name="s22"><text:a xlink:type="simple" xlink:href="https://internet.garant.ru/document/redirect/77308189/273">См. предыдущую редакцию</text:a></text:p>
      <text:p text:style-name="s22"/>
      <text:h text:outline-level="1" text:style-name="s3"><text:bookmark text:name="anchor300"/>Глава 3. Физическая культура и спорт в системе образования, в системе федеральных органов исполнительной власти, по месту работы и месту жительства граждан. Адаптивная физическая культура</text:h>
      <text:p text:style-name="s1"/>
      <text:p text:style-name="s15"><text:bookmark text:name="anchor28"/><text:span text:style-name="s10">Статья 28.</text:span> Физическая культура и спорт в системе образования</text:p>
      <text:p text:style-name="s22header">Информация об изменениях:</text:p>
      <text:p text:style-name="s22"><text:bookmark text:name="anchor281"/><text:a xlink:type="simple" xlink:href="https://internet.garant.ru/document/redirect/70405818/11771">Федеральным законом</text:a> от 2 июля 2013 г. N 185-ФЗ часть 1 статьи 28 настоящего Федерального закона изложена в новой редакции, <text:a xlink:type="simple" xlink:href="https://internet.garant.ru/document/redirect/70405818/1631">вступающей в силу</text:a> с 1 сентября 2013 г.</text:p>
      <text:p text:style-name="s22"><text:a xlink:type="simple" xlink:href="https://internet.garant.ru/document/redirect/57742855/281">См. текст части в предыдущей редакции</text:a></text:p>
      <text:p text:style-name="s1">1. Образовательные организации с учетом местных условий и интересов обучающихся самостоятельно определяют формы занятий физической культурой, средства физического воспитания, виды спорта и двигательной активности, методы и продолжительность занятий физической культурой на основе федеральных государственных образовательных стандартов и нормативов физической подготовленности.</text:p>
      <text:p text:style-name="s9header">ГАРАНТ:</text:p>
      <text:p text:style-name="s9">См. <text:a xlink:type="simple" xlink:href="https://internet.garant.ru/document/redirect/408884023/0">ГОСТ Р 52024-2024</text:a> "Услуги физкультурно-оздоровительные и спортивные. Общие требования"</text:p>
      <text:p text:style-name="s9"/>
      <text:p text:style-name="s22header">Информация об изменениях:</text:p>
      <text:p text:style-name="s22"><text:bookmark text:name="anchor282"/><text:a xlink:type="simple" xlink:href="https://internet.garant.ru/document/redirect/70405818/11772">Федеральным законом</text:a> от 2 июля 2013 г. N 185-ФЗ в часть 2 статьи 28 настоящего Федерального закона внесены изменения, <text:a xlink:type="simple" xlink:href="https://internet.garant.ru/document/redirect/70405818/1631">вступающие в силу</text:a> с 1 сентября 2013 г.</text:p>
      <text:p text:style-name="s22"><text:a xlink:type="simple" xlink:href="https://internet.garant.ru/document/redirect/57742855/282">См. текст части в предыдущей редакции</text:a></text:p>
      <text:p text:style-name="s1">2. Организация физического воспитания и образования в образовательных организациях включает в себя:</text:p>
      <text:p text:style-name="s22header">Информация об изменениях:</text:p>
      <text:p text:style-name="s22"><text:bookmark text:name="anchor2821"/><text:a xlink:type="simple" xlink:href="https://internet.garant.ru/document/redirect/70405818/117722">Федеральным законом</text:a> от 2 июля 2013 г. N 185-ФЗ пункт 1 части 2 статьи 28 настоящего Федерального закона изложен в новой редакции, <text:a xlink:type="simple" xlink:href="https://internet.garant.ru/document/redirect/70405818/1631">вступающей в силу</text:a> с 1 сентября 2013 г.</text:p>
      <text:p text:style-name="s22"><text:a xlink:type="simple" xlink:href="https://internet.garant.ru/document/redirect/57742855/2821">См. текст пункта в предыдущей редакции</text:a></text:p>
      <text:p text:style-name="s1">1) проведение обязательных занятий физической культурой и спортом в пределах основных образовательных программ, а также дополнительных (факультативных) занятий физической культурой и спортом в пределах дополнительных общеобразовательных программ;</text:p>
      <text:p text:style-name="s22header">Информация об изменениях:</text:p>
      <text:p text:style-name="s22"><text:bookmark text:name="anchor2822"/>Пункт 2 изменен с 1 января 2023 г. - <text:a xlink:type="simple" xlink:href="https://internet.garant.ru/document/redirect/400720737/1141">Федеральный закон</text:a> от 30 апреля 2021 г. N 127-ФЗ</text:p>
      <text:p text:style-name="s22"><text:a xlink:type="simple" xlink:href="https://internet.garant.ru/document/redirect/77308189/2822">См. предыдущую редакцию</text:a></text:p>
      <text:p text:style-name="s1">2) создание условий, в том числе обеспечение <text:a xlink:type="simple" xlink:href="https://internet.garant.ru/document/redirect/70241618/1000">спортивным инвентарем и оборудованием</text:a>, для проведения комплексных мероприятий по физическому развитию и физической подготовке обучающихся;</text:p>
      <text:p text:style-name="s22header">Информация об изменениях:</text:p>
      <text:p text:style-name="s22"><text:bookmark text:name="anchor2823"/>Пункт 3 изменен с 1 января 2023 г. - <text:a xlink:type="simple" xlink:href="https://internet.garant.ru/document/redirect/400720737/1142">Федеральный закон</text:a> от 30 апреля 2021 г. N 127-ФЗ</text:p>
      <text:p text:style-name="s22"><text:a xlink:type="simple" xlink:href="https://internet.garant.ru/document/redirect/77308189/2823">См. предыдущую редакцию</text:a></text:p>
      <text:p text:style-name="s1">3) формирование у обучающихся двигательных навыков, знаний о физической культуре с учетом индивидуальных способностей и состояния здоровья, создание условий для вовлечения обучающихся в занятия физической культурой и спортом;</text:p>
      <text:p text:style-name="s22header">Информация об изменениях:</text:p>
      <text:p text:style-name="s22"><text:bookmark text:name="anchor2824"/>Пункт 4 изменен с 1 января 2023 г. - <text:a xlink:type="simple" xlink:href="https://internet.garant.ru/document/redirect/400720737/1143">Федеральный закон</text:a> от 30 апреля 2021 г. N 127-ФЗ</text:p>
      <text:p text:style-name="s22"><text:a xlink:type="simple" xlink:href="https://internet.garant.ru/document/redirect/77308189/2824">См. предыдущую редакцию</text:a></text:p>
      <text:p text:style-name="s1">4) осуществление физкультурных мероприятий во время учебных и внеучебных занятий;</text:p>
      <text:p text:style-name="s1"><text:bookmark text:name="anchor2825"/>5) <text:a xlink:type="simple" xlink:href="https://internet.garant.ru/document/redirect/70265776/10000">проведение медицинского контроля</text:a> за организацией физического воспитания;</text:p>
      <text:p text:style-name="s1"><text:bookmark text:name="anchor2826"/>6) формирование ответственного отношения родителей (лиц, их заменяющих) к здоровью детей и их физическому воспитанию;</text:p>
      <text:p text:style-name="s1"><text:bookmark text:name="anchor2827"/>7) проведение ежегодного мониторинга физической подготовленности и физического развития обучающихся;</text:p>
      <text:p text:style-name="s9header">ГАРАНТ:</text:p>
      <text:p text:style-name="s9">См. <text:a xlink:type="simple" xlink:href="https://internet.garant.ru/document/redirect/12125274/1000">Положение</text:a> об общероссийской системе мониторинга состояния физического здоровья населения, физического развития детей, подростков и молодежи, утвержденное <text:a xlink:type="simple" xlink:href="https://internet.garant.ru/document/redirect/12125274/0">постановлением</text:a> Правительства РФ от 29 декабря 2001 г. N 916</text:p>
      <text:p text:style-name="s9"/>
      <text:p text:style-name="s1"><text:bookmark text:name="anchor2828"/>8) содействие организации и проведению спортивных мероприятий с участием обучающихся;</text:p>
      <text:p text:style-name="s22header">Информация об изменениях:</text:p>
      <text:p text:style-name="s22"><text:bookmark text:name="anchor2829"/><text:a xlink:type="simple" xlink:href="https://internet.garant.ru/document/redirect/70100056/171">Федеральным законом</text:a> от 3 декабря 2011 г. N 384-ФЗ часть 2 статьи 28 настоящего Федерального закона дополнена пунктом 9</text:p>
      <text:p text:style-name="s1">9) содействие развитию и популяризации школьного спорта и студенческого спорта;</text:p>
      <text:p text:style-name="s22header">Информация об изменениях:</text:p>
      <text:p text:style-name="s22"><text:bookmark text:name="anchor28210"/><text:a xlink:type="simple" xlink:href="https://internet.garant.ru/document/redirect/70405818/117723">Федеральным законом</text:a> от 2 июля 2013 г. N 185-ФЗ часть 2 статьи 28 настоящего Федерального закона дополнена пунктом 10, <text:a xlink:type="simple" xlink:href="https://internet.garant.ru/document/redirect/70405818/1631">вступающим в силу</text:a> с 1 сентября 2013 г.</text:p>
      <text:p text:style-name="s1">10) участие обучающихся в международных спортивных мероприятиях, в том числе во Всемирных универсиадах и официальных спортивных соревнованиях.</text:p>
      <text:p text:style-name="s22header">Информация об изменениях:</text:p>
      <text:p text:style-name="s22"><text:bookmark text:name="anchor283"/><text:a xlink:type="simple" xlink:href="https://internet.garant.ru/document/redirect/70405818/11773">Федеральным законом</text:a> от 2 июля 2013 г. N 185-ФЗ часть 3 статьи 28 настоящего Федерального закона изложена в новой редакции, <text:a xlink:type="simple" xlink:href="https://internet.garant.ru/document/redirect/70405818/1631">вступающей в силу</text:a> с 1 сентября 2013 г.</text:p>
      <text:p text:style-name="s22"><text:a xlink:type="simple" xlink:href="https://internet.garant.ru/document/redirect/57742855/283">См. текст части в предыдущей редакции</text:a></text:p>
      <text:p text:style-name="s1">3. В целях вовлечения обучающихся в занятия физической культурой и спортом, развития и популяризации школьного спорта, студенческого спорта образовательными организациями, реализующими образовательные программы начального общего, основного общего, среднего общего образования, среднего профессионального и высшего образования, и (или) обучающимися таких организаций, могут создаваться школьные спортивные клубы и студенческие спортивные клубы (в том числе в виде общественных объединений), не являющиеся юридическими лицами. Деятельность таких спортивных клубов осуществляется в <text:span text:style-name="s8">порядке</text:span>, установленном уполномоченным Правительством Российской Федерации федеральным органом исполнительной власти, и предусматривается уставами соответствующих образовательных организаций.</text:p>
      <text:p text:style-name="s9header">ГАРАНТ:</text:p>
      <text:p text:style-name="s9">См. <text:a xlink:type="simple" xlink:href="https://internet.garant.ru/document/redirect/55183187/1000">Методические рекомендации</text:a> по созданию и организации деятельности школьных спортивных клубов, направленные <text:a xlink:type="simple" xlink:href="https://internet.garant.ru/document/redirect/55183187/0">письмом</text:a> Министерства образования и науки РФ и Министерства спорта, туризма и молодежной политики РФ от 10 августа 2011 г. N МД-1077/19, НП-02-07/4568</text:p>
      <text:p text:style-name="s22header">Информация об изменениях:</text:p>
      <text:p text:style-name="s22"><text:bookmark text:name="anchor2831"/>Статья 28 дополнена частью 3.1 с 11 августа 2020 г. - <text:a xlink:type="simple" xlink:href="https://internet.garant.ru/document/redirect/74451242/4">Федеральный закон</text:a> от 31 июля 2020 г. N 273-ФЗ</text:p>
      <text:p text:style-name="s1">3.1. <text:a xlink:type="simple" xlink:href="https://internet.garant.ru/document/redirect/400218281/1000">Особенности</text:a> деятельности школьных спортивных лиг, а также организации и проведения физкультурных мероприятий и спортивных мероприятий такими лигами определяются федеральным органом исполнительной власти в области физической культуры и спорта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text:p>
      <text:p text:style-name="s22header">Информация об изменениях:</text:p>
      <text:p text:style-name="s22"><text:bookmark text:name="anchor284"/><text:a xlink:type="simple" xlink:href="https://internet.garant.ru/document/redirect/71546012/112">Федеральным законом</text:a> от 22 ноября 2016 г. N 396-ФЗ в часть 4 статьи 28 настоящего Федерального закона внесены изменения</text:p>
      <text:p text:style-name="s22"><text:a xlink:type="simple" xlink:href="https://internet.garant.ru/document/redirect/57417837/284">См. текст части в предыдущей редакции</text:a></text:p>
      <text:p text:style-name="s1">4. Образовательные организации высшего образования, которые осуществляют деятельность в области физической культуры и спорта, научные организации, осуществляющие исследования в области физической культуры и спорта, учредителем которых является федеральный орган исполнительной власти в области физической культуры и спорта, вправе осуществлять научно-методическое обеспечение спортивных сборных команд Российской Федерации в порядке, установленном в соответствии с <text:a xlink:type="simple" xlink:href="#anchor353">частью 3 статьи 35</text:a> настоящего Федерального закона.</text:p>
      <text:p text:style-name="s22header">Информация об изменениях:</text:p>
      <text:p text:style-name="s22"><text:bookmark text:name="anchor285"/>Статья 28 дополнена частью 5 с 29 апреля 2018 г. - <text:a xlink:type="simple" xlink:href="https://internet.garant.ru/document/redirect/71926030/4">Федеральный закон</text:a> от 18 апреля 2018 г. N 79-ФЗ</text:p>
      <text:p text:style-name="s1">5. Участие в развитии студенческого спорта осуществляется Российским студенческим спортивным союзом - общероссийской общественной организацией, осуществляющей свою деятельность в соответствии с <text:a xlink:type="simple" xlink:href="https://internet.garant.ru/document/redirect/10164186/4">законодательством</text:a> Российской Федерации об общественных объединениях, со своим уставом и на основе признания международной спортивной организацией в области студенческого спорта.</text:p>
      <text:p text:style-name="s9header">ГАРАНТ:</text:p>
      <text:p text:style-name="s9">См. <text:a xlink:type="simple" xlink:href="https://internet.garant.ru/document/redirect/57630302/28">комментарии</text:a> к статье 28 настоящего Федерального закона</text:p>
      <text:p text:style-name="s9"/>
      <text:p text:style-name="s22header">Информация об изменениях:</text:p>
      <text:p text:style-name="s22"><text:bookmark text:name="anchor29"/><text:a xlink:type="simple" xlink:href="https://internet.garant.ru/document/redirect/71388688/11">Федеральным законом</text:a> от 1 мая 2016 г. N 131-ФЗ наименование статьи 29 настоящего Федерального закона изложено в новой редакции</text:p>
      <text:p text:style-name="s22"><text:a xlink:type="simple" xlink:href="https://internet.garant.ru/document/redirect/57410560/29">См. текст наименования в предыдущей редакции</text:a></text:p>
      <text:p text:style-name="s15"><text:span text:style-name="s10">Статья 29.</text:span> Развитие спорта в федеральных органах исполнительной власти, в которых предусмотрены военная служба и иные специальные виды службы. Подготовка граждан к защите Отечества</text:p>
      <text:p text:style-name="s22header">Информация об изменениях:</text:p>
      <text:p text:style-name="s22"><text:bookmark text:name="anchor291"/><text:a xlink:type="simple" xlink:href="https://internet.garant.ru/document/redirect/70670090/28">Федеральным законом</text:a> от 4 июня 2014 г. N 145-ФЗ в часть 1 статьи 29 настоящего Федерального закона внесены изменения, <text:a xlink:type="simple" xlink:href="https://internet.garant.ru/document/redirect/70670090/372">вступающие в силу</text:a> с 1 января 2017 г.</text:p>
      <text:p text:style-name="s22"><text:a xlink:type="simple" xlink:href="https://internet.garant.ru/document/redirect/57746913/291">См. текст части в предыдущей редакции</text:a></text:p>
      <text:p text:style-name="s1">1. Физическая подготовка в федеральных органах исполнительной власти и федеральных государственных органах, в которых предусмотрены <text:a xlink:type="simple" xlink:href="https://internet.garant.ru/document/redirect/178405/2">военная служба</text:a> и иные специальные виды службы, военнослужащих и лиц, проходящих специальную службу, осуществляется в целях успешного выполнения ими своих служебных обязанностей.</text:p>
      <text:p text:style-name="s22header">Информация об изменениях:</text:p>
      <text:p text:style-name="s22"><text:bookmark text:name="anchor290011"/>Статья 29 дополнена частью 1.1 с 30 декабря 2022 г. - <text:a xlink:type="simple" xlink:href="https://internet.garant.ru/document/redirect/405962837/0">Федеральный закон</text:a> от 19 декабря 2022 г. N 544-ФЗ</text:p>
      <text:p text:style-name="s1">1.1. В целях настоящей статьи <text:span text:style-name="s8">порядок</text:span> организации физической подготовки, в том числе требования к уровню физической подготовленности военнослужащих и лиц, проходящих специальную службу, определяется соответствующими федеральными органами исполнительной власти и федеральными государственными органами, в которых предусмотрены военная служба и иные специальные виды службы.</text:p>
      <text:p text:style-name="s22header">Информация об изменениях:</text:p>
      <text:p text:style-name="s22"><text:bookmark text:name="anchor292"/>Часть 2 изменена с 1 июня 2024 г. - <text:a xlink:type="simple" xlink:href="https://internet.garant.ru/document/redirect/408101171/181">Федеральный закон</text:a> от 30 ноября 2023 г. № 564-ФЗ</text:p>
      <text:p text:style-name="s22"><text:a xlink:type="simple" xlink:href="https://internet.garant.ru/document/redirect/76827583/292">См. предыдущую редакцию</text:a></text:p>
      <text:p text:style-name="s1">2. При федеральных органах исполнительной власти, осуществляющих руководство развитием соответствующих военно-прикладных и (или) служебно-прикладных видов спорта, в целях подготовки граждан к защите Отечества, привлечения военнослужащих и лиц, проходящих специальную службу, к регулярным занятиям спортом создаются и действуют физкультурно-спортивные организации, участвующие в развитии военно-прикладных и (или) служебно-прикладных видов спорта, а также видов спорта, включенных в соответствующий перечень, утвержденный в соответствии с <text:a xlink:type="simple" xlink:href="#anchor2921">частью 2.1</text:a> настоящей статьи, и подготовке спортсменов по данным видам спорта.</text:p>
      <text:p text:style-name="s22header">Информация об изменениях:</text:p>
      <text:p text:style-name="s22"><text:bookmark text:name="anchor2921"/>Статья 29 дополнена частью 2.1 с 1 июня 2024 г. - <text:a xlink:type="simple" xlink:href="https://internet.garant.ru/document/redirect/408101171/182">Федеральный закон</text:a> от 30 ноября 2023 г. № 564-ФЗ</text:p>
      <text:p text:style-name="s1">2.1. <text:a xlink:type="simple" xlink:href="https://internet.garant.ru/document/redirect/412887775/1000">Перечень</text:a> видов спорта, развиваемых на общероссийском уровне, имеющих прикладное значение для успешного выполнения военнослужащими и лицами, проходящими специальную службу, своих служебных обязанностей, утверждается соответствующим федеральным органом исполнительной власти, осуществляющим руководство развитием военно-прикладных и (или) служебно-прикладных видов спорта, по согласованию с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2922"/>Статья 29 дополнена частью 2.2 с 1 июня 2024 г. - <text:a xlink:type="simple" xlink:href="https://internet.garant.ru/document/redirect/408101171/182">Федеральный закон</text:a> от 30 ноября 2023 г. № 564-ФЗ</text:p>
      <text:p text:style-name="s1">2.2. Федеральный орган исполнительной власти, осуществляющий руководство развитием военно-прикладных и (или) служебно-прикладных видов спорта, в <text:a xlink:type="simple" xlink:href="https://internet.garant.ru/document/redirect/410395357/1000">порядке</text:a>, установленном федеральным органом исполнительной власти в области физической культуры и спорта, вправе уполномочить одну общероссийскую общественную физкультурно-спортивную организацию, целями деятельности которой является участие в развитии военно-прикладных и (или) служебно-прикладных видов спорта, на организацию работы по развитию таких видов спорта среди лиц, не достигших возраста восемнадцати лет, граждан, пребывающих в запасе, и иных категорий граждан.</text:p>
      <text:p text:style-name="s22header">Информация об изменениях:</text:p>
      <text:p text:style-name="s22"><text:bookmark text:name="anchor2923"/>Статья 29 дополнена частью 2.3 с 1 июня 2024 г. - <text:a xlink:type="simple" xlink:href="https://internet.garant.ru/document/redirect/408101171/182">Федеральный закон</text:a> от 30 ноября 2023 г. № 564-ФЗ</text:p>
      <text:p text:style-name="s1">2.3. В случае, если руководство развитием соответствующего военно-прикладного или служебно-прикладного вида спорта осуществляется совместно несколькими федеральными органами исполнительной власти, решение об указанном в <text:a xlink:type="simple" xlink:href="#anchor2922">части 2.2</text:a> настоящей статьи уполномочивании принимается такими органами совместно.</text:p>
      <text:p text:style-name="s22header">Информация об изменениях:</text:p>
      <text:p text:style-name="s22"><text:bookmark text:name="anchor293"/>Часть 3 изменена с 1 июня 2024 г. - <text:a xlink:type="simple" xlink:href="https://internet.garant.ru/document/redirect/408101171/183">Федеральный закон</text:a> от 30 ноября 2023 г. № 564-ФЗ</text:p>
      <text:p text:style-name="s22"><text:a xlink:type="simple" xlink:href="https://internet.garant.ru/document/redirect/76827583/293">См. предыдущую редакцию</text:a></text:p>
      <text:p text:style-name="s1">3. Организации, указанные в <text:a xlink:type="simple" xlink:href="#anchor292">части 2</text:a> настоящей статьи, осуществляют учебно-тренировочный процесс, создают условия для занятий физической культурой и спортом военнослужащими, лицами, проходящими специальную службу, иными лицами, занимающимися физической культурой и спортом, осуществляют подготовку спортсменов по военно-прикладным, служебно-прикладным и иным видам спорта, перечень которых утвержден в соответствии с <text:a xlink:type="simple" xlink:href="#anchor2921">частью 2.1</text:a> настоящей статьи, для участия в региональных, во всероссийских и в международных спортивных мероприятиях, осуществляют мероприятия по повышению квалификации тренеров и других специалистов в области физической культуры и спорта.</text:p>
      <text:p text:style-name="s9header">ГАРАНТ:</text:p>
      <text:p text:style-name="s9">См. <text:a xlink:type="simple" xlink:href="https://internet.garant.ru/document/redirect/1357388/1000">Положение</text:a> об организации и проведении физкультурно-оздоровительных и спортивных мероприятий в ФССП России, утвержденное <text:a xlink:type="simple" xlink:href="https://internet.garant.ru/document/redirect/1357388/0">приказом</text:a> ФССП России от 25 мая 2010 г. N 232</text:p>
      <text:p text:style-name="s22header">Информация об изменениях:</text:p>
      <text:p text:style-name="s22"><text:bookmark text:name="anchor294"/>Часть 4 изменена с 1 июня 2024 г. - <text:a xlink:type="simple" xlink:href="https://internet.garant.ru/document/redirect/408101171/184">Федеральный закон</text:a> от 30 ноября 2023 г. № 564-ФЗ</text:p>
      <text:p text:style-name="s22"><text:a xlink:type="simple" xlink:href="https://internet.garant.ru/document/redirect/76827583/294">См. предыдущую редакцию</text:a></text:p>
      <text:p text:style-name="s1">4. Федеральные органы исполнительной власти, осуществляющие руководство развитием военно-прикладных и (или) служебно-прикладных видов спорта, формируют спортивные сборные команды по соответствующим военно-прикладным и служебно-прикладным видам спорта, а также по видам спорта, включенным в перечень видов спорта, утвержденный в соответствии с <text:a xlink:type="simple" xlink:href="#anchor2921">частью 2.1</text:a> настоящей статьи, организуют и обеспечивают подготовку спортивных сборных команд по указанным видам спорта и спортивного резерва для таких команд для участия в спортивных мероприятиях, проводимых среди военнослужащих и лиц, проходящих специальную службу, а также участвуют в организации и обеспечении подготовки спортивного резерва для спортивных сборных команд Российской Федерации.</text:p>
      <text:p text:style-name="s22header">Информация об изменениях:</text:p>
      <text:p text:style-name="s22"><text:bookmark text:name="anchor2941"/>Статья 29 дополнена частью 4.1 с 1 июня 2024 г. - <text:a xlink:type="simple" xlink:href="https://internet.garant.ru/document/redirect/408101171/185">Федеральный закон</text:a> от 30 ноября 2023 г. № 564-ФЗ</text:p>
      <text:p text:style-name="s1">4.1. Списки кандидатов в спортивные сборные команды по соответствующим военно-прикладным и служебно-прикладным видам спорта, а также по видам спорта, включенным в перечень видов спорта, утвержденный в соответствии с <text:a xlink:type="simple" xlink:href="#anchor2921">частью 2.1</text:a> настоящей статьи, ежегодно формируются и утверждаются в <text:span text:style-name="s8">порядке</text:span>, установленном соответствующим федеральным органом исполнительной власти, осуществляющим руководство развитием военно-прикладных и (или) служебно-прикладных видов спорта, для подготовки и участия в спортивных мероприятиях, проводимых среди военнослужащих и лиц, проходящих специальную службу.</text:p>
      <text:p text:style-name="s1"><text:bookmark text:name="anchor295"/>5. <text:a xlink:type="simple" xlink:href="https://internet.garant.ru/document/redirect/413362974/1000">Календарные планы</text:a> физкультурных мероприятий и спортивных мероприятий, а также программы развития военно-прикладных и служебно-прикладных видов спорта утверждаются соответствующим федеральным органом исполнительной власти, осуществляющим руководство развитием этих военно-прикладных и (или) служебно-прикладных видов спорта, в установленном им порядке.</text:p>
      <text:p text:style-name="s22header">Информация об изменениях:</text:p>
      <text:p text:style-name="s22"><text:bookmark text:name="anchor2951"/><text:a xlink:type="simple" xlink:href="https://internet.garant.ru/document/redirect/71108404/1013">Федеральным законом</text:a> от 29 июня 2015 г. N 204-ФЗ статья 29 настоящего Федерального закона дополнена частью 5.1</text:p>
      <text:p text:style-name="s1">5.1. Спортивные разряды и квалификационные категории спортивных судей по военно-прикладным и служебно-прикладным видам спорта присваиваются в соответствии с <text:a xlink:type="simple" xlink:href="https://internet.garant.ru/document/redirect/411859444/1000">Положением</text:a> о Единой всероссийской спортивной классификации и <text:a xlink:type="simple" xlink:href="https://internet.garant.ru/document/redirect/71689708/1000">Положением</text:a> о спортивных судьях.</text:p>
      <text:p text:style-name="s22header">Информация об изменениях:</text:p>
      <text:p text:style-name="s22"><text:bookmark text:name="anchor2952"/>Часть 5.2 изменена с 28 ноября 2025 г. - <text:a xlink:type="simple" xlink:href="https://internet.garant.ru/document/redirect/413165731/1">Федеральный закон</text:a> от 28 ноября 2025 г. № 440-ФЗ</text:p>
      <text:p text:style-name="s22"><text:a xlink:type="simple" xlink:href="https://internet.garant.ru/document/redirect/483413536/2952">См. предыдущую редакцию</text:a></text:p>
      <text:p text:style-name="s1">5.2. В целях реализации положений настоящей статьи <text:span text:style-name="s8">порядок</text:span> организации и финансирования за счет средств федерального бюджета физкультурных мероприятий и спортивных мероприятий, в отношении которых федеральный орган исполнительной власти, осуществляющий руководство развитием военно-прикладных и (или) служебно-прикладных видов спорта, выступает организатором, а также <text:span text:style-name="s8">нормы</text:span> расходов средств на проведение таких мероприятий устанавливаются соответствующим федеральным органом исполнительной власти.</text:p>
      <text:p text:style-name="s22header">Информация об изменениях:</text:p>
      <text:p text:style-name="s22"><text:bookmark text:name="anchor2953"/>Часть 5.3 изменена с 1 сентября 2025 г. - <text:a xlink:type="simple" xlink:href="https://internet.garant.ru/document/redirect/411824868/1191">Федеральный закон</text:a> от 7 апреля 2025 г. № 65-ФЗ</text:p>
      <text:p text:style-name="s22"><text:a xlink:type="simple" xlink:href="https://internet.garant.ru/document/redirect/76838918/2953">См. предыдущую редакцию</text:a></text:p>
      <text:p text:style-name="s1">5.3. Федеральный орган исполнительной власти, осуществляющий руководство развитием соответствующих военно-прикладных и (или) служебно-прикладных видов спорта, или его территориальный орган представляет в порядке, установленном в соответствии с <text:a xlink:type="simple" xlink:href="#anchor232">частью 2 статьи 23</text:a> настоящего Федерального закона, или в порядке, установленном в соответствии с <text:a xlink:type="simple" xlink:href="#anchor8132">подпунктом "б" пункта 3 части 1 статьи 8</text:a> настоящего Федерального закона, предложения для включения соответственно в Единый календарный план межрегиональных, всероссийских и международных физкультурных мероприятий и спортивных мероприятий, календарные планы физкультурных мероприятий и спортивных мероприятий субъектов Российской Федерации, федеральной территории "Сириус" соответствующих физкультурных мероприятий и спортивных мероприятий по военно-прикладным и (или) служебно-прикладным видам спорта, а также по видам спорта, включенным в перечень видов спорта, утвержденный в соответствии с <text:a xlink:type="simple" xlink:href="#anchor2921">частью 2.1</text:a> настоящей статьи.</text:p>
      <text:p text:style-name="s22header">Информация об изменениях:</text:p>
      <text:p text:style-name="s22"><text:bookmark text:name="anchor2954"/>Часть 5.4 изменена с 1 сентября 2025 г. - <text:a xlink:type="simple" xlink:href="https://internet.garant.ru/document/redirect/411824868/1192">Федеральный закон</text:a> от 7 апреля 2025 г. № 65-ФЗ</text:p>
      <text:p text:style-name="s22"><text:a xlink:type="simple" xlink:href="https://internet.garant.ru/document/redirect/76838918/2954">См. предыдущую редакцию</text:a></text:p>
      <text:p text:style-name="s1">5.4. Общественно-государственная организация, указанная в <text:a xlink:type="simple" xlink:href="#anchor20122">части 12.2 статьи 20</text:a> настоящего Федерального закона, по согласованию с федеральными органами исполнительной власти, осуществляющими руководство развитием соответствующих служебно-прикладных видов спорта, или их территориальными органами представляет в порядке, установленном в соответствии с <text:a xlink:type="simple" xlink:href="#anchor232">частью 2 статьи 23</text:a> настоящего Федерального закона, или в порядке, установленном в соответствии с <text:a xlink:type="simple" xlink:href="#anchor8132">подпунктом "б" пункта 3 части 1 статьи 8</text:a> настоящего Федерального закона, предложения для включения в Единый календарный план межрегиональных, всероссийских и международных физкультурных мероприятий и спортивных мероприятий, календарные планы физкультурных мероприятий и спортивных мероприятий субъектов Российской Федерации, федеральной территории "Сириус" соответствующих физкультурных мероприятий и спортивных мероприятий по служебно-прикладным видам спорта.</text:p>
      <text:p text:style-name="s22header">Информация об изменениях:</text:p>
      <text:p text:style-name="s22"><text:bookmark text:name="anchor296"/>Часть 6 изменена с 1 июня 2024 г. - <text:a xlink:type="simple" xlink:href="https://internet.garant.ru/document/redirect/408101171/188">Федеральный закон</text:a> от 30 ноября 2023 г. № 564-ФЗ</text:p>
      <text:p text:style-name="s22"><text:a xlink:type="simple" xlink:href="https://internet.garant.ru/document/redirect/76827583/296">См. предыдущую редакцию</text:a></text:p>
      <text:p text:style-name="s1">6. Программы физической подготовки граждан допризывного и призывного возрастов, перечень видов спорта, направленных на обеспечение этой подготовки, <text:span text:style-name="s8">определяются</text:span>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области обороны. Физическая подготовка граждан к защите Отечества может осуществляться на основании договоров между указанным федеральным органом исполнительной власти и физкультурно-спортивными организациями.</text:p>
      <text:p text:style-name="s1"><text:bookmark text:name="anchor297"/>7. <text:a xlink:type="simple" xlink:href="https://internet.garant.ru/document/redirect/196159/1000">Перечень</text:a> военно-прикладных и служебно-прикладных видов спорта и органы, осуществляющие руководство развитием этих видов спорта, определяются Правительством Российской Федерации.</text:p>
      <text:p text:style-name="s9header">ГАРАНТ:</text:p>
      <text:p text:style-name="s9">См. <text:a xlink:type="simple" xlink:href="https://internet.garant.ru/document/redirect/57630302/29">комментарии</text:a> к статье 29 настоящего Федерального закона</text:p>
      <text:p text:style-name="s9"/>
      <text:p text:style-name="s22header">Информация об изменениях:</text:p>
      <text:p text:style-name="s22"><text:bookmark text:name="anchor2901"/>Федеральный закон дополнен статьей 29.1 с 1 июля 2021 г. - <text:a xlink:type="simple" xlink:href="https://internet.garant.ru/document/redirect/74451314/13">Федеральный закон</text:a> от 31 июля 2020 г. N 272-ФЗ</text:p>
      <text:p text:style-name="s15"><text:span text:style-name="s10">Статья 29.1.</text:span> Физкультурно-спортивные общества</text:p>
      <text:p text:style-name="s22header">Информация об изменениях:</text:p>
      <text:p text:style-name="s22"><text:bookmark text:name="anchor29011"/>Часть 1 изменена с 1 сентября 2025 г. - <text:a xlink:type="simple" xlink:href="https://internet.garant.ru/document/redirect/411824868/1201">Федеральный закон</text:a> от 7 апреля 2025 г. № 65-ФЗ</text:p>
      <text:p text:style-name="s22"><text:a xlink:type="simple" xlink:href="https://internet.garant.ru/document/redirect/76838918/29011">См. предыдущую редакцию</text:a></text:p>
      <text:p text:style-name="s1">1. Некоммерческие организации приобретают статус физкультурно-спортивного общества с момента заключения соглашения, в том числе отраслевого, с одной из организаций, объединенных отраслевой принадлежностью или принадлежностью к профессии, государственной корпорацией, одним из органов государственной власти, органов публичной власти федеральной территории "Сириус", органов местного самоуправления либо объединением работодателей или профессиональных союзов в соответствии с настоящей статьей. Создание, деятельность, реорганизация и ликвидация физкультурно-спортивных обществ, использование ими в своих наименованиях слов и словосочетаний "Российская Федерация", "Россия" и производных от них слов и словосочетаний осуществляются в соответствии с <text:a xlink:type="simple" xlink:href="https://internet.garant.ru/document/redirect/10105879/0">законодательством</text:a> Российской Федерации о некоммерческих организациях.</text:p>
      <text:p text:style-name="s1"><text:bookmark text:name="anchor29012"/>2. <text:a xlink:type="simple" xlink:href="https://internet.garant.ru/document/redirect/400101266/1000">Обязательные</text:a> для целей приобретения некоммерческой организацией статуса физкультурно-спортивного общества условия соглашений, предусмотренных <text:a xlink:type="simple" xlink:href="#anchor29011">частью 1</text:a> настоящей статьи, определяются федеральным органом исполнительной власти в области физической культуры и спорта.</text:p>
      <text:p text:style-name="s1"><text:bookmark text:name="anchor29013"/>3. После подписания соглашения, указанного в <text:a xlink:type="simple" xlink:href="#anchor29011">части 1</text:a> настоящей статьи, физкультурно-спортивное общество направляет один экземпляр такого соглашения в федеральный орган исполнительной власти в области физической культуры и спорта. Информация о соглашении и приобретении некоммерческой организацией статуса физкультурно-спортивного общества подлежит размещению на официальном сайте федерального органа исполнительной власти в области физической культуры и спорта в сети "Интернет".</text:p>
      <text:p text:style-name="s1"><text:bookmark text:name="anchor29014"/>4. Физкультурно-спортивные общества вправе:</text:p>
      <text:p text:style-name="s1"><text:bookmark text:name="anchor290141"/>1) участвовать в формировании, подготовке коллективов спортсменов по соответствующим видам спорта для участия в физкультурных мероприятиях и спортивных мероприятиях и направлять их для участия в этих мероприятиях, а также осуществлять их материально-техническое и финансовое обеспечение;</text:p>
      <text:p text:style-name="s1"><text:bookmark text:name="anchor290142"/>2) участвовать в организации и проведении межрегиональных и всероссийских спортивных соревнований по соответствующим видам спорта в соответствии с нормами, утвержденными общероссийскими спортивными федерациями в отношении развиваемых видов спорта;</text:p>
      <text:p text:style-name="s1"><text:bookmark text:name="anchor290143"/>3) участвовать в создании и развитии физкультурно-спортивных клубов, спортивных клубов по месту жительства и работы граждан;</text:p>
      <text:p text:style-name="s1"><text:bookmark text:name="anchor290144"/>4) получать государственную финансовую и иную поддержку, предоставленную для реализации уставных целей деятельности в части развития физической культуры и спорта, в том числе на основании соглашений, указанных в <text:a xlink:type="simple" xlink:href="#anchor29011">части 1</text:a> настоящей статьи;</text:p>
      <text:p text:style-name="s1"><text:bookmark text:name="anchor290145"/>5) участвовать в создании и развитии материально-технической базы для занятий физической культурой и спортом;</text:p>
      <text:p text:style-name="s22header">Информация об изменениях:</text:p>
      <text:p text:style-name="s22"><text:bookmark text:name="anchor290146"/>Пункт 6 изменен с 1 сентября 2025 г. - <text:a xlink:type="simple" xlink:href="https://internet.garant.ru/document/redirect/411824868/1202">Федеральный закон</text:a> от 7 апреля 2025 г. № 65-ФЗ</text:p>
      <text:p text:style-name="s22"><text:a xlink:type="simple" xlink:href="https://internet.garant.ru/document/redirect/76838918/290146">См. предыдущую редакцию</text:a></text:p>
      <text:p text:style-name="s1">6) участвовать в формировании Единого календарного плана межрегиональных, всероссийских и международных физкультурных мероприятий и спортивных мероприятий, календарных планов физкультурных мероприятий и спортивных мероприятий субъектов Российской Федерации, федеральной территории "Сириус";</text:p>
      <text:p text:style-name="s1"><text:bookmark text:name="anchor290147"/>7) вести учет данных об участниках общества и о физкультурно-спортивных клубах, в создании и развитии которых они принимают участие;</text:p>
      <text:p text:style-name="s1"><text:bookmark text:name="anchor290148"/>8) осуществлять иные права в соответствии с законодательством Российской Федерации.</text:p>
      <text:p text:style-name="s1"><text:bookmark text:name="anchor29015"/>5. Физкультурно-спортивные общества обязаны:</text:p>
      <text:p text:style-name="s1"><text:bookmark text:name="anchor290151"/>1) во взаимодействии с иными субъектами физической культуры и спорта принимать меры по развитию физической культуры и соответствующих видов спорта в Российской Федерации, участвовать в реализации программ развития таких видов спорта;</text:p>
      <text:p text:style-name="s1"><text:bookmark text:name="anchor290152"/>2) обеспечивать размещение на своих официальных сайтах в сети "Интернет" следующей информации:</text:p>
      <text:p text:style-name="s1"><text:bookmark text:name="anchor2901521"/>а) устав физкультурно-спортивного общества;</text:p>
      <text:p text:style-name="s1"><text:bookmark text:name="anchor2901522"/>б) положения (регламенты) спортивных соревнований, организуемых и проводимых физкультурно-спортивным обществом;</text:p>
      <text:p text:style-name="s1"><text:bookmark text:name="anchor2901523"/>в) сведения о руководящих органах физкультурно-спортивного общества;</text:p>
      <text:p text:style-name="s1"><text:bookmark text:name="anchor290153"/>3) <text:a xlink:type="simple" xlink:href="https://internet.garant.ru/document/redirect/400536345/1000">представлять</text:a> ежегодно в федеральный орган исполнительной власти в области физической культуры и спорта в установленном им порядке отчет о своей деятельности;</text:p>
      <text:p text:style-name="s1"><text:bookmark text:name="anchor290154"/>4) принимать участие в проведении мероприятий, направленных на антидопинговую пропаганду;</text:p>
      <text:p text:style-name="s1"><text:bookmark text:name="anchor290155"/>5) осуществлять подготовку населения к выполнению нормативов испытаний (тестов) комплекса ГТО;</text:p>
      <text:p text:style-name="s1"><text:bookmark text:name="anchor290156"/>6) принимать участие в развитии массового спорта и корпоративного спорта;</text:p>
      <text:p text:style-name="s1"><text:bookmark text:name="anchor290157"/>7) исполнять иные обязанности в соответствии с законодательством Российской Федерации и со своими уставами.</text:p>
      <text:p text:style-name="s1"/>
      <text:p text:style-name="s15"><text:bookmark text:name="anchor30"/><text:span text:style-name="s10">Статья 30.</text:span> Физическая культура и спорт по месту работы, месту жительства и месту отдыха граждан</text:p>
      <text:p text:style-name="s1"><text:bookmark text:name="anchor3010"/>1. В соглашения, коллективные договоры и <text:a xlink:type="simple" xlink:href="https://internet.garant.ru/document/redirect/12125268/57">трудовые договоры</text:a> между работодателями, их объединениями и работниками или их полномочными представителями могут включаться положения о:</text:p>
      <text:p text:style-name="s22header">Информация об изменениях:</text:p>
      <text:p text:style-name="s22"><text:bookmark text:name="anchor3011"/>Пункт 1 изменен с 1 марта 2025 г. - <text:a xlink:type="simple" xlink:href="https://internet.garant.ru/document/redirect/408277021/42">Федеральный закон</text:a> от 25 декабря 2023 г. № 651-ФЗ</text:p>
      <text:p text:style-name="s22"><text:a xlink:type="simple" xlink:href="https://internet.garant.ru/document/redirect/76831033/3011">См. предыдущую редакцию</text:a></text:p>
      <text:p text:style-name="s1">1) создании работникам условий для занятий физической культурой и спортом, в том числе корпоративным спортом, проведении физкультурных, спортивных, реабилитационных, абилитационных и других связанных с занятиями граждан физической культурой и спортом мероприятий;</text:p>
      <text:p text:style-name="s22header">Информация об изменениях:</text:p>
      <text:p text:style-name="s22"><text:bookmark text:name="anchor3012"/>Пункт 2 изменен с 1 сентября 2025 г. - <text:a xlink:type="simple" xlink:href="https://internet.garant.ru/document/redirect/409494231/1012">Федеральный закон</text:a> от 8 августа 2024 г. № 326-ФЗ</text:p>
      <text:p text:style-name="s22"><text:a xlink:type="simple" xlink:href="https://internet.garant.ru/document/redirect/76838918/3012">См. предыдущую редакцию</text:a></text:p>
      <text:p text:style-name="s1">2) предоставлении работникам и членам их семей возможности использовать объекты спорта и иные спортивные сооружения, спортивное оборудование и инвентарь для реализации мер, предусмотренных пунктом 1 настоящей части, об обеспечении надлежащего обслуживания и ремонта таких объектов, оборудования и инвентаря, об оплате труда работников, осуществляющих содержание, обслуживание и ремонт таких объектов, оборудования и инвентаря.</text:p>
      <text:p text:style-name="s22header">Информация об изменениях:</text:p>
      <text:p text:style-name="s22"><text:bookmark text:name="anchor30110"/>Статья 30 дополнена частью 1.1 с 25 декабря 2023 г. - <text:a xlink:type="simple" xlink:href="https://internet.garant.ru/document/redirect/408277523/1151">Федеральный закон</text:a> от 25 декабря 2023 г. № 684-ФЗ</text:p>
      <text:p text:style-name="s1">1.1. Работодатели вправе содействовать развитию физкультурно-спортивных клубов по месту работы, а также участию работников в физкультурных мероприятиях и (или) спортивных соревнованиях в целях вовлечения работников в систематические занятия физической культурой и спортом и формирования у них потребности в ведении здорового образа жизни.</text:p>
      <text:p text:style-name="s1"><text:bookmark text:name="anchor3020"/>2. Руководители санаторно-курортных учреждений, домов отдыха и туристских баз создают условия для использования компонентов физической культуры в процессе лечения и отдыха граждан в целях укрепления их здоровья, профилактики и лечения заболеваний.</text:p>
      <text:p text:style-name="s22header">Информация об изменениях:</text:p>
      <text:p text:style-name="s22"><text:bookmark text:name="anchor3030"/>Часть 3 изменена с 1 сентября 2025 г. - <text:a xlink:type="simple" xlink:href="https://internet.garant.ru/document/redirect/411824868/121">Федеральный закон</text:a> от 7 апреля 2025 г. № 65-ФЗ</text:p>
      <text:p text:style-name="s22"><text:a xlink:type="simple" xlink:href="https://internet.garant.ru/document/redirect/76838918/3030">См. предыдущую редакцию</text:a></text:p>
      <text:p text:style-name="s1">3. Органы местного самоуправления, органы публичной власти федеральной территории "Сириус" соответственно создают условия для развития физической культуры и спорта по месту жительства и месту отдыха граждан, в том числе путем привлечения специалистов в области физической культуры и спорта, проведения и (или) предоставления возможности для проведения организованных и (или) самостоятельных занятий и (или) для участия в физкультурных мероприятиях и спортивных соревнованиях (включая любительские спортивные соревнования).</text:p>
      <text:p text:style-name="s9header">ГАРАНТ:</text:p>
      <text:p text:style-name="s9">См. <text:a xlink:type="simple" xlink:href="https://internet.garant.ru/document/redirect/57630302/30">комментарии</text:a> к статье 30 настоящего Федерального закона</text:p>
      <text:p text:style-name="s9"/>
      <text:p text:style-name="s22header">Информация об изменениях:</text:p>
      <text:p text:style-name="s22"><text:bookmark text:name="anchor3001"/>Федеральный закон дополнен статьей 30.1 с 13 августа 2019 г. - <text:a xlink:type="simple" xlink:href="https://internet.garant.ru/document/redirect/72360974/2">Федеральный закон</text:a> от 2 августа 2019 г. N 303-ФЗ</text:p>
      <text:p text:style-name="s15"><text:span text:style-name="s10">Статья 30.1.</text:span> Фитнес-центры</text:p>
      <text:p text:style-name="s1"><text:bookmark text:name="anchor30011"/>1. Фитнес-центры являются физкультурно-спортивными организациями, целью деятельности которых является оказание гражданам услуг по физической подготовке и физическому развитию.</text:p>
      <text:p text:style-name="s1"><text:bookmark text:name="anchor30012"/>2. Фитнес-центры организуют работу по формированию здорового образа жизни граждан, создают условия для сохранения и укрепления физического здоровья граждан, а также для их физического воспитания.</text:p>
      <text:p text:style-name="s1"><text:bookmark text:name="anchor30013"/>3. Фитнес-центры могут быть членами общероссийских и международных спортивных объединений и могут устанавливать стандарты качества оказываемых ими услуг.</text:p>
      <text:p text:style-name="s1"><text:bookmark text:name="anchor30014"/>4. В случаях, предусмотренных федеральными законами, иными нормативными правовыми актами Российской Федерации, фитнес-центры обязаны применять профессиональные стандарты в части требований к квалификации работников с учетом особенностей выполняемых работниками трудовых функций.</text:p>
      <text:p text:style-name="s1"><text:bookmark text:name="anchor30015"/>5. Фитнес-центры и их объединения вправе:</text:p>
      <text:p text:style-name="s1"><text:bookmark text:name="anchor30151"/>1) организовывать и оказывать гражданам услуги по физической подготовке и физическому развитию;</text:p>
      <text:p text:style-name="s1"><text:bookmark text:name="anchor30152"/>2) организовывать и (или) проводить официальные физкультурные мероприятия и (или) спортивные мероприятия;</text:p>
      <text:p text:style-name="s1"><text:bookmark text:name="anchor30153"/>3) осуществлять подготовку населения к выполнению нормативов испытаний (тестов) комплекса ГТО.</text:p>
      <text:p text:style-name="s1"><text:bookmark text:name="anchor30016"/>6. Фитнес-центры и их объединения обязаны:</text:p>
      <text:p text:style-name="s1"><text:bookmark text:name="anchor30161"/>1) создавать условия по оказанию гражданам услуг по физической подготовке и физическому развитию, в том числе посредством предоставления помещений, зданий, сооружений, обеспечения спортивным инвентарем и оборудованием;</text:p>
      <text:p text:style-name="s1"><text:bookmark text:name="anchor30162"/>2) привлекать квалифицированных работников, обладающих теоретическими знаниями и практическими навыками в сфере оказания соответствующих услуг, обеспечивать условия для повышения их квалификации;</text:p>
      <text:p text:style-name="s1"><text:bookmark text:name="anchor30163"/>3) безвозмездно предоставлять субъектам официального статистического учета первичные статистические данные и административные данные, необходимые для формирования официальной статистической информации, в соответствии с законодательством Российской Федерации.</text:p>
      <text:p text:style-name="s1"/>
      <text:p text:style-name="s22header">Информация об изменениях:</text:p>
      <text:p text:style-name="s22"><text:bookmark text:name="anchor30200"/>Федеральный закон дополнен статьей 30.2 с 23 июня 2024 г. - <text:a xlink:type="simple" xlink:href="https://internet.garant.ru/document/redirect/409186620/12">Федеральный закон</text:a> от 12 июня 2024 г. № 139-ФЗ</text:p>
      <text:p text:style-name="s15"><text:span text:style-name="s10">Статья 30.2.</text:span> Центры раннего физического развития детей</text:p>
      <text:p text:style-name="s1"><text:bookmark text:name="anchor30201"/>1. Центры раннего физического развития детей являются организациями, которые созданы в целях, указанных в <text:a xlink:type="simple" xlink:href="https://internet.garant.ru/document/redirect/70291362/84021">части 2.1 статьи 84</text:a> Федерального закона от 29 декабря 2012 года N 273-ФЗ "Об образовании в Российской Федерации", и осуществляют образовательную деятельность, направленную на физическое воспитание и физическую подготовку детей, приобретение ими знаний, умений и навыков в области физической культуры и спорта, физическое совершенствование детей, формирование у детей культуры здорового образа жизни, сохранение и укрепление их здоровья, с учетом особенностей, определенных в соответствии с <text:a xlink:type="simple" xlink:href="#anchor30204">частью 4</text:a> настоящей статьи.</text:p>
      <text:p text:style-name="s1"><text:bookmark text:name="anchor30202"/>2. Центры раннего физического развития детей обязаны:</text:p>
      <text:p text:style-name="s1"><text:bookmark text:name="anchor3020201"/>1) осуществлять физическое воспитание и физическую подготовку детей с учетом их возрастных и индивидуальных особенностей;</text:p>
      <text:p text:style-name="s1"><text:bookmark text:name="anchor3020202"/>2) осуществлять мероприятия по оценке способностей детей к занятиям отдельными видами спорта;</text:p>
      <text:p text:style-name="s1"><text:bookmark text:name="anchor3020203"/>3) проводить мероприятия, направленные на пропаганду физической культуры и спорта, а также здорового образа жизни;</text:p>
      <text:p text:style-name="s1"><text:bookmark text:name="anchor3020204"/>4) исполнять иные обязанности в соответствии с законодательством Российской Федерации.</text:p>
      <text:p text:style-name="s1"><text:bookmark text:name="anchor30203"/>3. Центры раннего физического развития детей вправе:</text:p>
      <text:p text:style-name="s1"><text:bookmark text:name="anchor3020301"/>1) организовывать и проводить физкультурные мероприятия и (или) спортивные мероприятия;</text:p>
      <text:p text:style-name="s1"><text:bookmark text:name="anchor3020302"/>2) осуществлять подготовку детей к выполнению нормативов испытаний (тестов) комплекса ГТО;</text:p>
      <text:p text:style-name="s1"><text:bookmark text:name="anchor3020303"/>3) осуществлять иные права в соответствии с законодательством Российской Федерации.</text:p>
      <text:p text:style-name="s1"><text:bookmark text:name="anchor30204"/>4. <text:a xlink:type="simple" xlink:href="https://internet.garant.ru/document/redirect/410585560/1000">Особенности</text:a> деятельности центров раннего физического развития детей определяются федеральным органом исполнительной власти в области физической культуры и спорта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text:p>
      <text:p text:style-name="s22header">Информация об изменениях:</text:p>
      <text:p text:style-name="s22"><text:bookmark text:name="anchor30205"/>Часть 5 изменена с 1 сентября 2025 г. - <text:a xlink:type="simple" xlink:href="https://internet.garant.ru/document/redirect/411824868/1221">Федеральный закон</text:a> от 7 апреля 2025 г. № 65-ФЗ</text:p>
      <text:p text:style-name="s22"><text:a xlink:type="simple" xlink:href="https://internet.garant.ru/document/redirect/76838918/30205">См. предыдущую редакцию</text:a></text:p>
      <text:p text:style-name="s1">5. Центрам раннего физического развития детей могут оказывать содействие федеральные органы исполнительной власти, органы исполнительной власти субъектов Российской Федерации, органы местного самоуправления, органы публичной власти федеральной территории "Сириус" посредством:</text:p>
      <text:p text:style-name="s22header">Информация об изменениях:</text:p>
      <text:p text:style-name="s22"><text:bookmark text:name="anchor3020501"/>Пункт 1 изменен с 1 сентября 2025 г. - <text:a xlink:type="simple" xlink:href="https://internet.garant.ru/document/redirect/409494231/11301">Федеральный закон</text:a> от 8 августа 2024 г. № 326-ФЗ</text:p>
      <text:p text:style-name="s22"><text:a xlink:type="simple" xlink:href="https://internet.garant.ru/document/redirect/76838918/3020501">См. предыдущую редакцию</text:a></text:p>
      <text:p text:style-name="s1">1) строительства, реконструкции, ремонта помещений, зданий, объектов спорта, создания и содержания иных спортивных сооружений;</text:p>
      <text:p text:style-name="s22header">Информация об изменениях:</text:p>
      <text:p text:style-name="s22"><text:bookmark text:name="anchor3020502"/>Пункт 2 изменен с 1 сентября 2025 г. - <text:a xlink:type="simple" xlink:href="https://internet.garant.ru/document/redirect/409494231/11302">Федеральный закон</text:a> от 8 августа 2024 г. № 326-ФЗ</text:p>
      <text:p text:style-name="s22"><text:a xlink:type="simple" xlink:href="https://internet.garant.ru/document/redirect/76838918/3020502">См. предыдущую редакцию</text:a></text:p>
      <text:p text:style-name="s1">2) передачи в безвозмездное пользование или долгосрочную аренду на льготных условиях помещений, зданий, объектов спорта, иных спортивных сооружений, являющихся собственностью Российской Федерации или субъектов Российской Федерации либо муниципальной собственностью;</text:p>
      <text:p text:style-name="s1"><text:bookmark text:name="anchor3020503"/>3) обеспечения спортивными инвентарем, экипировкой и оборудованием;</text:p>
      <text:p text:style-name="s22header">Информация об изменениях:</text:p>
      <text:p text:style-name="s22"><text:bookmark text:name="anchor3020504"/>Пункт 4 изменен с 1 сентября 2025 г. - <text:a xlink:type="simple" xlink:href="https://internet.garant.ru/document/redirect/411824868/1222">Федеральный закон</text:a> от 7 апреля 2025 г. № 65-ФЗ</text:p>
      <text:p text:style-name="s22"><text:a xlink:type="simple" xlink:href="https://internet.garant.ru/document/redirect/76838918/3020504">См. предыдущую редакцию</text:a></text:p>
      <text:p text:style-name="s1">4) оказания иной поддержки в порядке и случаях, которые установлены нормативными правовыми актами федеральных органов исполнительной власти, нормативными правовыми актами органов государственной власти субъектов Российской Федерации, муниципальными правовыми актами или нормативными правовыми актами органов публичной власти федеральной территории "Сириус".</text:p>
      <text:p text:style-name="s1"/>
      <text:p text:style-name="s22header">Информация об изменениях:</text:p>
      <text:p text:style-name="s22"><text:bookmark text:name="anchor31"/>Наименование изменено с 1 марта 2025 г. - <text:a xlink:type="simple" xlink:href="https://internet.garant.ru/document/redirect/408277021/432">Федеральный закон</text:a> от 25 декабря 2023 г. № 651-ФЗ</text:p>
      <text:p text:style-name="s22"><text:a xlink:type="simple" xlink:href="https://internet.garant.ru/document/redirect/76831033/31">См. предыдущую редакцию</text:a></text:p>
      <text:p text:style-name="s15"><text:span text:style-name="s10">Статья 31.</text:span> Адаптивная физическая культура, физическая реабилитация и абилитация инвалидов и лиц с ограниченными возможностями здоровья. Спорт инвалидов</text:p>
      <text:p text:style-name="s22header">Информация об изменениях:</text:p>
      <text:p text:style-name="s22"><text:bookmark text:name="anchor3110"/>Часть 1 изменена с 1 марта 2025 г. - <text:a xlink:type="simple" xlink:href="https://internet.garant.ru/document/redirect/408277021/433">Федеральный закон</text:a> от 25 декабря 2023 г. № 651-ФЗ</text:p>
      <text:p text:style-name="s22"><text:a xlink:type="simple" xlink:href="https://internet.garant.ru/document/redirect/76831033/3110">См. предыдущую редакцию</text:a></text:p>
      <text:p text:style-name="s1">1. Физическая реабилитация и абилитация инвалидов и лиц с ограниченными возможностями здоровья с использованием комплекса мероприятий (в том числе физкультурно-оздоровительных мероприятий) и услуг, направленных на восстановление или формирование нарушенных либо отсутствующих функций организма человека и способностей к бытовой, общественной и профессиональной деятельности инвалидов и лиц с ограниченными возможностями здоровья с использованием спорта, средств и методов адаптивной физической культуры и адаптивного спорта и социальная адаптация инвалидов осуществляются в реабилитационных организациях, физкультурно-спортивных клубах инвалидов, физкультурно-спортивных <text:a xlink:type="simple" xlink:href="https://internet.garant.ru/document/redirect/199645/1000">организациях</text:a> и организациях негосударственной системы комплексной реабилитации и абилитации инвалидов.</text:p>
      <text:p text:style-name="s22header">Информация об изменениях:</text:p>
      <text:p text:style-name="s22"><text:bookmark text:name="anchor3120"/>Часть 2 изменена с 1 марта 2025 г. - <text:a xlink:type="simple" xlink:href="https://internet.garant.ru/document/redirect/408277021/434">Федеральный закон</text:a> от 25 декабря 2023 г. № 651-ФЗ</text:p>
      <text:p text:style-name="s22"><text:a xlink:type="simple" xlink:href="https://internet.garant.ru/document/redirect/76831033/3120">См. предыдущую редакцию</text:a></text:p>
      <text:p text:style-name="s1">2. Адаптивная физическая культура является частью физической культуры, использующей комплекс эффективных средств физической реабилитации и абилитации инвалидов и лиц с ограниченными возможностями здоровья.</text:p>
      <text:p text:style-name="s22header">Информация об изменениях:</text:p>
      <text:p text:style-name="s22"><text:bookmark text:name="anchor3130"/>Часть 3 изменена с 1 марта 2025 г. - <text:a xlink:type="simple" xlink:href="https://internet.garant.ru/document/redirect/408277021/435">Федеральный закон</text:a> от 25 декабря 2023 г. № 651-ФЗ</text:p>
      <text:p text:style-name="s22"><text:a xlink:type="simple" xlink:href="https://internet.garant.ru/document/redirect/76831033/3130">См. предыдущую редакцию</text:a></text:p>
      <text:p text:style-name="s1">3. Спорт инвалидов (адаптивный спорт) направлен на социальную адаптацию и физическую реабилитацию и абилитацию инвалидов и лиц с ограниченными возможностями здоровья.</text:p>
      <text:p text:style-name="s1"><text:bookmark text:name="anchor3140"/>4. Развитие спорта инвалидов и лиц с ограниченными возможностями здоровья основывается на принципах приоритетности, массового распространения и доступности занятий спортом.</text:p>
      <text:p text:style-name="s9header">ГАРАНТ:</text:p>
      <text:p text:style-name="s9">См. <text:a xlink:type="simple" xlink:href="https://internet.garant.ru/document/redirect/71239554/1000">Порядок</text:a> обеспечения условий доступности для инвалидов объектов и предоставляемых услуг в сфере физической культуры и спорта, а также оказания инвалидам при этом необходимой помощи, утвержденный <text:a xlink:type="simple" xlink:href="https://internet.garant.ru/document/redirect/71239554/0">приказом</text:a> Министерства спорта РФ от 24 августа 2015 г. N 825</text:p>
      <text:p text:style-name="s22header">Информация об изменениях:</text:p>
      <text:p text:style-name="s22"><text:bookmark text:name="anchor3150"/><text:a xlink:type="simple" xlink:href="https://internet.garant.ru/document/redirect/70405818/11781">Федеральным законом</text:a> от 2 июля 2013 г. N 185-ФЗ в часть 5 статьи 31 настоящего Федерального закона внесены изменения, <text:a xlink:type="simple" xlink:href="https://internet.garant.ru/document/redirect/70405818/1631">вступающие в силу</text:a> с 1 сентября 2013 г.</text:p>
      <text:p text:style-name="s22"><text:a xlink:type="simple" xlink:href="https://internet.garant.ru/document/redirect/57742855/3150">См. текст части в предыдущей редакции</text:a></text:p>
      <text:p text:style-name="s1">5. Для инвалидов и лиц с ограниченными возможностями здоровья, обучающихся в соответствующих образовательных организациях, организуются занятия с использованием средств адаптивной физической культуры и адаптивного спорта с учетом индивидуальных способностей и состояния здоровья таких обучающихся.</text:p>
      <text:p text:style-name="s22header">Информация об изменениях:</text:p>
      <text:p text:style-name="s22"><text:bookmark text:name="anchor3160"/>Часть 6 изменена с 1 сентября 2025 г. - <text:a xlink:type="simple" xlink:href="https://internet.garant.ru/document/redirect/411824868/1231">Федеральный закон</text:a> от 7 апреля 2025 г. № 65-ФЗ</text:p>
      <text:p text:style-name="s22"><text:a xlink:type="simple" xlink:href="https://internet.garant.ru/document/redirect/76838918/3160">См. предыдущую редакцию</text:a></text:p>
      <text:p text:style-name="s1">6. Федеральный орган исполнительной власти в области физической культуры и спорта, органы исполнительной власти субъектов Российской Федерации, органы местного самоуправления, органы публичной власти федеральной территории "Сириус" совместно с общественными объединениями инвалидов способствуют интеграции инвалидов и лиц с ограниченными возможностями здоровья в систему физической культуры, физического воспитания и спорта посредством физкультурно-спортивных организаций.</text:p>
      <text:p text:style-name="s22header">Информация об изменениях:</text:p>
      <text:p text:style-name="s22"><text:bookmark text:name="anchor3170"/>Часть 7 изменена с 1 сентября 2025 г. - <text:a xlink:type="simple" xlink:href="https://internet.garant.ru/document/redirect/411824868/1232">Федеральный закон</text:a> от 7 апреля 2025 г. № 65-ФЗ</text:p>
      <text:p text:style-name="s22"><text:a xlink:type="simple" xlink:href="https://internet.garant.ru/document/redirect/76838918/3170">См. предыдущую редакцию</text:a></text:p>
      <text:p text:style-name="s1">7. Федеральный орган исполнительной власти в области физической культуры и спорта, органы исполнительной власти субъектов Российской Федерации, органы местного самоуправления, органы публичной власти федеральной территории "Сириус", физкультурно-спортивные организации, в том числе физкультурно-спортивные объединения инвалидов, организуют проведение физкультурных мероприятий и спортивных мероприятий с участием инвалидов и лиц с ограниченными возможностями здоровья, создают спортивные школы, в том числе по адаптивному спорту, адаптивные детско-юношеские клубы физической подготовки. Образовательные организации вправе создавать филиалы, отделения, структурные подразделения по адаптивному спорту.</text:p>
      <text:p text:style-name="s9header">ГАРАНТ:</text:p>
      <text:p text:style-name="s9">См. <text:a xlink:type="simple" xlink:href="https://internet.garant.ru/document/redirect/57630302/31">комментарии</text:a> к статье 31 настоящего Федерального закона</text:p>
      <text:p text:style-name="s9"/>
      <text:p text:style-name="s22header">Информация об изменениях:</text:p>
      <text:p text:style-name="s22"><text:bookmark text:name="anchor3100"/><text:a xlink:type="simple" xlink:href="https://internet.garant.ru/document/redirect/71208184/18">Федеральным законом</text:a> от 5 октября 2015 г. N 274-ФЗ настоящий Федеральный закон дополнен главой 3.1</text:p>
      <text:h text:outline-level="1" text:style-name="s3">Глава 3.1. Комплекс ГТО. Физкультурно-спортивные клубы и их объединения, основная деятельность которых направлена на реализацию комплекса ГТО</text:h>
      <text:p text:style-name="s1"/>
      <text:p text:style-name="s15"><text:bookmark text:name="anchor3101"/><text:span text:style-name="s10">Статья 31.1.</text:span> Общие положения о комплексе ГТО</text:p>
      <text:p text:style-name="s1"><text:bookmark text:name="anchor31011"/>1. Федеральный орган исполнительной власти в области физической культуры и спорта утверждает <text:a xlink:type="simple" xlink:href="https://internet.garant.ru/document/redirect/406625773/1000">государственные требования</text:a> комплекса ГТО, включающие в себя нормативы испытаний (тестов) комплекса ГТО, в порядке, установленном <text:a xlink:type="simple" xlink:href="https://internet.garant.ru/document/redirect/70675222/1000">Положением</text:a> о Всероссийском физкультурно-спортивном комплексе "Готов к труду и обороне" (ГТО), утвержденным Правительством Российской Федерации.</text:p>
      <text:p text:style-name="s1"><text:bookmark text:name="anchor31012"/>2. Требования комплекса ГТО устанавливаются по трем уровням сложности, соответствующим золотому, серебряному или бронзовому знаку отличия комплекса ГТО, <text:a xlink:type="simple" xlink:href="https://internet.garant.ru/document/redirect/70731286/1000">образец</text:a> и <text:a xlink:type="simple" xlink:href="https://internet.garant.ru/document/redirect/70731286/2000">описание</text:a> которого, <text:a xlink:type="simple" xlink:href="https://internet.garant.ru/document/redirect/71287054/1000">форма бланка</text:a> удостоверения к которому утверждаются федеральным органом исполнительной власти в области физической культуры и спорта. <text:a xlink:type="simple" xlink:href="https://internet.garant.ru/document/redirect/71341396/1000">Порядок</text:a> награждения лиц, выполнивших нормативы испытаний (тестов) комплекса ГТО, соответствующими знаками отличия комплекса ГТО устанавливается федеральным органом исполнительной власти в области физической культуры и спорта.</text:p>
      <text:p text:style-name="s1"><text:bookmark text:name="anchor31013"/>3. Выполнение нормативов испытаний (тестов) комплекса ГТО осуществляется добровольно.</text:p>
      <text:p text:style-name="s1"><text:bookmark text:name="anchor31014"/>4. <text:a xlink:type="simple" xlink:href="https://internet.garant.ru/document/redirect/71347746/1000">Порядок</text:a> организации и проведения тестирования по выполнению нормативов испытаний (тестов) комплекса ГТО устанавливается федеральным органом исполнительной власти в области физической культуры и спорта.</text:p>
      <text:p text:style-name="s1"><text:bookmark text:name="anchor31015"/>5. Особенности выполнения нормативов испытаний (тестов) комплекса ГТО для лиц, подлежащих призыву на военную службу, инвалидов, лиц с ограниченными возможностями здоровья, а также для иных отдельных групп населения устанавливаются <text:a xlink:type="simple" xlink:href="https://internet.garant.ru/document/redirect/70675222/1000">Положением</text:a> о Всероссийском физкультурно-спортивном комплексе "Готов к труду и обороне" (ГТО).</text:p>
      <text:p text:style-name="s22header">Информация об изменениях:</text:p>
      <text:p text:style-name="s22"><text:bookmark text:name="anchor31016"/>Часть 6 изменена с 30 июля 2018 г. - <text:a xlink:type="simple" xlink:href="https://internet.garant.ru/document/redirect/72000432/17">Федеральный закон</text:a> от 29 июля 2018 г. N 272-ФЗ</text:p>
      <text:p text:style-name="s22"><text:a xlink:type="simple" xlink:href="https://internet.garant.ru/document/redirect/77669914/31016">См. предыдущую редакцию</text:a></text:p>
      <text:p text:style-name="s1">6. Учет данных о результатах выполнения нормативов испытаний (тестов) комплекса ГТО осуществляется по <text:a xlink:type="simple" xlink:href="https://internet.garant.ru/document/redirect/408120417/1000">форме</text:a> федерального статистического наблюдения за реализацией комплекса ГТО, которая утверждается федеральным органом исполнительной власти, осуществляющим функции по формированию официальной статистической информации о социальных, экономических, демографических, экологических и других общественных процессах в Российской Федерации, в установленном им порядке.</text:p>
      <text:p text:style-name="s22header">Информация об изменениях:</text:p>
      <text:p text:style-name="s22"><text:bookmark text:name="anchor31017"/>Часть 7 изменена с 1 сентября 2025 г. - <text:a xlink:type="simple" xlink:href="https://internet.garant.ru/document/redirect/411824868/124">Федеральный закон</text:a> от 7 апреля 2025 г. № 65-ФЗ</text:p>
      <text:p text:style-name="s22"><text:a xlink:type="simple" xlink:href="https://internet.garant.ru/document/redirect/76838918/31017">См. предыдущую редакцию</text:a></text:p>
      <text:p text:style-name="s1">7. Правительство Российской Федерации представляет Президенту Российской Федерации ежегодно до 1 мая текущего года доклад об уровне физической подготовленности населения, включающий в себя в том числе оценку эффективности физкультурных мероприятий и спортивных мероприятий по реализации комплекса ГТО, проведенных в субъектах Российской Федерации и в федеральной территории "Сириус".</text:p>
      <text:p text:style-name="s1"><text:bookmark text:name="anchor31018"/>8. <text:a xlink:type="simple" xlink:href="https://internet.garant.ru/document/redirect/71418472/1000">Порядок</text:a> создания и ведения электронной базы данных, относящихся к реализации комплекса ГТО, а также <text:a xlink:type="simple" xlink:href="https://internet.garant.ru/document/redirect/71418472/1300">перечень</text:a> сведений, подлежащих включению в нее, утверждается федеральным органом исполнительной власти в области физической культуры и спорта с учетом требований <text:a xlink:type="simple" xlink:href="https://internet.garant.ru/document/redirect/12148567/4">законодательства</text:a> Российской Федерации в области персональных данных.</text:p>
      <text:p text:style-name="s22header">Информация об изменениях:</text:p>
      <text:p text:style-name="s22"><text:bookmark text:name="anchor3119"/><text:a xlink:type="simple" xlink:href="https://internet.garant.ru/document/redirect/71388688/2">Федеральным законом</text:a> от 1 мая 2016 г. N 131-ФЗ статья 31.1 настоящего Федерального закона дополнена частью 9</text:p>
      <text:p text:style-name="s1">9. Профессиональные образовательные организации, образовательные организации высшего образования, учредителем которых является федеральный орган исполнительной власти в области физической культуры и спорта, вправе осуществлять научно-методическое и иное обеспечение реализации комплекса ГТО.</text:p>
      <text:p text:style-name="s1"/>
      <text:p text:style-name="s15"><text:bookmark text:name="anchor3102"/><text:span text:style-name="s10">Статья 31.2.</text:span> Центры тестирования</text:p>
      <text:p text:style-name="s1"><text:bookmark text:name="anchor31021"/>1. Центры тестирования создаются в целях проведения тестирования выполнения нормативов испытаний (тестов) комплекса ГТО.</text:p>
      <text:p text:style-name="s1"><text:bookmark text:name="anchor31022"/>2. <text:a xlink:type="simple" xlink:href="https://internet.garant.ru/document/redirect/71390148/1000">Порядок</text:a> создания центров тестирования и <text:a xlink:type="simple" xlink:href="https://internet.garant.ru/document/redirect/71390148/2000">положение</text:a> о центрах тестирования утверждаются федеральным органом исполнительной власти в области физической культуры и спорта по согласованию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области обороны, в отношении выполнения нормативов испытаний (тестов) комплекса ГТО гражданами, подлежащими призыву на военную службу, лицами, обучающимися в подведомственных ему образовательных организациях, и лицами гражданского персонала воинских формирований.</text:p>
      <text:p text:style-name="s22header">Информация об изменениях:</text:p>
      <text:p text:style-name="s22"><text:bookmark text:name="anchor31023"/>Часть 3 изменена с 1 сентября 2025 г. - <text:a xlink:type="simple" xlink:href="https://internet.garant.ru/document/redirect/411824868/125">Федеральный закон</text:a> от 7 апреля 2025 г. № 65-ФЗ</text:p>
      <text:p text:style-name="s22"><text:a xlink:type="simple" xlink:href="https://internet.garant.ru/document/redirect/76838918/31023">См. предыдущую редакцию</text:a></text:p>
      <text:p text:style-name="s1">3. Федеральный орган исполнительной власти в области физической культуры и спорта в установленном им <text:a xlink:type="simple" xlink:href="https://internet.garant.ru/document/redirect/72059318/1000">порядке</text:a> наделяет образовательные организации и иные организации, учредителем которых он является, другие образовательные организации высшего образования правом по оценке выполнения нормативов испытаний (тестов) комплекса ГТО при наличии в этих организациях центров тестирования, которые созданы в установленном порядке и являются структурными подразделениями соответствующих организаций. Органы государственной власти субъектов Российской Федерации, органы местного самоуправления, органы публичной власти федеральной территории "Сириус" наделяют правом по оценке выполнения нормативов испытаний (тестов) комплекса ГТО образовательные организации и иные организации, учредителями которых они являются, при наличии в этих организациях центров тестирования, которые созданы в установленном порядке и являются структурными подразделениями соответствующих организаций. Иные некоммерческие организации, в том числе физкультурно-спортивные клубы, наделяются указанным правом в <text:a xlink:type="simple" xlink:href="https://internet.garant.ru/document/redirect/71360654/1000">порядке</text:a>, установленном федеральным органом исполнительной власти в области физической культуры и спорта, при наличии в этих организациях центров тестирования, которые созданы в установленном порядке и являются структурными подразделениями соответствующих организаций.</text:p>
      <text:p text:style-name="s1"><text:bookmark text:name="anchor31024"/>4. Центры тестирования в форме некоммерческих организаций могут быть созданы органами, указанными в <text:a xlink:type="simple" xlink:href="#anchor31023">части 3</text:a> настоящей статьи.</text:p>
      <text:p text:style-name="s1"><text:bookmark text:name="anchor31025"/>5. Центры тестирования представляют лиц, выполнивших нормативы испытаний (тестов) комплекса ГТО, по результатам оценки выполнения ими указанных нормативов к награждению соответствующим знаком отличия комплекса ГТО.</text:p>
      <text:p text:style-name="s1"/>
      <text:p text:style-name="s15"><text:bookmark text:name="anchor3103"/><text:span text:style-name="s10">Статья 31.3.</text:span> Физкультурно-спортивные клубы и их объединения, основная деятельность которых направлена на реализацию комплекса ГТО</text:p>
      <text:p text:style-name="s1"><text:bookmark text:name="anchor31031"/>1. Физкультурно-спортивные клубы создаются по месту жительства, работы, обучения граждан на основе членства и осуществляют свою деятельность в форме общественных организаций. К основным видам деятельности физкультурно-спортивных клубов относятся:</text:p>
      <text:p text:style-name="s1"><text:bookmark text:name="anchor310311"/>1) осуществление подготовки населения к выполнению нормативов испытаний (тестов) комплекса ГТО;</text:p>
      <text:p text:style-name="s1"><text:bookmark text:name="anchor310312"/>2) участие в организации работы по развитию физической культуры и спорта среди различных категорий граждан и групп населения.</text:p>
      <text:p text:style-name="s1"><text:bookmark text:name="anchor31032"/>2. Физкультурно-спортивные клубы вправе объединяться в ассоциации (союзы) на местном, региональном и общероссийском уровнях.</text:p>
      <text:p text:style-name="s1"><text:bookmark text:name="anchor31033"/>3. Создание, деятельность, реорганизация и ликвидация физкультурно-спортивных клубов осуществляются в соответствии с <text:a xlink:type="simple" xlink:href="https://internet.garant.ru/document/redirect/10164186/200">законодательством</text:a> Российской Федерации об общественных объединениях с учетом особенностей, установленных настоящим Федеральным законом.</text:p>
      <text:p text:style-name="s9header">ГАРАНТ:</text:p>
      <text:p text:style-name="s9">См. <text:a xlink:type="simple" xlink:href="https://internet.garant.ru/document/redirect/71659014/0">Методические рекомендации</text:a> по созданию и организации деятельности физкультурно-спортивных клубов, основная деятельность которых направлена на реализацию комплекса ГТО, утвержденные Министерством спорта РФ 31 марта 2017 г.</text:p>
      <text:p text:style-name="s22header">Информация об изменениях:</text:p>
      <text:p text:style-name="s22"><text:bookmark text:name="anchor31034"/>Часть 4 изменена с 1 мая 2018 г. - <text:a xlink:type="simple" xlink:href="https://internet.garant.ru/document/redirect/71871620/73">Федеральный закон</text:a> от 5 февраля 2018 г. N 15-ФЗ</text:p>
      <text:p text:style-name="s22"><text:a xlink:type="simple" xlink:href="https://internet.garant.ru/document/redirect/57430657/31034">См. предыдущую редакцию</text:a></text:p>
      <text:p text:style-name="s1">4. Физкультурно-спортивным клубам и их объединениям может быть оказана финансовая, имущественная, информационная, консультационная поддержка, а также поддержка в области подготовки, дополнительного профессионального образования работников и добровольцев (волонтеров) в установленном законодательством Российской Федерации порядке.</text:p>
      <text:p text:style-name="s22header">Информация об изменениях:</text:p>
      <text:p text:style-name="s22"><text:bookmark text:name="anchor31035"/>Часть 5 изменена с 1 сентября 2025 г. - <text:a xlink:type="simple" xlink:href="https://internet.garant.ru/document/redirect/411824868/1261">Федеральный закон</text:a> от 7 апреля 2025 г. № 65-ФЗ</text:p>
      <text:p text:style-name="s22"><text:a xlink:type="simple" xlink:href="https://internet.garant.ru/document/redirect/76838918/31035">См. предыдущую редакцию</text:a></text:p>
      <text:p text:style-name="s1">5. Субъекты Российской Федерации, муниципальные образования и органы публичной власти федеральной территории "Сириус" наряду с установленными <text:a xlink:type="simple" xlink:href="#anchor31034">частью 4</text:a> настоящей статьи формами поддержки вправе оказывать поддержку физкультурно-спортивным клубам и их объединениям в иных формах за счет бюджетных ассигнований соответственно бюджетов субъектов Российской Федерации, местных бюджетов и бюджета федеральной территории "Сириус".</text:p>
      <text:p text:style-name="s22header">Информация об изменениях:</text:p>
      <text:p text:style-name="s22"><text:bookmark text:name="anchor31036"/>Часть 6 изменена с 1 сентября 2025 г. - <text:a xlink:type="simple" xlink:href="https://internet.garant.ru/document/redirect/411824868/1262">Федеральный закон</text:a> от 7 апреля 2025 г. № 65-ФЗ</text:p>
      <text:p text:style-name="s22"><text:a xlink:type="simple" xlink:href="https://internet.garant.ru/document/redirect/76838918/31036">См. предыдущую редакцию</text:a></text:p>
      <text:p text:style-name="s1">6. Оказание финансовой поддержки физкультурно-спортивным клубам и их объединениям может осуществляться в установленном законодательством Российской Федерации порядке за счет бюджетных ассигнований бюджетов субъектов Российской Федерации, местных бюджетов, бюджета федеральной территории "Сириус" путем предоставления субсидий.</text:p>
      <text:p text:style-name="s22header">Информация об изменениях:</text:p>
      <text:p text:style-name="s22"><text:bookmark text:name="anchor31037"/>Часть 7 изменена с 1 сентября 2025 г. - <text:a xlink:type="simple" xlink:href="https://internet.garant.ru/document/redirect/411824868/1263">Федеральный закон</text:a> от 7 апреля 2025 г. № 65-ФЗ</text:p>
      <text:p text:style-name="s22"><text:a xlink:type="simple" xlink:href="https://internet.garant.ru/document/redirect/76838918/31037">См. предыдущую редакцию</text:a></text:p>
      <text:p text:style-name="s1">7. Оказание имущественной поддержки физкультурно-спортивным клубам и их объединениям осуществляется органами государственной власти, органами публичной власти федеральной территории "Сириус" и органами местного самоуправления путем передачи во владение и (или) в пользование таким клубам и их объединениям государственного или муниципального имущества, в том числе спортивной экипировки, спортивного оборудования и инвентаря. Указанное имущество должно использоваться только по целевому назначению.</text:p>
      <text:p text:style-name="s1"><text:bookmark text:name="anchor31038"/>8. Организации, на базе которых создаются физкультурно-спортивные клубы, вправе оказывать поддержку таким физкультурно-спортивным клубам.</text:p>
      <text:p text:style-name="s1"><text:bookmark text:name="anchor31039"/>9. Физкультурно-спортивные клубы вправе:</text:p>
      <text:p text:style-name="s1"><text:bookmark text:name="anchor310391"/>1) организовывать и проводить физкультурные мероприятия и спортивные мероприятия, направленные на реализацию комплекса ГТО, разрабатывать и утверждать положения (регламенты) о таких мероприятиях;</text:p>
      <text:p text:style-name="s1"><text:bookmark text:name="anchor310392"/>2) принимать локальные нормативные акты, связанные с подготовкой населения к выполнению нормативов испытаний (тестов) комплекса ГТО;</text:p>
      <text:p text:style-name="s1"><text:bookmark text:name="anchor310393"/>3) получать финансовую и иную поддержку, предоставленную для осуществления подготовки населения к выполнению нормативов испытаний (тестов) комплекса ГТО, а также в случае наделения в соответствии с <text:a xlink:type="simple" xlink:href="#anchor31023">частью 3 статьи 31.2</text:a> настоящего Федерального закона правом по оценке выполнения нормативов испытаний (тестов) комплекса ГТО для осуществления оценки выполнения указанных нормативов из различных не запрещенных законодательством Российской Федерации источников;</text:p>
      <text:p text:style-name="s1"><text:bookmark text:name="anchor310394"/>4) обеспечивать участие лиц, проходящих подготовку к выполнению нормативов испытаний (тестов) комплекса ГТО, а также лиц, их выполнивших, в физкультурных мероприятиях и спортивных мероприятиях, направленных на реализацию комплекса ГТО;</text:p>
      <text:p text:style-name="s1"><text:bookmark text:name="anchor310395"/>5) представлять лиц, выполнивших нормативы испытаний (тестов) комплекса ГТО, к награждению ведомственными наградами федерального органа исполнительной власти в области физической культуры и спорта;</text:p>
      <text:p text:style-name="s1"><text:bookmark text:name="anchor310396"/>6) осуществлять иные права в соответствии с законодательством Российской Федерации.</text:p>
      <text:p text:style-name="s1"><text:bookmark text:name="anchor310310"/>10. Физкультурно-спортивные клубы обязаны:</text:p>
      <text:p text:style-name="s1"><text:bookmark text:name="anchor3103101"/>1) обеспечивать необходимые условия для подготовки населения к выполнению нормативов испытаний (тестов) комплекса ГТО;</text:p>
      <text:p text:style-name="s1"><text:bookmark text:name="anchor3103102"/>2) участвовать в организации работы по развитию физической культуры и спорта среди различных категорий граждан и групп населения;</text:p>
      <text:p text:style-name="s1"><text:bookmark text:name="anchor3103103"/>3) обеспечивать условия для охраны и укрепления здоровья лиц, проходящих подготовку к выполнению нормативов испытаний (тестов) комплекса ГТО;</text:p>
      <text:p text:style-name="s1"><text:bookmark text:name="anchor3103104"/>4) исполнять иные обязанности в соответствии с законодательством Российской Федерации.</text:p>
      <text:p text:style-name="s1"><text:bookmark text:name="anchor31311"/>11. Устав физкультурно-спортивного клуба должен предусматривать:</text:p>
      <text:p text:style-name="s1"><text:bookmark text:name="anchor313111"/>1) условия, порядок приобретения и утраты членства в физкультурно-спортивном клубе, права и обязанности членов физкультурно-спортивного клуба;</text:p>
      <text:p text:style-name="s1"><text:bookmark text:name="anchor313112"/>2) порядок уплаты вступительных и членских взносов.</text:p>
      <text:p text:style-name="s1"/>
      <text:p text:style-name="s15"><text:bookmark text:name="anchor3104"/><text:span text:style-name="s10">Статья 31.4.</text:span> Государственные гарантии для лиц, проходящих подготовку к выполнению нормативов испытаний (тестов) комплекса ГТО и осуществляющих их выполнение</text:p>
      <text:p text:style-name="s1"><text:bookmark text:name="anchor31041"/>1. Подготовка к выполнению нормативов испытаний (тестов) комплекса ГТО, включающая в себя информирование о соответствующих нормативах, порядке их выполнения, рекомендации по совершенствованию двигательной активности, организации физической подготовки в целях успешного выполнения нормативов испытаний (тестов) комплекса ГТО и иные мероприятия, определяемые органами управления физкультурно-спортивных клубов, осуществляется в физкультурно-спортивных клубах для их членов бесплатно.</text:p>
      <text:p text:style-name="s1"><text:bookmark text:name="anchor31042"/>2. Выполнение нормативов испытаний (тестов) комплекса ГТО в центрах тестирования является бесплатным.</text:p>
      <text:p text:style-name="s1"/>
      <text:p text:style-name="s15"><text:bookmark text:name="anchor3105"/><text:span text:style-name="s10">Статья 31.5.</text:span> Символика комплекса ГТО</text:p>
      <text:p text:style-name="s1"><text:bookmark text:name="anchor31051"/>1. Символика комплекса ГТО (словесные, изобразительные, объемные и другие обозначения или их комбинации, в том числе изображения знаков отличия комплекса ГТО и производные от них) подлежит охране в соответствии с законодательством Российской Федерации об интеллектуальной собственности.</text:p>
      <text:p text:style-name="s1"><text:bookmark text:name="anchor31052"/>2. Физкультурно-спортивные клубы и их объединения вправе использовать наименование "Всероссийский физкультурно-спортивный комплекс "Готов к труду и обороне" (ГТО) или образованные на его основе слова и словосочетания в своих наименованиях в <text:a xlink:type="simple" xlink:href="https://internet.garant.ru/document/redirect/71325916/1000">порядке</text:a>, установленном федеральным органом исполнительной власти в области физической культуры и спорта, если иное не установлено федеральными законами.</text:p>
      <text:p text:style-name="s1"><text:bookmark text:name="anchor31053"/>3. Исключительные права на символику комплекса ГТО принадлежат федеральному органу исполнительной власти в области физической культуры и спорта.</text:p>
      <text:p text:style-name="s1"><text:bookmark text:name="anchor31054"/>4. Федеральный орган исполнительной власти в области физической культуры и спорта вправе самостоятельно использовать символику комплекса ГТО в некоммерческих целях, в том числе в целях пропаганды комплекса ГТО, занятий физической культурой и спортом, здорового образа жизни.</text:p>
      <text:p text:style-name="s1"><text:bookmark text:name="anchor31055"/>5. Федеральный орган исполнительной власти в области физической культуры и спорта вправе предоставлять организациям право использования символики комплекса ГТО. Такие организации в соответствии с законодательством Российской Федерации об интеллектуальной собственности вправе использовать символику комплекса ГТО и предоставлять право ее использования по согласованию с федеральным органом исполнительной власти в области физической культуры и спорта иным лицам с учетом того, что любое использование в коммерческих целях символики комплекса ГТО допускается только при условии направления полученных средств на реализацию мероприятий по подготовке населения к выполнению нормативов испытаний (тестов) комплекса ГТО и мероприятий по выполнению таких нормативов.</text:p>
      <text:p text:style-name="s1"/>
      <text:p text:style-name="s22header">Информация об изменениях:</text:p>
      <text:p text:style-name="s22"><text:bookmark text:name="anchor400"/><text:a xlink:type="simple" xlink:href="https://internet.garant.ru/document/redirect/70103058/1111">Федеральным законом</text:a> от 6 декабря 2011 г. N 412-ФЗ наименование главы 4 настоящего Федерального закона изложено в новой редакции, <text:a xlink:type="simple" xlink:href="https://internet.garant.ru/document/redirect/70103058/21">вступающей в силу</text:a> с 1 июля 2012 г.</text:p>
      <text:p text:style-name="s22"><text:a xlink:type="simple" xlink:href="https://internet.garant.ru/document/redirect/58164743/400">См. текст наименования в предыдущей редакции</text:a></text:p>
      <text:h text:outline-level="1" text:style-name="s3">Глава 4. Спортивная подготовка</text:h>
      <text:p text:style-name="s1"/>
      <text:p text:style-name="s22header">Информация об изменениях:</text:p>
      <text:p text:style-name="s22"><text:bookmark text:name="anchor32"/>Статья 32 изменена с 1 января 2023 г. - <text:a xlink:type="simple" xlink:href="https://internet.garant.ru/document/redirect/400720737/1017">Федеральный закон</text:a> от 30 апреля 2021 г. N 127-ФЗ</text:p>
      <text:p text:style-name="s22"><text:a xlink:type="simple" xlink:href="https://internet.garant.ru/document/redirect/77308189/32">См. предыдущую редакцию</text:a></text:p>
      <text:p text:style-name="s15"><text:span text:style-name="s10">Статья 32.</text:span> Система спортивной подготовки</text:p>
      <text:p text:style-name="s1"><text:bookmark text:name="anchor321"/>1. Система спортивной подготовки включает в себя:</text:p>
      <text:p text:style-name="s1"><text:bookmark text:name="anchor3211"/>1) <text:a xlink:type="simple" xlink:href="https://internet.garant.ru/document/redirect/57413300/0">федеральные стандарты</text:a> спортивной подготовки;</text:p>
      <text:p text:style-name="s1"><text:bookmark text:name="anchor3212"/>2) <text:a xlink:type="simple" xlink:href="https://internet.garant.ru/document/redirect/76831165/0">примерные дополнительные образовательные программы</text:a> спортивной подготовки, дополнительные образовательные программы спортивной подготовки;</text:p>
      <text:p text:style-name="s1"><text:bookmark text:name="anchor3213"/>3) организации, реализующие дополнительные образовательные программы спортивной подготовки;</text:p>
      <text:p text:style-name="s1"><text:bookmark text:name="anchor3214"/>4) центры спортивной подготовки (центры подготовки спортивного резерва), медицинские организации, включая центры спортивной медицины, научные организации в области физической культуры и спорта, физкультурно-спортивные организации;</text:p>
      <text:p text:style-name="s1"><text:bookmark text:name="anchor3215"/>5) тренеров-преподавателей, иных специалистов в области физической культуры и спорта, лиц, проходящих спортивную подготовку, включая обучающихся, родителей (законных представителей) таких несовершеннолетних лиц;</text:p>
      <text:p text:style-name="s22header">Информация об изменениях:</text:p>
      <text:p text:style-name="s22"><text:bookmark text:name="anchor3216"/>Пункт 6 изменен с 1 сентября 2025 г. - <text:a xlink:type="simple" xlink:href="https://internet.garant.ru/document/redirect/411824868/127">Федеральный закон</text:a> от 7 апреля 2025 г. № 65-ФЗ</text:p>
      <text:p text:style-name="s22"><text:a xlink:type="simple" xlink:href="https://internet.garant.ru/document/redirect/76838918/3216">См. предыдущую редакцию</text:a></text:p>
      <text:p text:style-name="s1">6) органы государственной власти, осуществляющие государственное управление в области физической культуры и спорта, в сфере образования, в области обороны, в области безопасности, в сфере организации медико-биологического обеспечения спортсменов спортивных сборных команд Российской Федерации, органы публичной власти федеральной территории "Сириус", а также органы местного самоуправления, осуществляющие управление в области физической культуры и спорта и в сфере образования, созданные указанными органами государственной власти, органами публичной власти и органами местного самоуправления консультативные, совещательные и иные органы;</text:p>
      <text:p text:style-name="s1"><text:bookmark text:name="anchor3217"/>7) объединения юридических лиц, работодателей и их объединений, спортивные федерации, общественные объединения, осуществляющие деятельность в области физической культуры и спорта и (или) в сфере образования.</text:p>
      <text:p text:style-name="s1"><text:bookmark text:name="anchor322"/>2. При осуществлении спортивной подготовки устанавливаются следующие этапы:</text:p>
      <text:p text:style-name="s1"><text:bookmark text:name="anchor3221"/>1) спортивно-оздоровительный этап;</text:p>
      <text:p text:style-name="s1"><text:bookmark text:name="anchor3222"/>2) этап начальной подготовки;</text:p>
      <text:p text:style-name="s1"><text:bookmark text:name="anchor3223"/>3) учебно-тренировочный этап (этап спортивной специализации);</text:p>
      <text:p text:style-name="s1"><text:bookmark text:name="anchor3224"/>4) этап совершенствования спортивного мастерства;</text:p>
      <text:p text:style-name="s1"><text:bookmark text:name="anchor3225"/>5) этап высшего спортивного мастерства.</text:p>
      <text:p text:style-name="s1"><text:bookmark text:name="anchor323"/>3. Содержание спортивно-оздоровительного этапа определяется дополнительными общеразвивающими программами в области физической культуры и спорта в соответствии с законодательством об образовании. На спортивно-оздоровительный этап не распространяются требования <text:a xlink:type="simple" xlink:href="https://internet.garant.ru/document/redirect/57413300/0">федеральных стандартов</text:a> спортивной подготовки.</text:p>
      <text:p text:style-name="s1"><text:bookmark text:name="anchor324"/>4. Содержание этапов спортивной подготовки, указанных в <text:a xlink:type="simple" xlink:href="#anchor3222">пунктах 2 - 5 части 2</text:a> настоящей статьи, определяется дополнительными образовательными программами спортивной подготовки, разрабатываемыми организациями, реализующими дополнительные образовательные программы спортивной подготовки, с учетом примерных дополнительных образовательных программ спортивной подготовки.</text:p>
      <text:p text:style-name="s1"><text:bookmark text:name="anchor325"/>5. Если на одном из этапов спортивной подготовки, указанных в <text:a xlink:type="simple" xlink:href="#anchor3222">пунктах 2 - 4 части 2</text:a> настоящей статьи, результаты прохождения спортивной подготовки не соответствуют требованиям, установленным примерными дополнительными образовательными программами спортивной подготовки, прохождение следующего этапа спортивной подготовки не допускается. Вне зависимости от результатов прохождения любого этапа спортивной подготовки, указанного в пунктах 2 - 5 части 2 настоящей статьи, граждане вправе продолжить прохождение спортивной подготовки на спортивно-оздоровительном этапе.</text:p>
      <text:p text:style-name="s1"><text:bookmark text:name="anchor326"/>6. Система спортивной подготовки создает условия для непрерывного прохождения этапов спортивной подготовки с учетом физической подготовленности лиц, проходящих спортивную подготовку.</text:p>
      <text:p text:style-name="s9header">ГАРАНТ:</text:p>
      <text:p text:style-name="s9">См. <text:a xlink:type="simple" xlink:href="https://internet.garant.ru/document/redirect/57630302/32">комментарии</text:a> к статье 32 настоящего Федерального закона</text:p>
      <text:p text:style-name="s9"/>
      <text:p text:style-name="s22header">Информация об изменениях:</text:p>
      <text:p text:style-name="s22"><text:bookmark text:name="anchor33"/><text:a xlink:type="simple" xlink:href="https://internet.garant.ru/document/redirect/70103058/1112">Федеральным законом</text:a> от 6 декабря 2011 г. N 412-ФЗ статья 33 настоящего Федерального закона изложена в новой редакции, <text:a xlink:type="simple" xlink:href="https://internet.garant.ru/document/redirect/70103058/21">вступающей в силу</text:a> с 1 июля 2012 г.</text:p>
      <text:p text:style-name="s22"><text:a xlink:type="simple" xlink:href="https://internet.garant.ru/document/redirect/58164743/33">См. текст статьи в предыдущей редакции</text:a></text:p>
      <text:p text:style-name="s15"><text:span text:style-name="s10">Статья 33.</text:span> Федеральные стандарты спортивной подготовки</text:p>
      <text:p text:style-name="s22header">Информация об изменениях:</text:p>
      <text:p text:style-name="s22"><text:bookmark text:name="anchor331"/>Часть 1 изменена с 1 января 2023 г. - <text:a xlink:type="simple" xlink:href="https://internet.garant.ru/document/redirect/400720737/1181">Федеральный закон</text:a> от 30 апреля 2021 г. N 127-ФЗ</text:p>
      <text:p text:style-name="s22"><text:a xlink:type="simple" xlink:href="https://internet.garant.ru/document/redirect/77308189/331">См. предыдущую редакцию</text:a></text:p>
      <text:p text:style-name="s1">1. В Российской Федерации по каждому виду спорта (за исключением военно-прикладных, служебно-прикладных видов спорта, а также национальных видов спорта, развитие которых не осуществляется соответствующей общероссийской спортивной федерацией), внесенному во <text:a xlink:type="simple" xlink:href="https://internet.garant.ru/document/redirect/55172479/0">Всероссийский реестр видов спорта</text:a>, устанавливаются <text:a xlink:type="simple" xlink:href="https://internet.garant.ru/document/redirect/57413300/0">федеральные стандарты</text:a> спортивной подготовки, обязательные при разработке примерных дополнительных образовательных программ спортивной подготовки.</text:p>
      <text:p text:style-name="s1"><text:bookmark text:name="anchor332"/>2. <text:a xlink:type="simple" xlink:href="https://internet.garant.ru/document/redirect/57413300/0">Федеральные стандарты</text:a> спортивной подготовки предназначены для обеспечения:</text:p>
      <text:p text:style-name="s1"><text:bookmark text:name="anchor3321"/>1) единства основных требований к спортивной подготовке на всей территории Российской Федерации;</text:p>
      <text:p text:style-name="s1"><text:bookmark text:name="anchor3322"/>2) планомерности осуществления спортивной подготовки на всей территории Российской Федерации;</text:p>
      <text:p text:style-name="s22header">Информация об изменениях:</text:p>
      <text:p text:style-name="s22"><text:bookmark text:name="anchor3323"/>Пункт 3 изменен с 1 января 2023 г. - <text:a xlink:type="simple" xlink:href="https://internet.garant.ru/document/redirect/400720737/1182">Федеральный закон</text:a> от 30 апреля 2021 г. N 127-ФЗ</text:p>
      <text:p text:style-name="s22"><text:a xlink:type="simple" xlink:href="https://internet.garant.ru/document/redirect/77308189/3323">См. предыдущую редакцию</text:a></text:p>
      <text:p text:style-name="s1">3) подготовки спортивного резерва для спортивных сборных команд, в том числе спортивных сборных команд Российской Федерации.</text:p>
      <text:p text:style-name="s1"><text:bookmark text:name="anchor333"/>3. <text:a xlink:type="simple" xlink:href="https://internet.garant.ru/document/redirect/57413300/0">Федеральные стандарты</text:a> спортивной подготовки включают в себя:</text:p>
      <text:p text:style-name="s22header">Информация об изменениях:</text:p>
      <text:p text:style-name="s22"><text:bookmark text:name="anchor3331"/>Пункт 1 изменен с 1 января 2023 г. - <text:a xlink:type="simple" xlink:href="https://internet.garant.ru/document/redirect/400720737/11831">Федеральный закон</text:a> от 30 апреля 2021 г. N 127-ФЗ</text:p>
      <text:p text:style-name="s22"><text:a xlink:type="simple" xlink:href="https://internet.garant.ru/document/redirect/77308189/3331">См. предыдущую редакцию</text:a></text:p>
      <text:p text:style-name="s1">1) требования к структуре и содержанию примерных дополнительных образовательных программ спортивной подготовки, в том числе к их теоретическим и практическим разделам применительно к этапам спортивной подготовки, указанным в <text:a xlink:type="simple" xlink:href="#anchor3222">пунктах 2 - 5 части 2 статьи 32</text:a> настоящего Федерального закона, включая сроки реализации таких этапов и возрастные границы лиц, проходящих спортивную подготовку, по отдельным этапам;</text:p>
      <text:p text:style-name="s22header">Информация об изменениях:</text:p>
      <text:p text:style-name="s22"><text:bookmark text:name="anchor3332"/>Пункт 2 изменен с 1 января 2023 г. - <text:a xlink:type="simple" xlink:href="https://internet.garant.ru/document/redirect/400720737/11832">Федеральный закон</text:a> от 30 апреля 2021 г. N 127-ФЗ</text:p>
      <text:p text:style-name="s22"><text:a xlink:type="simple" xlink:href="https://internet.garant.ru/document/redirect/77308189/3332">См. предыдущую редакцию</text:a></text:p>
      <text:p text:style-name="s1">2) нормативы физической подготовки и иные спортивные нормативы с учетом возраста, пола лиц, проходящих спортивную подготовку, особенностей вида спорта (спортивных дисциплин), уровень спортивной квалификации таких лиц (спортивные разряды и спортивные звания);</text:p>
      <text:p text:style-name="s22header">Информация об изменениях:</text:p>
      <text:p text:style-name="s22"><text:bookmark text:name="anchor3333"/>Пункт 3 изменен с 1 января 2023 г. - <text:a xlink:type="simple" xlink:href="https://internet.garant.ru/document/redirect/400720737/11833">Федеральный закон</text:a> от 30 апреля 2021 г. N 127-ФЗ</text:p>
      <text:p text:style-name="s22"><text:a xlink:type="simple" xlink:href="https://internet.garant.ru/document/redirect/77308189/3333">См. предыдущую редакцию</text:a></text:p>
      <text:p text:style-name="s1">3) требования к участию лиц, проходящих спортивную подготовку, и лиц, ее осуществляющих, в спортивных соревнованиях, предусмотренных в соответствии с реализуемой дополнительной образовательной программой спортивной подготовки;</text:p>
      <text:p text:style-name="s22header">Информация об изменениях:</text:p>
      <text:p text:style-name="s22"><text:bookmark text:name="anchor3334"/>Пункт 4 изменен с 1 января 2023 г. - <text:a xlink:type="simple" xlink:href="https://internet.garant.ru/document/redirect/400720737/11834">Федеральный закон</text:a> от 30 апреля 2021 г. N 127-ФЗ</text:p>
      <text:p text:style-name="s22"><text:a xlink:type="simple" xlink:href="https://internet.garant.ru/document/redirect/77308189/3334">См. предыдущую редакцию</text:a></text:p>
      <text:p text:style-name="s1">4) требования к результатам прохождения спортивной подготовки применительно к этапам спортивной подготовки, указанным в <text:a xlink:type="simple" xlink:href="#anchor3222">пунктах 2 - 5 части 2 статьи 32</text:a> настоящего Федерального закона;</text:p>
      <text:p text:style-name="s1"><text:bookmark text:name="anchor3335"/>5) особенности осуществления спортивной подготовки по отдельным спортивным дисциплинам соответствующего вида спорта;</text:p>
      <text:p text:style-name="s22header">Информация об изменениях:</text:p>
      <text:p text:style-name="s22"><text:bookmark text:name="anchor3336"/>Пункт 6 изменен с 1 января 2023 г. - <text:a xlink:type="simple" xlink:href="https://internet.garant.ru/document/redirect/400720737/11835">Федеральный закон</text:a> от 30 апреля 2021 г. N 127-ФЗ</text:p>
      <text:p text:style-name="s22"><text:a xlink:type="simple" xlink:href="https://internet.garant.ru/document/redirect/77308189/3336">См. предыдущую редакцию</text:a></text:p>
      <text:p text:style-name="s1">6) требования к кадровым и материально-техническим условиям реализации этапов спортивной подготовки и иным условиям.</text:p>
      <text:p text:style-name="s1"><text:bookmark text:name="anchor334"/>4. Для инвалидов и лиц с ограниченными возможностями здоровья, проходящих спортивную подготовку, устанавливаются специальные федеральные стандарты спортивной подготовки.</text:p>
      <text:p text:style-name="s1"><text:bookmark text:name="anchor335"/>5. Утратила силу с 1 января 2023 г. - <text:a xlink:type="simple" xlink:href="https://internet.garant.ru/document/redirect/400720737/1184">Федеральный закон</text:a> от 30 апреля 2021 г. N 127-ФЗ</text:p>
      <text:p text:style-name="s22header">Информация об изменениях:</text:p>
      <text:p text:style-name="s22"><text:a xlink:type="simple" xlink:href="https://internet.garant.ru/document/redirect/77308189/335">См. предыдущую редакцию</text:a></text:p>
      <text:p text:style-name="s1"><text:bookmark text:name="anchor336"/>6. Утратила силу с 1 января 2023 г. - <text:a xlink:type="simple" xlink:href="https://internet.garant.ru/document/redirect/400720737/1184">Федеральный закон</text:a> от 30 апреля 2021 г. N 127-ФЗ</text:p>
      <text:p text:style-name="s22header">Информация об изменениях:</text:p>
      <text:p text:style-name="s22"><text:a xlink:type="simple" xlink:href="https://internet.garant.ru/document/redirect/77308189/336">См. предыдущую редакцию</text:a></text:p>
      <text:p text:style-name="s22header">Информация об изменениях:</text:p>
      <text:p text:style-name="s22"><text:bookmark text:name="anchor337"/>Часть 7 изменена с 1 января 2023 г. - <text:a xlink:type="simple" xlink:href="https://internet.garant.ru/document/redirect/400720737/1185">Федеральный закон</text:a> от 30 апреля 2021 г. N 127-ФЗ</text:p>
      <text:p text:style-name="s22"><text:a xlink:type="simple" xlink:href="https://internet.garant.ru/document/redirect/77308189/337">См. предыдущую редакцию</text:a></text:p>
      <text:p text:style-name="s1">7. <text:a xlink:type="simple" xlink:href="https://internet.garant.ru/document/redirect/57413300/0">Федеральные стандарты</text:a> спортивной подготовки не применяются работодателями в отношении спортсменов, с которыми заключены трудовые договоры, а также общероссийскими спортивными федерациями в отношении членов спортивных сборных команд Российской Федерации по соответствующим видам спорта.</text:p>
      <text:p text:style-name="s9header">ГАРАНТ:</text:p>
      <text:p text:style-name="s9">См. <text:a xlink:type="simple" xlink:href="https://internet.garant.ru/document/redirect/57630302/33">комментарии</text:a> к статье 33 настоящего Федерального закона</text:p>
      <text:p text:style-name="s9"/>
      <text:p text:style-name="s22header">Информация об изменениях:</text:p>
      <text:p text:style-name="s22"><text:bookmark text:name="anchor34"/><text:a xlink:type="simple" xlink:href="https://internet.garant.ru/document/redirect/70103058/1112">Федеральным законом</text:a> от 6 декабря 2011 г. N 412-ФЗ статья 34 настоящего Федерального закона изложена в новой редакции, <text:a xlink:type="simple" xlink:href="https://internet.garant.ru/document/redirect/70103058/21">вступающей в силу</text:a> с 1 июля 2012 г.</text:p>
      <text:p text:style-name="s22"><text:a xlink:type="simple" xlink:href="https://internet.garant.ru/document/redirect/58164743/34">См. текст статьи в предыдущей редакции</text:a></text:p>
      <text:p text:style-name="s15"><text:span text:style-name="s10">Статья 34.</text:span> Разработка и утверждение федеральных стандартов спортивной подготовки</text:p>
      <text:p text:style-name="s22header">Информация об изменениях:</text:p>
      <text:p text:style-name="s22"><text:bookmark text:name="anchor341"/>Часть 1 изменена с 1 января 2023 г. - <text:a xlink:type="simple" xlink:href="https://internet.garant.ru/document/redirect/400720737/1191">Федеральный закон</text:a> от 30 апреля 2021 г. N 127-ФЗ и <text:a xlink:type="simple" xlink:href="https://internet.garant.ru/document/redirect/406039449/1">Федеральный закон</text:a> от 28 декабря 2022 г. № 568-ФЗ</text:p>
      <text:p text:style-name="s22"><text:a xlink:type="simple" xlink:href="https://internet.garant.ru/document/redirect/77308189/341">См. предыдущую редакцию</text:a></text:p>
      <text:p text:style-name="s1">1. <text:a xlink:type="simple" xlink:href="https://internet.garant.ru/document/redirect/57413300/0">Федеральные стандарты</text:a> спортивной подготовки разрабатываются и утверждаются федеральным органом исполнительной власти в области физической культуры и спорта в установленном им <text:a xlink:type="simple" xlink:href="https://internet.garant.ru/document/redirect/404861141/1">порядке</text:a>.</text:p>
      <text:p text:style-name="s1"><text:bookmark text:name="anchor342"/>2. Нормативы физической подготовки и иные спортивные нормативы, указанные в <text:a xlink:type="simple" xlink:href="#anchor3332">пункте 2 части 3 статьи 33</text:a> настоящего Федерального закона, согласовываются с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здравоохранения.</text:p>
      <text:p text:style-name="s1"><text:bookmark text:name="anchor343"/>3. <text:a xlink:type="simple" xlink:href="https://internet.garant.ru/document/redirect/70289730/111">Утратила силу</text:a> с 1 января 2013 г.</text:p>
      <text:p text:style-name="s22header">Информация об изменениях:</text:p>
      <text:p text:style-name="s22">См. текст <text:a xlink:type="simple" xlink:href="https://internet.garant.ru/document/redirect/58050210/343">части 3 статьи 34</text:a></text:p>
      <text:p text:style-name="s22header">Информация об изменениях:</text:p>
      <text:p text:style-name="s22"><text:bookmark text:name="anchor344"/>Часть 4 изменена с 1 января 2023 г. - <text:a xlink:type="simple" xlink:href="https://internet.garant.ru/document/redirect/400720737/1192">Федеральный закон</text:a> от 30 апреля 2021 г. N 127-ФЗ</text:p>
      <text:p text:style-name="s22"><text:a xlink:type="simple" xlink:href="https://internet.garant.ru/document/redirect/77308189/344">См. предыдущую редакцию</text:a></text:p>
      <text:p text:style-name="s1">4. Федеральные стандарты спортивной подготовки утверждаются не реже чем один раз в четыре года. Срок действия <text:a xlink:type="simple" xlink:href="https://internet.garant.ru/document/redirect/57413300/0">федеральных стандартов</text:a> спортивной подготовки не превышает четыре года. По истечении указанного срока федеральные стандарты спортивной подготовки не применяются.</text:p>
      <text:p text:style-name="s9header">ГАРАНТ:</text:p>
      <text:p text:style-name="s9">См. <text:a xlink:type="simple" xlink:href="https://internet.garant.ru/document/redirect/57630302/34">комментарии</text:a> к статье 34 настоящего Федерального закона</text:p>
      <text:p text:style-name="s9"/>
      <text:p text:style-name="s22header">Информация об изменениях:</text:p>
      <text:p text:style-name="s22"><text:bookmark text:name="anchor3401"/>Статья 34.1 изменена с 1 января 2023 г. - <text:a xlink:type="simple" xlink:href="https://internet.garant.ru/document/redirect/400720737/1020">Федеральный закон</text:a> от 30 апреля 2021 г. N 127-ФЗ</text:p>
      <text:p text:style-name="s22"><text:a xlink:type="simple" xlink:href="https://internet.garant.ru/document/redirect/77308189/3401">См. предыдущую редакцию</text:a></text:p>
      <text:p text:style-name="s15"><text:span text:style-name="s10">Статья 34.1.</text:span> Организация спортивной подготовки</text:p>
      <text:p text:style-name="s1"><text:bookmark text:name="anchor3411"/>1. Спортивная подготовка в Российской Федерации может осуществляться на основании государственного (муниципального) задания за счет бюджетных ассигнований соответствующего бюджета бюджетной системы Российской Федерации, договора об оказании платных образовательных услуг или в рамках трудовой деятельности в соответствии с <text:a xlink:type="simple" xlink:href="https://internet.garant.ru/document/redirect/12125268/5">трудовым законодательством</text:a>.</text:p>
      <text:p text:style-name="s22header">Информация об изменениях:</text:p>
      <text:p text:style-name="s22"><text:bookmark text:name="anchor341011"/>Статья 34.1 дополнена частью 1.1 с 31 декабря 2024 г. - <text:a xlink:type="simple" xlink:href="https://internet.garant.ru/document/redirect/411207085/2">Федеральный закон</text:a> от 26 декабря 2024 г. № 476-ФЗ</text:p>
      <text:p text:style-name="s1">1.1. В случае организации спортивной подготовки в Российской Федерации на основании государственного (муниципального) социального заказа на оказание государственных (муниципальных) услуг в социальной сфере определение организаций, реализующих дополнительные образовательные программы спортивной подготовки, осуществляется с применением способов определения исполнителей государственных (муниципальных) услуг в социальной сфере, предусмотренных <text:a xlink:type="simple" xlink:href="https://internet.garant.ru/document/redirect/74369760/73">частью 3 статьи 7</text:a> Федерального закона от 13 июля 2020 года N 189-ФЗ "О государственном (муниципальном) социальном заказе на оказание государственных (муниципальных) услуг в социальной сфере".</text:p>
      <text:p text:style-name="s1"><text:bookmark text:name="anchor3412"/>2. Организации, реализующие дополнительные образовательные программы спортивной подготовки, вправе использовать в своем наименовании слова "олимпийский", "паралимпийский", "сурдлимпийский" или образованные на их основе слова и словосочетания в <text:span text:style-name="s8">порядке</text:span>, установленном федеральным органом исполнительной власти в области физической культуры и спорта по согласованию с Олимпийским комитетом России, Паралимпийским комитетом России и Сурдлимпийским комитетом России, если иное не установлено федеральными законами.</text:p>
      <text:p text:style-name="s1"><text:bookmark text:name="anchor3413"/>3. Организации, реализующие дополнительные образовательные программы спортивной подготовки, в том числе за счет средств соответствующего бюджета бюджетной системы Российской Федерации, вправе проводить спортивные мероприятия за пределами Российской Федерации в случае, если дополнительными образовательными программами спортивной подготовки предусмотрено проведение спортивных мероприятий за пределами Российской Федерации.</text:p>
      <text:p text:style-name="s1"><text:bookmark text:name="anchor3414"/>4. Лицо может осваивать дополнительные образовательные программы спортивной подготовки на основании договора об оказании платных образовательных услуг за счет средств физкультурно-спортивной организации (далее - заказчик). В таком договоре, помимо условий, указанных в <text:a xlink:type="simple" xlink:href="https://internet.garant.ru/document/redirect/70291362/54">статье 54</text:a> Федерального закона от 29 декабря 2012 года N 273-ФЗ "Об образовании в Российской Федерации", может указываться обязанность лица заключить трудовой договор с заказчиком, предусматривающий выполнение трудовой функции по виду или видам спорта, по которым осуществлялось обучение, а в случае невыполнения обязанности по трудоустройству - возместить расходы заказчика, за исключением случая, указанного в <text:a xlink:type="simple" xlink:href="#anchor3417">части 7</text:a> настоящей статьи.</text:p>
      <text:p text:style-name="s1"><text:bookmark text:name="anchor3415"/>5. В случае, если в соответствии с договором, указанным в <text:a xlink:type="simple" xlink:href="#anchor3414">части 4</text:a> настоящей статьи, лицо, прошедшее обучение по дополнительной образовательной программе спортивной подготовки, обязано заключить с заказчиком трудовой договор, срок действия такого трудового договора должен соответствовать сроку освоения указанной дополнительной образовательной программы, но не может составлять более пяти лет.</text:p>
      <text:p text:style-name="s1"><text:bookmark text:name="anchor3416"/>6. Лицу, успешно освоившему дополнительную образовательную программу спортивной подготовки на основании договора об оказании платных образовательных услуг, при заключении с заказчиком трудового договора, предусмотренного <text:a xlink:type="simple" xlink:href="#anchor3415">частью 5</text:a> настоящей статьи, испытательный срок не устанавливается.</text:p>
      <text:p text:style-name="s1"><text:bookmark text:name="anchor3417"/>7. В случае, если лицо, освоившее дополнительную образовательную программу спортивной подготовки на основании договора об оказании платных образовательных услуг, не заключило трудовой договор, предусмотренный <text:a xlink:type="simple" xlink:href="#anchor3415">частью 5</text:a> настоящей статьи, оно может быть освобождено от возмещения расходов, понесенных заказчиком, по <text:a xlink:type="simple" xlink:href="https://internet.garant.ru/document/redirect/405399593/1">основаниям</text:a>, устанавливаемым Правительством Российской Федерации, в том числе с учетом наличия медицинских противопоказаний к участию в спортивных соревнованиях по соответствующим виду или видам спорта.</text:p>
      <text:p text:style-name="s9header">ГАРАНТ:</text:p>
      <text:p text:style-name="s9">См. <text:a xlink:type="simple" xlink:href="https://internet.garant.ru/document/redirect/57630302/3401">комментарии</text:a> к статье 34.1 настоящего Федерального закона</text:p>
      <text:p text:style-name="s9"/>
      <text:p text:style-name="s15"><text:bookmark text:name="anchor3402"/><text:span text:style-name="s10">Статья 34.2.</text:span> Утратила силу с 1 января 2023 г. - <text:a xlink:type="simple" xlink:href="https://internet.garant.ru/document/redirect/400720737/1021">Федеральный закон</text:a> от 30 апреля 2021 г. N 127-ФЗ</text:p>
      <text:p text:style-name="s22header">Информация об изменениях:</text:p>
      <text:p text:style-name="s22"><text:a xlink:type="simple" xlink:href="https://internet.garant.ru/document/redirect/77308189/3402">См. предыдущую редакцию</text:a></text:p>
      <text:p text:style-name="s9header">ГАРАНТ:</text:p>
      <text:p text:style-name="s9">См. <text:a xlink:type="simple" xlink:href="https://internet.garant.ru/document/redirect/57630302/3402">комментарии</text:a> к статье 34.2 настоящего Федерального закона</text:p>
      <text:p text:style-name="s9"/>
      <text:p text:style-name="s22header">Информация об изменениях:</text:p>
      <text:p text:style-name="s22"><text:bookmark text:name="anchor3403"/>Статья 34.3 изменена с 1 января 2023 г. - <text:a xlink:type="simple" xlink:href="https://internet.garant.ru/document/redirect/400720737/1022">Федеральный закон</text:a> от 30 апреля 2021 г. N 127-ФЗ</text:p>
      <text:p text:style-name="s22"><text:a xlink:type="simple" xlink:href="https://internet.garant.ru/document/redirect/77308189/3403">См. предыдущую редакцию</text:a></text:p>
      <text:p text:style-name="s15"><text:span text:style-name="s10">Статья 34.3.</text:span> Права и обязанности организации, реализующей дополнительные образовательные программы спортивной подготовки</text:p>
      <text:p text:style-name="s1"><text:bookmark text:name="anchor3431"/>1. Организация, реализующая дополнительные образовательные программы спортивной подготовки, осуществляет права в соответствии с законодательством о физической культуре и спорте, <text:a xlink:type="simple" xlink:href="https://internet.garant.ru/document/redirect/70291362/0">законодательством</text:a> об образовании, учредительными документами и локальными нормативными актами такой организации, договорами об образовании по дополнительным образовательным программам спортивной подготовки.</text:p>
      <text:p text:style-name="s1"><text:bookmark text:name="anchor3432"/>2. Организация, реализующая дополнительные образовательные программы спортивной подготовки, обязана:</text:p>
      <text:p text:style-name="s1"><text:bookmark text:name="anchor34321"/>1) обеспечивать участие обучающихся по дополнительным образовательным программам спортивной подготовки в спортивных соревнованиях в соответствии с требованиями примерных дополнительных образовательных программ спортивной подготовки;</text:p>
      <text:p text:style-name="s1"><text:bookmark text:name="anchor34322"/>2) обеспечивать проведение аттестации тренеров-преподавателей, осуществляющих руководство прохождением обучающимися, спортсменами спортивной подготовки, в целях подтверждения соответствия таких тренеров-преподавателей занимаемым должностям в порядке, предусмотренном <text:a xlink:type="simple" xlink:href="https://internet.garant.ru/document/redirect/70291362/0">законодательством</text:a> об образовании, и с учетом особенностей, установленных законодательством о физической культуре и спорте;</text:p>
      <text:p text:style-name="s1"><text:bookmark text:name="anchor34323"/>3) осуществлять медицинское обеспечение обучающихся по дополнительным образовательным программам спортивной подготовки, в том числе организацию систематического медицинского контроля, за счет средств, выделяемых организации, реализующей соответствующие образовательные программы, на выполнение государственного (муниципального) задания на оказание услуг по спортивной подготовке либо получаемых по договору об образовании по дополнительным образовательным программам спортивной подготовки;</text:p>
      <text:p text:style-name="s1"><text:bookmark text:name="anchor34324"/>4) реализовывать меры по предотвращению допинга в спорте и борьбе с ним, в том числе ежегодно проводить с обучающимися по дополнительным образовательным программам спортивной подготовки занятия по доведению до сведения обучающихся информации о последствиях допинга в спорте для здоровья спортсменов, об ответственности за нарушение антидопинговых правил;</text:p>
      <text:p text:style-name="s1"><text:bookmark text:name="anchor34325"/>5) знакомить обучающихся по дополнительным образовательным программам спортивной подготовки под роспись с локальными нормативными актами, связанными с осуществлением спортивной подготовки, а также с антидопинговыми правилами по соответствующим виду или видам спорта;</text:p>
      <text:p text:style-name="s1"><text:bookmark text:name="anchor34326"/>6) осуществлять материально-техническое обеспечение обучающихся по дополнительным образовательным программам спортивной подготовки, в том числе обеспечение спортивной экипировкой, оборудованием и спортивным инвентарем, необходимыми для прохождения спортивной подготовки, проезда к месту проведения спортивных мероприятий и обратно, питания и проживания в период проведения спортивных мероприятий, за счет средств, выделенных организации на выполнение государственного (муниципального) задания на оказание услуг по спортивной подготовке, либо средств, получаемых по договору об образовании по дополнительным образовательным программам спортивной подготовки;</text:p>
      <text:p text:style-name="s1"><text:bookmark text:name="anchor34327"/>7) знакомить обучающихся по дополнительным образовательным программам спортивной подготовки, участвующих в спортивных соревнованиях, под роспись с нормами, утвержденными общероссийскими спортивными федерациями, правилами соответствующих видов спорта, положениями (регламентами) о спортивных соревнованиях, антидопинговыми правилами, условиями договоров с организаторами спортивных мероприятий в части, касающейся участия спортсменов в соответствующем соревновании;</text:p>
      <text:p text:style-name="s1"><text:bookmark text:name="anchor34328"/>8) направлять обучающихся по дополнительным образовательным программам спортивной подготовки, а также тренеров-преподавателей в соответствии с заявками общероссийских спортивных федераций или организаций, реализующих дополнительные образовательные программы спортивной подготовки и созданных Российской Федерацией, для участия в спортивных мероприятиях, в том числе в спортивных соревнованиях;</text:p>
      <text:p text:style-name="s1"><text:bookmark text:name="anchor34329"/>9) оказывать содействие в организации физического воспитания обучающихся, а также в организации физкультурных мероприятий, комплексных мероприятий по физическому развитию и физической подготовке обучающихся по основным общеобразовательным и профессиональным образовательным программам;</text:p>
      <text:p text:style-name="s1"><text:bookmark text:name="anchor343210"/>10) исполнять иные обязанности в соответствии с законодательством о физической культуре и спорте, <text:a xlink:type="simple" xlink:href="https://internet.garant.ru/document/redirect/70291362/0">законодательством</text:a> об образовании, учредительными документами и локальными нормативными актами организации, реализующей дополнительные образовательные программы спортивной подготовки, договорами об образовании по таким программам.</text:p>
      <text:p text:style-name="s9header">ГАРАНТ:</text:p>
      <text:p text:style-name="s9">См. <text:a xlink:type="simple" xlink:href="https://internet.garant.ru/document/redirect/57630302/3403">комментарии</text:a> к статье 34.3 настоящего Федерального закона</text:p>
      <text:p text:style-name="s9"/>
      <text:p text:style-name="s22header">Информация об изменениях:</text:p>
      <text:p text:style-name="s22"><text:bookmark text:name="anchor3404"/>Статья 34.4 изменена с 1 января 2023 г. - <text:a xlink:type="simple" xlink:href="https://internet.garant.ru/document/redirect/400720737/1022">Федеральный закон</text:a> от 30 апреля 2021 г. N 127-ФЗ</text:p>
      <text:p text:style-name="s22"><text:a xlink:type="simple" xlink:href="https://internet.garant.ru/document/redirect/77308189/3404">См. предыдущую редакцию</text:a></text:p>
      <text:p text:style-name="s15"><text:span text:style-name="s10">Статья 34.4.</text:span> Права и обязанности обучающихся по дополнительным образовательным программам спортивной подготовки</text:p>
      <text:p text:style-name="s1"><text:bookmark text:name="anchor3441"/>1. Обучающиеся по дополнительным образовательным программам спортивной подготовки имеют право:</text:p>
      <text:p text:style-name="s22header">Информация об изменениях:</text:p>
      <text:p text:style-name="s22"><text:bookmark text:name="anchor34411"/>Пункт 1 изменен с 1 сентября 2025 г. - <text:a xlink:type="simple" xlink:href="https://internet.garant.ru/document/redirect/409494231/1014">Федеральный закон</text:a> от 8 августа 2024 г. № 326-ФЗ</text:p>
      <text:p text:style-name="s22"><text:a xlink:type="simple" xlink:href="https://internet.garant.ru/document/redirect/76838918/34411">См. предыдущую редакцию</text:a></text:p>
      <text:p text:style-name="s1">1) на пользование объектами спорта и иными спортивными сооружениями организации, реализующей дополнительные образовательные программы спортивной подготовки, необходимое медицинское и антидопинговое обеспечение, материально-техническое обеспечение, в том числе обеспечение спортивной экипировкой, оборудованием и спортивным инвентарем, необходимыми для прохождения спортивной подготовки, проезда к месту проведения спортивных мероприятий и обратно, питания и проживания в период проведения спортивных мероприятий;</text:p>
      <text:p text:style-name="s1"><text:bookmark text:name="anchor34412"/>2) на осуществление иных прав в соответствии с законодательством о физической культуре и спорте, <text:a xlink:type="simple" xlink:href="https://internet.garant.ru/document/redirect/70291362/0">законодательством</text:a> об образовании, учредительными документами и локальными нормативными актами организации, реализующей дополнительные образовательные программы спортивной подготовки, договором об образовании по таким программам.</text:p>
      <text:p text:style-name="s1"><text:bookmark text:name="anchor3442"/>2. Обучающиеся по дополнительным образовательным программам спортивной подготовки обязаны:</text:p>
      <text:p text:style-name="s1"><text:bookmark text:name="anchor34421"/>1) принимать участие только в спортивных мероприятиях, в том числе в спортивных соревнованиях, предусмотренных реализуемыми дополнительными образовательными программами спортивной подготовки (за исключением участия в спортивных мероприятиях в составе спортивной команды образовательной организации, в которой обучающийся проходит обучение, спортивных мероприятиях спортивных сборных команд Российской Федерации или участия в спортивных мероприятиях по виду или видам спорта, определенных трудовым договором спортсмена, обучающегося по дополнительным образовательным программам спортивной подготовки);</text:p>
      <text:p text:style-name="s1"><text:bookmark text:name="anchor34422"/>2) выполнять указания тренера-преподавателя, тренеров-преподавателей организации, реализующей дополнительные образовательные программы спортивной подготовки, соблюдать установленный ею спортивный режим, выполнять в полном объеме мероприятия, предусмотренные дополнительными образовательными программами спортивной подготовки и планами подготовки к спортивным соревнованиям, своевременно проходить медицинские осмотры, предусмотренные в соответствии с настоящим Федеральным законом, выполнять по согласованию с тренером-преподавателем, тренерами-преподавателями указания врача;</text:p>
      <text:p text:style-name="s1"><text:bookmark text:name="anchor34423"/>3) незамедлительно сообщать руководителям или иным ответственным должностным лицам организации, реализующей дополнительные образовательные программы спортивной подготовки, либо тренеру-преподавателю, тренерам-преподавателям такой организации о возникновении при прохождении спортивной подготовки ситуаций, представляющих угрозу жизни или здоровью обучающегося либо жизни или здоровью иных лиц, в том числе о неисправностях используемых оборудования и спортивного инвентаря, заболеваниях и травмах, о нарушениях антидопинговых правил, а также о нарушениях общественного порядка при прохождении спортивной подготовки;</text:p>
      <text:p text:style-name="s1"><text:bookmark text:name="anchor34424"/>4) исполнять иные обязанности в соответствии с законодательством о физической культуре и спорте, <text:a xlink:type="simple" xlink:href="https://internet.garant.ru/document/redirect/70291362/0">законодательством</text:a> об образовании, учредительными документами и локальными нормативными актами организации, реализующей дополнительные образовательные программы спортивной подготовки, и (или) договором об образовании по таким программам.</text:p>
      <text:p text:style-name="s9header">ГАРАНТ:</text:p>
      <text:p text:style-name="s9">См. <text:a xlink:type="simple" xlink:href="https://internet.garant.ru/document/redirect/57630302/3404">комментарии</text:a> к статье 34.4 настоящего Федерального закона</text:p>
      <text:p text:style-name="s9"/>
      <text:p text:style-name="s22header">Информация об изменениях:</text:p>
      <text:p text:style-name="s22"><text:bookmark text:name="anchor3405"/><text:a xlink:type="simple" xlink:href="https://internet.garant.ru/document/redirect/70103058/1113">Федеральным законом</text:a> от 6 декабря 2011 г. N 412-ФЗ глава 4 настоящего Федерального закона дополнена статьей 34.5, <text:a xlink:type="simple" xlink:href="https://internet.garant.ru/document/redirect/70103058/21">вступающей в силу</text:a> с 1 июля 2012 г.</text:p>
      <text:p text:style-name="s15"><text:span text:style-name="s10">Статья 34.5.</text:span> Медицинское обеспечение лиц, проходящих спортивную подготовку</text:p>
      <text:p text:style-name="s22header">Информация об изменениях:</text:p>
      <text:p text:style-name="s22"><text:bookmark text:name="anchor3451"/>Часть 1 изменена с 1 января 2023 г. - <text:a xlink:type="simple" xlink:href="https://internet.garant.ru/document/redirect/400720737/1023">Федеральный закон</text:a> от 30 апреля 2021 г. № 127-ФЗ</text:p>
      <text:p text:style-name="s22"><text:a xlink:type="simple" xlink:href="https://internet.garant.ru/document/redirect/77308189/3451">См. предыдущую редакцию</text:a></text:p>
      <text:p text:style-name="s1">1. Лицо, желающее пройти спортивную подготовку, может быть зачислено в организацию, реализующую дополнительные образовательные программы спортивной подготовки, только при наличии документов, подтверждающих прохождение медицинского осмотра в соответствии со <text:a xlink:type="simple" xlink:href="#anchor39">статьей 39</text:a> настоящего Федерального закона.</text:p>
      <text:p text:style-name="s1"><text:bookmark text:name="anchor3452"/>2. Физические нагрузки в отношении лиц, проходящих спортивную подготовку, назначаются тренером, тренерами с учетом возраста, пола и состояния здоровья таких лиц и в соответствии с нормативами физической подготовки и иными спортивными нормативами, предусмотренными <text:a xlink:type="simple" xlink:href="https://internet.garant.ru/document/redirect/57413300/0">федеральными стандартами</text:a> спортивной подготовки.</text:p>
      <text:p text:style-name="s9header">ГАРАНТ:</text:p>
      <text:p text:style-name="s9">См. <text:a xlink:type="simple" xlink:href="https://internet.garant.ru/document/redirect/57630302/3405">комментарии</text:a> к статье 34.5 настоящего Федерального закона</text:p>
      <text:p text:style-name="s9"/>
      <text:p text:style-name="s22header">Информация об изменениях:</text:p>
      <text:p text:style-name="s22"><text:bookmark text:name="anchor3406"/>Наименование изменен с 1 января 2023 г. - <text:a xlink:type="simple" xlink:href="https://internet.garant.ru/document/redirect/400720737/1241">Федеральный закон</text:a> от 30 апреля 2021 г. N 127-ФЗ</text:p>
      <text:p text:style-name="s22"><text:a xlink:type="simple" xlink:href="https://internet.garant.ru/document/redirect/77308189/3406">См. предыдущую редакцию</text:a></text:p>
      <text:p text:style-name="s15"><text:span text:style-name="s10">Статья 34.6.</text:span> Общественный контроль за соблюдением федеральных стандартов спортивной подготовки</text:p>
      <text:p text:style-name="s1"><text:bookmark text:name="anchor3461"/>1. Утратила силу с 1 января 2023 г. - <text:a xlink:type="simple" xlink:href="https://internet.garant.ru/document/redirect/400720737/1242">Федеральный закон</text:a> от 30 апреля 2021 г. N 127-ФЗ</text:p>
      <text:p text:style-name="s22header">Информация об изменениях:</text:p>
      <text:p text:style-name="s22"><text:a xlink:type="simple" xlink:href="https://internet.garant.ru/document/redirect/77308189/3461">См. предыдущую редакцию</text:a></text:p>
      <text:p text:style-name="s22header">Информация об изменениях:</text:p>
      <text:p text:style-name="s22"><text:bookmark text:name="anchor3462"/>Часть 2 изменена с 1 января 2023 г. - <text:a xlink:type="simple" xlink:href="https://internet.garant.ru/document/redirect/400720737/1243">Федеральный закон</text:a> от 30 апреля 2021 г. N 127-ФЗ</text:p>
      <text:p text:style-name="s22"><text:a xlink:type="simple" xlink:href="https://internet.garant.ru/document/redirect/77308189/3462">См. предыдущую редакцию</text:a></text:p>
      <text:p text:style-name="s1">2. Общероссийские спортивные федерации и аккредитованные региональные спортивные федерации (далее - уполномоченные спортивные федерации) и их представители вправе осуществлять общественный контроль за соблюдением организациями, реализующими дополнительные образовательные программы спортивной подготовки, <text:a xlink:type="simple" xlink:href="https://internet.garant.ru/document/redirect/57413300/0">федеральных стандартов</text:a> спортивной подготовки по соответствующим видам спорта в <text:a xlink:type="simple" xlink:href="https://internet.garant.ru/document/redirect/404703455/1000">порядке</text:a>, установленном федеральным органом исполнительной власти в области физической культуры и спорта.</text:p>
      <text:p text:style-name="s1"><text:bookmark text:name="anchor3463"/>3. Уполномоченные спортивные федерации при проведении общественного контроля имеют право:</text:p>
      <text:p text:style-name="s22header">Информация об изменениях:</text:p>
      <text:p text:style-name="s22"><text:bookmark text:name="anchor34631"/>Пункт 1 изменен с 1 января 2023 г. - <text:a xlink:type="simple" xlink:href="https://internet.garant.ru/document/redirect/400720737/12441">Федеральный закон</text:a> от 30 апреля 2021 г. N 127-ФЗ</text:p>
      <text:p text:style-name="s22"><text:a xlink:type="simple" xlink:href="https://internet.garant.ru/document/redirect/77308189/34631">См. предыдущую редакцию</text:a></text:p>
      <text:p text:style-name="s1">1) получать от руководителей и иных должностных лиц организаций, реализующих дополнительные образовательные программы спортивной подготовки, информацию о прохождении спортивной подготовки по соответствующим виду или видам спорта (спортивным дисциплинам);</text:p>
      <text:p text:style-name="s1"><text:bookmark text:name="anchor34632"/>2) защищать в соответствии с законодательством Российской Федерации права и законные интересы лиц, проходящих спортивную подготовку, в том числе в части возмещения вреда, причиненного их здоровью при прохождении спортивной подготовки;</text:p>
      <text:p text:style-name="s1"><text:bookmark text:name="anchor34633"/>3) утратил силу с 1 января 2023 г. - <text:a xlink:type="simple" xlink:href="https://internet.garant.ru/document/redirect/400720737/12442">Федеральный закон</text:a> от 30 апреля 2021 г. N 127-ФЗ</text:p>
      <text:p text:style-name="s22header">Информация об изменениях:</text:p>
      <text:p text:style-name="s22"><text:a xlink:type="simple" xlink:href="https://internet.garant.ru/document/redirect/77308189/34633">См. предыдущую редакцию</text:a></text:p>
      <text:p text:style-name="s22header">Информация об изменениях:</text:p>
      <text:p text:style-name="s22"><text:bookmark text:name="anchor34634"/>Пункт 4 изменен с 1 января 2023 г. - <text:a xlink:type="simple" xlink:href="https://internet.garant.ru/document/redirect/400720737/12443">Федеральный закон</text:a> от 30 апреля 2021 г. N 127-ФЗ</text:p>
      <text:p text:style-name="s22"><text:a xlink:type="simple" xlink:href="https://internet.garant.ru/document/redirect/77308189/34634">См. предыдущую редакцию</text:a></text:p>
      <text:p text:style-name="s1">4) обращаться к учредителю, учредителям организации, реализующей дополнительные образовательные программы спортивной подготовки, с требованием устранить выявленные нарушения <text:a xlink:type="simple" xlink:href="https://internet.garant.ru/document/redirect/57413300/0">федеральных стандартов</text:a> спортивной подготовки.</text:p>
      <text:p text:style-name="s22header">Информация об изменениях:</text:p>
      <text:p text:style-name="s22"><text:bookmark text:name="anchor3464"/>Часть 4 изменена с 1 января 2023 г. - <text:a xlink:type="simple" xlink:href="https://internet.garant.ru/document/redirect/400720737/1245">Федеральный закон</text:a> от 30 апреля 2021 г. N 127-ФЗ</text:p>
      <text:p text:style-name="s22"><text:a xlink:type="simple" xlink:href="https://internet.garant.ru/document/redirect/77308189/3464">См. предыдущую редакцию</text:a></text:p>
      <text:p text:style-name="s1">4. Представители уполномоченных спортивных федераций имеют право беспрепятственно посещать любые организации, реализующие дополнительные образовательные программы спортивной подготовки, в том числе используемые такими организациями объекты спорта.</text:p>
      <text:p text:style-name="s22header">Информация об изменениях:</text:p>
      <text:p text:style-name="s22"><text:bookmark text:name="anchor3465"/>Часть 5 изменена с 1 сентября 2025 г. - <text:a xlink:type="simple" xlink:href="https://internet.garant.ru/document/redirect/411824868/128">Федеральный закон</text:a> от 7 апреля 2025 г. № 65-ФЗ</text:p>
      <text:p text:style-name="s22"><text:a xlink:type="simple" xlink:href="https://internet.garant.ru/document/redirect/76838918/3465">См. предыдущую редакцию</text:a></text:p>
      <text:p text:style-name="s1">5. При проведении общественного контроля уполномоченные спортивные федерации взаимодействуют с Олимпийским комитетом России, Паралимпийским комитетом России, <text:a xlink:type="simple" xlink:href="https://internet.garant.ru/document/redirect/70192266/1000">федеральным органом</text:a> исполнительной власти в области физической культуры и спорта, органами исполнительной власти субъектов Российской Федерации, органами местного самоуправления, а также органами публичной власти федеральной территории "Сириус".</text:p>
      <text:p text:style-name="s9header">ГАРАНТ:</text:p>
      <text:p text:style-name="s9">См. <text:a xlink:type="simple" xlink:href="https://internet.garant.ru/document/redirect/57630302/3406">комментарии</text:a> к статье 34.6 настоящего Федерального закона</text:p>
      <text:p text:style-name="s9"/>
      <text:h text:outline-level="1" text:style-name="s3"><text:bookmark text:name="anchor500"/>Глава 5. Спорт высших достижений</text:h>
      <text:p text:style-name="s1"/>
      <text:p text:style-name="s22header">Информация об изменениях:</text:p>
      <text:p text:style-name="s22"><text:bookmark text:name="anchor35"/>Наименование изменено с 1 января 2023 г. - <text:a xlink:type="simple" xlink:href="https://internet.garant.ru/document/redirect/400720737/1251">Федеральный закон</text:a> от 30 апреля 2021 г. N 127-ФЗ</text:p>
      <text:p text:style-name="s22"><text:a xlink:type="simple" xlink:href="https://internet.garant.ru/document/redirect/77308189/35">См. предыдущую редакцию</text:a></text:p>
      <text:p text:style-name="s15"><text:span text:style-name="s10">Статья 35.</text:span> Спортивные сборные команды Российской Федерации, центры спортивной подготовки</text:p>
      <text:p text:style-name="s1"><text:bookmark text:name="anchor351"/>1. Спортивные сборные команды Российской Федерации могут состоять из основного и резервного составов.</text:p>
      <text:p text:style-name="s1"><text:bookmark text:name="anchor352"/>2. <text:a xlink:type="simple" xlink:href="https://internet.garant.ru/document/redirect/405767075/2000">Перечень</text:a> специалистов в области физической культуры и спорта, входящих в составы спортивных сборных команд Российской Федерации, утверждается федеральным органом исполнительной власти в области физической культуры и спорта с учетом мнений общероссийских спортивных федераций по соответствующим видам спорта.</text:p>
      <text:p text:style-name="s22header">Информация об изменениях:</text:p>
      <text:p text:style-name="s22"><text:bookmark text:name="anchor353"/>Часть 3 изменена с 16 декабря 2017 г. - <text:a xlink:type="simple" xlink:href="https://internet.garant.ru/document/redirect/71824876/15">Федеральный закон</text:a> от 5 декабря 2017 г. N 373-ФЗ</text:p>
      <text:p text:style-name="s22"><text:a xlink:type="simple" xlink:href="https://internet.garant.ru/document/redirect/57431288/353">См. предыдущую редакцию</text:a></text:p>
      <text:p text:style-name="s1">3. Материально-техническое обеспечение, в том числе обеспечение спортивной экипировкой, научно-методическое, медико-биологическое, антидопинговое обеспечение спортивных сборных команд Российской Федерации за счет средств федерального бюджета осуществляются в <text:span text:style-name="s8">порядке</text:span>, установленном уполномоченным Правительством Российской Федерации федеральным органом исполнительной власти.</text:p>
      <text:p text:style-name="s22header">Информация об изменениях:</text:p>
      <text:p text:style-name="s22"><text:bookmark text:name="anchor354"/>Часть 4 изменена с 1 сентября 2025 г. - <text:a xlink:type="simple" xlink:href="https://internet.garant.ru/document/redirect/411824868/129">Федеральный закон</text:a> от 7 апреля 2025 г. № 65-ФЗ</text:p>
      <text:p text:style-name="s22"><text:a xlink:type="simple" xlink:href="https://internet.garant.ru/document/redirect/76838918/354">См. предыдущую редакцию</text:a></text:p>
      <text:p text:style-name="s1">4. Федеральные центры спортивной подготовки создаются на основании решений Правительства Российской Федерации по предложению федерального органа исполнительной власти в области физической культуры и спорта с учетом мнений общероссийских спортивных федераций по соответствующим видам спорта. Региональные центры спортивной подготовки создаются на основании решений органов исполнительной власти субъектов Российской Федерации. Центры спортивной подготовки федеральной территории "Сириус" создаются на основании решений органов публичной власти федеральной территории "Сириус".</text:p>
      <text:p text:style-name="s9header">ГАРАНТ:</text:p>
      <text:p text:style-name="s9">См. <text:a xlink:type="simple" xlink:href="https://internet.garant.ru/document/redirect/57630302/35">комментарии</text:a> к статье 35 настоящего Федерального закона</text:p>
      <text:p text:style-name="s9"/>
      <text:p text:style-name="s22header">Информация об изменениях:</text:p>
      <text:p text:style-name="s22"><text:bookmark text:name="anchor36"/><text:a xlink:type="simple" xlink:href="https://internet.garant.ru/document/redirect/70289730/11201">Федеральным законом</text:a> от 25 декабря 2012 г. N 257-ФЗ наименование статьи 36 настоящего Федерального закона изложено в новой редакции, <text:a xlink:type="simple" xlink:href="https://internet.garant.ru/document/redirect/70289730/3">вступающей в силу</text:a> с 1 января 2013 г.</text:p>
      <text:p text:style-name="s22"><text:a xlink:type="simple" xlink:href="https://internet.garant.ru/document/redirect/58050210/36">См. текст наименования в предыдущей редакции</text:a></text:p>
      <text:p text:style-name="s15"><text:span text:style-name="s10">Статья 36.</text:span> Формирование спортивных сборных команд Российской Федерации, спортивных делегаций Российской Федерации</text:p>
      <text:p text:style-name="s1"><text:bookmark text:name="anchor361"/>1. Списки кандидатов в спортивные сборные команды Российской Федерации по видам спорта ежегодно формируются общероссийскими спортивными федерациями и утверждаются федеральным органом исполнительной власти в области физической культуры и спорта.</text:p>
      <text:p text:style-name="s1"><text:bookmark text:name="anchor362"/>2. <text:a xlink:type="simple" xlink:href="https://internet.garant.ru/document/redirect/407617306/1000">Общие принципы и критерии</text:a> формирования списков кандидатов в спортивные сборные команды Российской Федерации, порядок утверждения этих списков устанавливаю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363"/>Часть 3 изменена с 25 декабря 2023 г. - <text:a xlink:type="simple" xlink:href="https://internet.garant.ru/document/redirect/408277523/116">Федеральный закон</text:a> от 25 декабря 2023 г. № 684-ФЗ</text:p>
      <text:p text:style-name="s22"><text:a xlink:type="simple" xlink:href="https://internet.garant.ru/document/redirect/76814465/363">См. предыдущую редакцию</text:a></text:p>
      <text:p text:style-name="s1">3. Спортивные сборные команды Российской Федерации для подготовки к участию и участия в международных спортивных соревнованиях формируются общероссийскими спортивными федерациями из числа лиц, включенных в соответствующий список кандидатов в спортивные сборные команды Российской Федерации по видам спорта, и утверждаются федеральным органом исполнительной власти в области физической культуры и спорта в <text:a xlink:type="simple" xlink:href="https://internet.garant.ru/document/redirect/408455591/1000">порядке</text:a>, установленном этим органом.</text:p>
      <text:p text:style-name="s22header">Информация об изменениях:</text:p>
      <text:p text:style-name="s22"><text:bookmark text:name="anchor364"/><text:a xlink:type="simple" xlink:href="https://internet.garant.ru/document/redirect/71108404/1014">Федеральным законом</text:a> от 29 июня 2015 г. N 204-ФЗ в часть 4 статьи 36 настоящего Федерального закона внесены изменения</text:p>
      <text:p text:style-name="s22"><text:a xlink:type="simple" xlink:href="https://internet.garant.ru/document/redirect/57507392/364">См. текст части в предыдущей редакции</text:a></text:p>
      <text:p text:style-name="s1">4. Для участия в Олимпийских играх и других международных спортивных мероприятиях, проводимых Международным олимпийским комитетом, континентальными ассоциациями национальных олимпийских комитетов, Олимпийским комитетом России формируется на основании предложений общероссийских спортивных федераций олимпийская команда России и утверждается ее состав. Спортсмены - кандидаты в члены олимпийской команды России, тренеры и иные специалисты в области физической культуры и спорта приобретают статус члена олимпийской команды России с момента утверждения Олимпийским комитетом России состава олимпийской команды России.</text:p>
      <text:p text:style-name="s22header">Информация об изменениях:</text:p>
      <text:p text:style-name="s22"><text:bookmark text:name="anchor365"/><text:a xlink:type="simple" xlink:href="https://internet.garant.ru/document/redirect/70289730/11203">Федеральным законом</text:a> от 25 декабря 2012 г. N 257-ФЗ статья 36 настоящего Федерального закона дополнена частью 5, <text:a xlink:type="simple" xlink:href="https://internet.garant.ru/document/redirect/70289730/3">вступающей в силу</text:a> с 1 января 2013 г.</text:p>
      <text:p text:style-name="s1">5. Для участия в Паралимпийских играх и других международных спортивных мероприятиях, проводимых под патронажем Международного паралимпийского комитета, Паралимпийским комитетом России формируется на основании предложений общероссийских спортивных федераций паралимпийская команда России и утверждается ее состав. Спортсмены - кандидаты в члены паралимпийской команды России, тренеры и иные специалисты в области физической культуры и спорта приобретают статус члена паралимпийской команды России с момента утверждения Паралимпийским комитетом России состава паралимпийской команды России.</text:p>
      <text:p text:style-name="s22header">Информация об изменениях:</text:p>
      <text:p text:style-name="s22"><text:bookmark text:name="anchor366"/><text:a xlink:type="simple" xlink:href="https://internet.garant.ru/document/redirect/70289730/11204">Федеральным законом</text:a> от 25 декабря 2012 г. N 257-ФЗ статья 36 настоящего Федерального закона дополнена частью 6, <text:a xlink:type="simple" xlink:href="https://internet.garant.ru/document/redirect/70289730/3">вступающей в силу</text:a> с 1 января 2013 г.</text:p>
      <text:p text:style-name="s1">6. Состав спортивных делегаций Российской Федерации утверждается федеральным органом исполнительной власти в области физической культуры и спорта в установленном им <text:a xlink:type="simple" xlink:href="https://internet.garant.ru/document/redirect/70426776/1000">порядке</text:a>, за исключением случаев, предусмотренных <text:a xlink:type="simple" xlink:href="#anchor370139">пунктом 1 части 3.1 статьи 12</text:a> настоящего Федерального закона.</text:p>
      <text:p text:style-name="s9header">ГАРАНТ:</text:p>
      <text:p text:style-name="s9">См. <text:a xlink:type="simple" xlink:href="https://internet.garant.ru/document/redirect/57630302/36">комментарии</text:a> к статье 36 настоящего Федерального закона</text:p>
      <text:p text:style-name="s9"/>
      <text:p text:style-name="s22header">Информация об изменениях:</text:p>
      <text:p text:style-name="s22"><text:bookmark text:name="anchor3601"/>Наименование изменено с 1 сентября 2025 г. - <text:a xlink:type="simple" xlink:href="https://internet.garant.ru/document/redirect/411824868/1301">Федеральный закон</text:a> от 7 апреля 2025 г. № 65-ФЗ</text:p>
      <text:p text:style-name="s22"><text:a xlink:type="simple" xlink:href="https://internet.garant.ru/document/redirect/76838918/3601">См. предыдущую редакцию</text:a></text:p>
      <text:p text:style-name="s15"><text:span text:style-name="s10">Статья 36.1.</text:span> Формирование спортивных сборных команд субъекта Российской Федерации, спортивных сборных команд федеральной территории "Сириус"</text:p>
      <text:p text:style-name="s1"><text:bookmark text:name="anchor36011"/>1. Списки кандидатов в спортивные сборные команды субъекта Российской Федерации по соответствующим видам спорта ежегодно формируются региональными спортивными федерациями и утверждаются органом исполнительной власти субъекта Российской Федерации.</text:p>
      <text:p text:style-name="s1"><text:bookmark text:name="anchor36012"/>2. Спортивные сборные команды субъекта Российской Федерации для участия в межрегиональных и во всероссийских спортивных соревнованиях формируются региональными спортивными федерациями из числа лиц, включенных в соответствующий список кандидатов в спортивные сборные команды субъекта Российской Федерации по соответствующим видам спорта, и утверждаются органом исполнительной власти субъекта Российской Федерации.</text:p>
      <text:p text:style-name="s1"><text:bookmark text:name="anchor36013"/>3. Общие принципы и критерии формирования списков кандидатов в спортивные сборные команды субъекта Российской Федерации, порядок их утверждения устанавливаются органом исполнительной власти субъекта Российской Федерации.</text:p>
      <text:p text:style-name="s22header">Информация об изменениях:</text:p>
      <text:p text:style-name="s22"><text:bookmark text:name="anchor36014"/>Статья 36.1 дополнена частью 4 с 1 сентября 2025 г. - <text:a xlink:type="simple" xlink:href="https://internet.garant.ru/document/redirect/411824868/1302">Федеральный закон</text:a> от 7 апреля 2025 г. № 65-ФЗ</text:p>
      <text:p text:style-name="s1">4. Списки кандидатов в спортивные сборные команды федеральной территории "Сириус" по соответствующим видам спорта формируются общероссийскими спортивными федерациями, заключившими с уполномоченным органом публичной власти федеральной территории "Сириус" соглашения в соответствии с <text:a xlink:type="simple" xlink:href="#anchor81028">пунктом 8 части 2 статьи 8.1</text:a> настоящего Федерального закона, ежегодно в период действия такого соглашения и утверждаются уполномоченным органом публичной власти федеральной территории "Сириус".</text:p>
      <text:p text:style-name="s22header">Информация об изменениях:</text:p>
      <text:p text:style-name="s22"><text:bookmark text:name="anchor36015"/>Статья 36.1 дополнена частью 5 с 1 сентября 2025 г. - <text:a xlink:type="simple" xlink:href="https://internet.garant.ru/document/redirect/411824868/1302">Федеральный закон</text:a> от 7 апреля 2025 г. № 65-ФЗ</text:p>
      <text:p text:style-name="s1">5. Спортивные сборные команды федеральной территории "Сириус" для участия в межрегиональных и во всероссийских спортивных соревнованиях формируются общероссийскими спортивными федерациями, заключившими с уполномоченным органом публичной власти федеральной территории "Сириус" соглашения в соответствии с <text:a xlink:type="simple" xlink:href="#anchor81028">пунктом 8 части 2 статьи 8.1</text:a> настоящего Федерального закона, из числа лиц, включенных в соответствующий список кандидатов в спортивные сборные команды федеральной территории "Сириус" по соответствующим видам спорта, и утверждаются уполномоченным органом публичной власти федеральной территории "Сириус".</text:p>
      <text:p text:style-name="s22header">Информация об изменениях:</text:p>
      <text:p text:style-name="s22"><text:bookmark text:name="anchor36016"/>Статья 36.1 дополнена частью 6 с 1 сентября 2025 г. - <text:a xlink:type="simple" xlink:href="https://internet.garant.ru/document/redirect/411824868/1302">Федеральный закон</text:a> от 7 апреля 2025 г. № 65-ФЗ</text:p>
      <text:p text:style-name="s1">6. Общие принципы и критерии формирования списков кандидатов в спортивные сборные команды федеральной территории "Сириус", порядок их утверждения устанавливаются уполномоченным органом публичной власти федеральной территории "Сириус".</text:p>
      <text:p text:style-name="s1"/>
      <text:p text:style-name="s22header">Информация об изменениях:</text:p>
      <text:p text:style-name="s22"><text:bookmark text:name="anchor5100"/><text:a xlink:type="simple" xlink:href="https://internet.garant.ru/document/redirect/71546012/113">Федеральным законом</text:a> от 22 ноября 2016 г. N 396-ФЗ настоящий Федеральный закон дополнен главой 5.1</text:p>
      <text:h text:outline-level="1" text:style-name="s3">Глава 5.1. Рассмотрение споров в профессиональном спорте и спорте высших достижений</text:h>
      <text:p text:style-name="s1"/>
      <text:p text:style-name="s15"><text:bookmark text:name="anchor3620"/><text:span text:style-name="s10">Статья 36.2.</text:span> Постоянно действующее арбитражное учреждение, администрирующее арбитраж (третейское разбирательство) споров в профессиональном спорте и спорте высших достижений, включая индивидуальные трудовые споры</text:p>
      <text:p text:style-name="s22header">Информация об изменениях:</text:p>
      <text:p text:style-name="s22"><text:bookmark text:name="anchor36201"/>Часть 1 изменена с 11 августа 2020 г. - <text:a xlink:type="simple" xlink:href="https://internet.garant.ru/document/redirect/74449398/101">Федеральный закон</text:a> от 31 июля 2020 г. N 245-ФЗ</text:p>
      <text:p text:style-name="s22"><text:a xlink:type="simple" xlink:href="https://internet.garant.ru/document/redirect/77699046/36201">См. предыдущую редакцию</text:a></text:p>
      <text:p text:style-name="s1">1. Споры, возникающие в профессиональном спорте и спорте высших достижений, включая индивидуальные трудовые споры, передаются сторонами таких споров в арбитраж (третейское разбирательство), администрируемый постоянно действующим арбитражным учреждением, образованным при некоммерческой организации, указанной в <text:a xlink:type="simple" xlink:href="#anchor36202">части 2</text:a> настоящей статьи, в соответствии с <text:a xlink:type="simple" xlink:href="https://internet.garant.ru/document/redirect/71295378/44">законодательством</text:a> Российской Федерации об арбитраже (третейском разбирательстве) и с особенностями, установленными настоящим Федеральным законом и другими федеральными законами.</text:p>
      <text:p text:style-name="s22header">Информация об изменениях:</text:p>
      <text:p text:style-name="s22"><text:bookmark text:name="anchor36202"/>Часть 2 изменена с 11 августа 2020 г. - <text:a xlink:type="simple" xlink:href="https://internet.garant.ru/document/redirect/74449398/102">Федеральный закон</text:a> от 31 июля 2020 г. N 245-ФЗ</text:p>
      <text:p text:style-name="s22"><text:a xlink:type="simple" xlink:href="https://internet.garant.ru/document/redirect/77699046/36202">См. предыдущую редакцию</text:a></text:p>
      <text:p text:style-name="s1">2. Постоянно действующее арбитражное учреждение, администрирующее арбитраж (третейское разбирательство) споров в профессиональном спорте и спорте высших достижений, включая индивидуальные трудовые споры, образуется при некоммерческой организации, органы управления которой в соответствии с уставными документами некоммерческой организации формируются Олимпийским комитетом России, Паралимпийским комитетом России, профессиональным союзом, объединяющим работников физической культуры и спорта и являющимся стороной отраслевого соглашения, заключенного с федеральным органом исполнительной власти в области физической культуры и спорта, общероссийскими спортивными федерациями по видам спорта, включенным в программу Олимпийских игр, Паралимпийских игр, и профессиональными спортивными лигами.</text:p>
      <text:p text:style-name="s22header">Информация об изменениях:</text:p>
      <text:p text:style-name="s22"><text:bookmark text:name="anchor36203"/>Часть 3 изменена с 11 августа 2020 г. - <text:a xlink:type="simple" xlink:href="https://internet.garant.ru/document/redirect/74449398/103">Федеральный закон</text:a> от 31 июля 2020 г. N 245-ФЗ</text:p>
      <text:p text:style-name="s22"><text:a xlink:type="simple" xlink:href="https://internet.garant.ru/document/redirect/77699046/36203">См. предыдущую редакцию</text:a></text:p>
      <text:p text:style-name="s1">3. Арбитраж (третейское разбирательство) конкретного спора в профессиональном спорте и спорте высших достижений осуществляется третейским судом в соответствии с <text:a xlink:type="simple" xlink:href="https://internet.garant.ru/document/redirect/71667118/0">правилами</text:a> постоянно действующего арбитражного учреждения, администрирующего арбитраж (третейское разбирательство) споров в профессиональном спорте и спорте высших достижений, утверждаемыми постоянно действующим арбитражным учреждением в соответствии с <text:a xlink:type="simple" xlink:href="https://internet.garant.ru/document/redirect/71295378/0">законодательством</text:a> об арбитраже (третейском разбирательстве) и с учетом особенностей, предусмотренных настоящим Федеральным законом.</text:p>
      <text:p text:style-name="s22header">Информация об изменениях:</text:p>
      <text:p text:style-name="s22"><text:bookmark text:name="anchor36204"/>Часть 4 изменена с 11 августа 2020 г. - <text:a xlink:type="simple" xlink:href="https://internet.garant.ru/document/redirect/74449398/104">Федеральный закон</text:a> от 31 июля 2020 г. N 245-ФЗ</text:p>
      <text:p text:style-name="s22"><text:a xlink:type="simple" xlink:href="https://internet.garant.ru/document/redirect/77699046/36204">См. предыдущую редакцию</text:a></text:p>
      <text:p text:style-name="s1">4. Спор, возникающий в профессиональном спорте или спорте высших достижений, может быть передан на рассмотрение третейского суда при наличии арбитражного соглашения, заключенного в письменной форме в соответствии с требованиями <text:a xlink:type="simple" xlink:href="https://internet.garant.ru/document/redirect/71295378/200">законодательства</text:a> об арбитраже (третейском разбирательстве). Арбитражное соглашение, за исключением арбитражного соглашения о рассмотрении индивидуальных трудовых споров, считается заключенным также в случае, если оно включено в нормы, утверждаемые общероссийской спортивной федерацией или профессиональной спортивной лигой, иными организаторами спортивных мероприятий и устанавливающие права и обязанности субъектов физической культуры и спорта в профессиональном спорте и спорте высших достижений, в положения (регламенты) спортивных соревнований с участием указанных субъектов, в устав общероссийской спортивной федерации или профессиональной спортивной лиги и имеется письменное согласие указанных субъектов, выраженное в заявках, заявлениях, заявочных формах и иных документах, свидетельствующих об их волеизъявлении руководствоваться арбитражным соглашением. Арбитражное соглашение о передаче в арбитраж (третейское разбирательство) индивидуальных трудовых споров спортсменов, тренеров в профессиональном спорте и спорте высших достижений заключается в виде отдельного соглашения в соответствии с законодательством Российской Федерации об арбитраже (третейском разбирательстве) и с учетом особенностей, предусмотренных <text:a xlink:type="simple" xlink:href="https://internet.garant.ru/document/redirect/12125268/348132">трудовым законодательством</text:a>.</text:p>
      <text:p text:style-name="s1"><text:bookmark text:name="anchor36205"/>5. При разрешении споров, возникающих в профессиональном спорте и спорте высших достижений, включая индивидуальные трудовые споры, третейский суд руководствуется нормативными правовыми актами, действующими на территории Российской Федерации, Олимпийской хартией Международного олимпийского комитета, Сводом правил Международного паралимпийского комитета, <text:a xlink:type="simple" xlink:href="https://internet.garant.ru/document/redirect/71852328/0">Всемирным антидопинговым кодексом</text:a>, актами международных спортивных организаций и международных спортивных федераций, положениями (регламентами) спортивных соревнований, утвержденными их организаторами, а также нормами, утвержденными общероссийскими спортивными федерациями и профессиональными спортивными лигами и устанавливающими права и обязанности для признающих такие нормы субъектов физической культуры и спорта.</text:p>
      <text:p text:style-name="s1"><text:bookmark text:name="anchor36206"/>6. Общероссийские спортивные федерации и профессиональные спортивные лиги обязаны устанавливать и применять спортивные санкции к субъектам физической культуры и спорта в профессиональном спорте и спорте высших достижений, не исполняющим решений третейского суда, а также обеспечивать содействие в исполнении указанных решений.</text:p>
      <text:p text:style-name="s22header">Информация об изменениях:</text:p>
      <text:p text:style-name="s22"><text:bookmark text:name="anchor36207"/>Часть 7 изменена с 11 августа 2020 г. - <text:a xlink:type="simple" xlink:href="https://internet.garant.ru/document/redirect/74449398/105">Федеральный закон</text:a> от 31 июля 2020 г. N 245-ФЗ</text:p>
      <text:p text:style-name="s22"><text:a xlink:type="simple" xlink:href="https://internet.garant.ru/document/redirect/77699046/36207">См. предыдущую редакцию</text:a></text:p>
      <text:p text:style-name="s1">7. В рекомендованном списке арбитров постоянно действующего арбитражного учреждения, администрирующего арбитраж (третейское разбирательство) споров в профессиональном спорте и спорте высших достижений, не менее половины арбитров должны соответствовать одному из следующих требований: обладать опытом работы в области физической культуры и спорта не менее пяти лет, предшествующих дате включения их в рекомендованный список арбитров, либо обладать опытом разрешения споров в профессиональном спорте и спорте высших достижений в качестве третейских судей или опытом работы в органах общероссийских или международных спортивных федераций, профессиональных спортивных лиг, осуществляющих досудебное урегулирование споров в профессиональном спорте и спорте высших достижений, не менее четырех лет, предшествующих дате включения их в список арбитров. Остальные арбитры должны иметь ученую степень, присужденную на территории Российской Федерации, по научной специальности, входящей в <text:a xlink:type="simple" xlink:href="https://internet.garant.ru/document/redirect/71516412/1000">перечень</text:a>, который утверждается уполномоченным федеральным органом исполнительной власти на основании рекомендации Совета по совершенствованию третейского разбирательства. При этом не менее одной трети арбитров в рекомендованном списке арбитров постоянно действующего арбитражного учреждения, администрирующего арбитраж (третейское разбирательство) споров в профессиональном спорте и спорте высших достижений, должны составлять арбитры, включенные в рекомендованный список арбитров по представлению профессионального союза, указанного в <text:a xlink:type="simple" xlink:href="#anchor36202">части 2</text:a> настоящей статьи.</text:p>
      <text:p text:style-name="s22header">Информация об изменениях:</text:p>
      <text:p text:style-name="s22"><text:bookmark text:name="anchor36208"/>Статья 36.2 дополнена частью 8 с 11 августа 2020 г. - <text:a xlink:type="simple" xlink:href="https://internet.garant.ru/document/redirect/74449398/106">Федеральный закон</text:a> от 31 июля 2020 г. N 245-ФЗ</text:p>
      <text:p text:style-name="s1">8. Работники, обратившиеся в постоянно действующее арбитражное учреждение, администрирующее арбитраж (третейское разбирательство) споров в профессиональном спорте и спорте высших достижений, с иском по требованиям, вытекающим из трудовых отношений, освобождаются от уплаты арбитражного сбора при подаче иска.</text:p>
      <text:p text:style-name="s22header">Информация об изменениях:</text:p>
      <text:p text:style-name="s22"><text:bookmark text:name="anchor36209"/>Статья 36.2 дополнена частью 9 с 11 августа 2020 г. - <text:a xlink:type="simple" xlink:href="https://internet.garant.ru/document/redirect/74449398/106">Федеральный закон</text:a> от 31 июля 2020 г. N 245-ФЗ</text:p>
      <text:p text:style-name="s1">9. Распределение между сторонами арбитражных расходов, связанных с разрешением в третейском суде индивидуальных трудовых споров спортсменов, тренеров в профессиональном спорте и спорте высших достижений, в том числе суммы предусмотренного <text:a xlink:type="simple" xlink:href="#anchor36208">частью 8</text:a> настоящей статьи арбитражного сбора, производится третейским судом в соответствии с соглашением сторон, а при отсутствии такого соглашения пропорционально удовлетворенным и отклоненным требованиям.</text:p>
      <text:p text:style-name="s1"/>
      <text:p text:style-name="s15"><text:bookmark text:name="anchor3630"/><text:span text:style-name="s10">Статья 36.3.</text:span> Категории споров, рассматриваемых третейским судом в рамках арбитража (третейского разбирательства) в профессиональном спорте и спорте высших достижений</text:p>
      <text:p text:style-name="s1"><text:bookmark text:name="anchor36301"/>1. В рамках арбитража (третейского разбирательства), администрируемого постоянно действующим арбитражным учреждением, предусмотренным <text:a xlink:type="simple" xlink:href="#anchor36201">частью 1 статьи 36.2</text:a> настоящего Федерального закона, могут рассматриваться следующие категории споров:</text:p>
      <text:p text:style-name="s1"><text:bookmark text:name="anchor363011"/>1) о допуске к спортивным соревнованиям;</text:p>
      <text:p text:style-name="s1"><text:bookmark text:name="anchor363012"/>2) о нарушении антидопинговых правил;</text:p>
      <text:p text:style-name="s1"><text:bookmark text:name="anchor363013"/>3) о спортивных санкциях;</text:p>
      <text:p text:style-name="s1"><text:bookmark text:name="anchor363014"/>4) о заключении, об изменении, о прекращении и об исполнении договоров, заключаемых между субъектами физической культуры и спорта в профессиональном спорте и спорте высших достижений;</text:p>
      <text:p text:style-name="s1"><text:bookmark text:name="anchor363015"/>5) о членстве в общероссийских спортивных федерациях, профессиональных спортивных лигах;</text:p>
      <text:p text:style-name="s1"><text:bookmark text:name="anchor363016"/>6) о статусе спортсмена и смене принадлежности спортсмена к профессиональным спортивным клубам, физкультурно-спортивным организациям;</text:p>
      <text:p text:style-name="s1"><text:bookmark text:name="anchor363017"/>7) о полномочиях организаторов спортивных соревнований;</text:p>
      <text:p text:style-name="s22header">Информация об изменениях:</text:p>
      <text:p text:style-name="s22"><text:bookmark text:name="anchor363018"/>Пункт 8 изменен с 1 сентября 2025 г. - <text:a xlink:type="simple" xlink:href="https://internet.garant.ru/document/redirect/411824868/131">Федеральный закон</text:a> от 7 апреля 2025 г. № 65-ФЗ</text:p>
      <text:p text:style-name="s22"><text:a xlink:type="simple" xlink:href="https://internet.garant.ru/document/redirect/76838918/363018">См. предыдущую редакцию</text:a></text:p>
      <text:p text:style-name="s1">8) о правах и об обязанностях членов спортивных сборных команд Российской Федерации, субъектов Российской Федерации и федеральной территории "Сириус";</text:p>
      <text:p text:style-name="s1"><text:bookmark text:name="anchor363019"/>9) о делегировании прав на проведение спортивных соревнований;</text:p>
      <text:p text:style-name="s1"><text:bookmark text:name="anchor3630110"/>10) споры, вытекающие из деятельности спортивных агентов;</text:p>
      <text:p text:style-name="s1"><text:bookmark text:name="anchor3630111"/>11) индивидуальные трудовые споры спортсменов и тренеров в профессиональном спорте и спорте высших достижений;</text:p>
      <text:p text:style-name="s22header">Информация об изменениях:</text:p>
      <text:p text:style-name="s22"><text:bookmark text:name="anchor363111"/>Часть 1 дополнена пунктом 11.1 с 11 августа 2020 г. - <text:a xlink:type="simple" xlink:href="https://internet.garant.ru/document/redirect/74449398/121">Федеральный закон</text:a> от 31 июля 2020 г. N 245-ФЗ</text:p>
      <text:p text:style-name="s1">11.1) споры, связанные с прохождением спортивной подготовки;</text:p>
      <text:p text:style-name="s1"><text:bookmark text:name="anchor3630112"/>12) споры между профессиональной спортивной лигой и соответствующей общероссийской спортивной федерацией по вопросам совместного ведения (требующим взаимного согласования), указанным в <text:a xlink:type="simple" xlink:href="#anchor192013">части 13 статьи 19.2</text:a> настоящего Федерального закона;</text:p>
      <text:p text:style-name="s1"><text:bookmark text:name="anchor3630113"/>13) иные споры, возникающие между субъектами физической культуры и спорта в профессиональном спорте и спорте высших достижений.</text:p>
      <text:p text:style-name="s22header">Информация об изменениях:</text:p>
      <text:p text:style-name="s22"><text:bookmark text:name="anchor36302"/>Часть 2 изменена с 11 августа 2020 г. - <text:a xlink:type="simple" xlink:href="https://internet.garant.ru/document/redirect/74449398/122">Федеральный закон</text:a> от 31 июля 2020 г. N 245-ФЗ</text:p>
      <text:p text:style-name="s22"><text:a xlink:type="simple" xlink:href="https://internet.garant.ru/document/redirect/77699046/36302">См. предыдущую редакцию</text:a></text:p>
      <text:p text:style-name="s1">2. Споры, не предусмотренные <text:a xlink:type="simple" xlink:href="#anchor36301">частью 1</text:a> настоящей статьи, не могут быть предметом рассмотрения в рамках арбитража (третейского разбирательства), администрируемого постоянно действующим арбитражным учреждением, созданным в соответствии с <text:a xlink:type="simple" xlink:href="#anchor36201">частью 1 статьи 36.2</text:a> настоящего Федерального закона.</text:p>
      <text:p text:style-name="s22header">Информация об изменениях:</text:p>
      <text:p text:style-name="s22"><text:bookmark text:name="anchor36303"/>Статья 36.3 дополнена частью 3 с 11 августа 2020 г. - <text:a xlink:type="simple" xlink:href="https://internet.garant.ru/document/redirect/74449398/123">Федеральный закон</text:a> от 31 июля 2020 г. N 245-ФЗ</text:p>
      <text:p text:style-name="s1">3. Споры, предусмотренные <text:a xlink:type="simple" xlink:href="#anchor363012">пунктами 2</text:a>, <text:a xlink:type="simple" xlink:href="#anchor363013">3</text:a> и <text:a xlink:type="simple" xlink:href="#anchor3630111">11 части 1</text:a> настоящей статьи, являются предметом арбитража (третейского разбирательства), администрируемого исключительно постоянно действующим арбитражным учреждением, образованным в соответствии с <text:a xlink:type="simple" xlink:href="#anchor36202">частью 2 статьи 36.2</text:a> настоящего Федерального закона. Указанные споры не могут быть переданы на рассмотрение третейского суда, администрируемого иным арбитражным учреждением (за исключением иностранного арбитражного учреждения в случаях, прямо предусмотренных нормами международных спортивных организаций), а также третейского суда, образованного для разрешения конкретного спора.</text:p>
      <text:p text:style-name="s1"/>
      <text:p text:style-name="s15"><text:bookmark text:name="anchor3640"/><text:span text:style-name="s10">Статья 36.4.</text:span> Иностранные арбитражные учреждения</text:p>
      <text:p text:style-name="s1"><text:bookmark text:name="anchor36401"/>1. Общероссийская спортивная федерация и профессиональная спортивная лига вправе признавать посредством указания на то в учредительных документах иностранное арбитражное учреждение, администрирующее арбитраж (третейское разбирательство) всех или определенных категорий споров между субъектами физической культуры и спорта по соответствующему виду спорта, в том числе споров, отнесенных к его компетенции международной спортивной федерацией по соответствующему виду спорта.</text:p>
      <text:p text:style-name="s22header">Информация об изменениях:</text:p>
      <text:p text:style-name="s22"><text:bookmark text:name="anchor36402"/>Часть 2 изменена с 11 августа 2020 г. - <text:a xlink:type="simple" xlink:href="https://internet.garant.ru/document/redirect/74449398/13">Федеральный закон</text:a> от 31 июля 2020 г. N 245-ФЗ</text:p>
      <text:p text:style-name="s22"><text:a xlink:type="simple" xlink:href="https://internet.garant.ru/document/redirect/77699046/36402">См. предыдущую редакцию</text:a></text:p>
      <text:p text:style-name="s1">2. Рассмотрение споров иностранным третейским судом осуществляется в соответствии с правилами рассмотрения споров, установленными иностранным арбитражным учреждением, администрирующим соответствующий арбитраж (третейское разбирательство).</text:p>
      <text:p text:style-name="s1"><text:bookmark text:name="anchor36403"/>3. Общероссийские спортивные федерации и соответствующие профессиональные спортивные лиги обязаны устанавливать и применять спортивные санкции к соответствующим субъектам физической культуры и спорта, не исполняющим решений третейского суда по спору, администрируемому признанным иностранным арбитражным учреждением, а также обеспечивать содействие в исполнении указанных решений.</text:p>
      <text:p text:style-name="s1"/>
      <text:p text:style-name="s15"><text:bookmark text:name="anchor3650"/><text:span text:style-name="s10">Статья 36.5.</text:span> Досудебный порядок урегулирования споров в области физической культуры и спорта</text:p>
      <text:p text:style-name="s1"><text:bookmark text:name="anchor36501"/>1. Общероссийская спортивная федерация или соответствующая профессиональная спортивная лига вправе устанавливать обязательный для субъектов физической культуры и спорта в профессиональном спорте и спорте высших достижений досудебный порядок урегулирования споров в профессиональном спорте и спорте высших достижений. Общероссийская спортивная федерация или соответствующая профессиональная спортивная лига для целей досудебного урегулирования споров вправе прибегать к процедуре медиации в порядке, установленном законодательством Российской Федерации.</text:p>
      <text:p text:style-name="s1"><text:bookmark text:name="anchor36502"/>2. Для целей реализации досудебного порядка урегулирования споров в профессиональном спорте и спорте высших достижений общероссийские спортивные федерации и профессиональные спортивные лиги вправе создавать в своей структуре органы, к компетенции которых может быть отнесено урегулирование (разрешение) всех или отдельных категорий споров, указанных в <text:a xlink:type="simple" xlink:href="#anchor3630">статье 36.3</text:a> настоящего Федерального закона, с возможностью обжалования всех или отдельных категорий принятых такими органами решений в постоянно действующее арбитражное учреждение, указанное в <text:a xlink:type="simple" xlink:href="#anchor36201">части 1 статьи 36.2</text:a> настоящего Федерального закона, или в иностранное арбитражное учреждение, указанное в <text:a xlink:type="simple" xlink:href="#anchor3640">статье 36.4</text:a> настоящего Федерального закона, в зависимости от имеющегося у общероссийской спортивной федерации или соответствующей профессиональной спортивной лиги арбитражного соглашения.</text:p>
      <text:p text:style-name="s22header">Информация об изменениях:</text:p>
      <text:p text:style-name="s22"><text:bookmark text:name="anchor36503"/>Статья 36.5 дополнена частью 3 с 11 августа 2020 г. - <text:a xlink:type="simple" xlink:href="https://internet.garant.ru/document/redirect/74449398/14">Федеральный закон</text:a> от 31 июля 2020 г. N 245-ФЗ</text:p>
      <text:p text:style-name="s1">3. В состав указанного в <text:a xlink:type="simple" xlink:href="#anchor36502">части 2</text:a> настоящей статьи органа общероссийской спортивной федерации или профессиональной спортивной лиги должно входить не менее пяти членов, при этом не менее одной трети из них должны иметь высшее юридическое образование, подтвержденное выданным на территории Российской Федерации дипломом установленного образца.</text:p>
      <text:p text:style-name="s22header">Информация об изменениях:</text:p>
      <text:p text:style-name="s22"><text:bookmark text:name="anchor36504"/>Статья 36.5 дополнена частью 4 с 11 августа 2020 г. - <text:a xlink:type="simple" xlink:href="https://internet.garant.ru/document/redirect/74449398/14">Федеральный закон</text:a> от 31 июля 2020 г. N 245-ФЗ</text:p>
      <text:p text:style-name="s1">4. Положение об органе общероссийской спортивной федерации или профессиональной спортивной лиги, указанном в <text:a xlink:type="simple" xlink:href="#anchor36502">части 2</text:a> настоящей статьи, и его состав утверждаются органом управления соответствующей общероссийской спортивной федерации или профессиональной спортивной лиги на основании их уставов.</text:p>
      <text:p text:style-name="s1"/>
      <text:h text:outline-level="1" text:style-name="s3"><text:bookmark text:name="anchor600"/>Глава 6. Финансовое, медицинское и иное обеспечение физической культуры и спорта</text:h>
      <text:p text:style-name="s1"/>
      <text:p text:style-name="s22header">Информация об изменениях:</text:p>
      <text:p text:style-name="s22"><text:bookmark text:name="anchor37"/>Наименование изменено с 1 сентября 2025 г. - <text:a xlink:type="simple" xlink:href="https://internet.garant.ru/document/redirect/409494231/11501">Федеральный закон</text:a> от 8 августа 2024 г. № 326-ФЗ</text:p>
      <text:p text:style-name="s22"><text:a xlink:type="simple" xlink:href="https://internet.garant.ru/document/redirect/76838918/37">См. предыдущую редакцию</text:a></text:p>
      <text:p text:style-name="s15"><text:span text:style-name="s10">Статья 37.</text:span> Объекты спорта и иные спортивные сооружения</text:p>
      <text:p text:style-name="s1"><text:bookmark text:name="anchor371"/>1. Объекты спорта относятся к объектам социальной инфраструктуры.</text:p>
      <text:p text:style-name="s22header">Информация об изменениях:</text:p>
      <text:p text:style-name="s22"><text:bookmark text:name="anchor372"/>Часть 2 изменена с 1 сентября 2025 г. - <text:a xlink:type="simple" xlink:href="https://internet.garant.ru/document/redirect/409494231/11502">Федеральный закон</text:a> от 8 августа 2024 г. № 326-ФЗ</text:p>
      <text:p text:style-name="s22"><text:a xlink:type="simple" xlink:href="https://internet.garant.ru/document/redirect/76838918/372">См. предыдущую редакцию</text:a></text:p>
      <text:p text:style-name="s1">2. Объекты спорта и иные спортивные сооружения могут находиться в федеральной собственности, собственности субъектов Российской Федерации, муниципальной собственности, собственности юридических лиц, в том числе физкультурно-спортивных организаций, или физических лиц.</text:p>
      <text:p text:style-name="s22header">Информация об изменениях:</text:p>
      <text:p text:style-name="s22"><text:bookmark text:name="anchor373"/>Часть 3 изменена с 1 сентября 2025 г. - <text:a xlink:type="simple" xlink:href="https://internet.garant.ru/document/redirect/409494231/11503">Федеральный закон</text:a> от 8 августа 2024 г. № 326-ФЗ</text:p>
      <text:p text:style-name="s22"><text:a xlink:type="simple" xlink:href="https://internet.garant.ru/document/redirect/76838918/373">См. предыдущую редакцию</text:a></text:p>
      <text:p text:style-name="s1">3. Потребности в обеспеченности населения объектами спорта определяются в соответствии с <text:a xlink:type="simple" xlink:href="https://internet.garant.ru/document/redirect/12138258/3">законодательством</text:a> о градостроительной деятельности.</text:p>
      <text:p text:style-name="s22header">Информация об изменениях:</text:p>
      <text:p text:style-name="s22"><text:bookmark text:name="anchor374"/>Часть 4 изменена с 1 сентября 2025 г. - <text:a xlink:type="simple" xlink:href="https://internet.garant.ru/document/redirect/409494231/11504">Федеральный закон</text:a> от 8 августа 2024 г. № 326-ФЗ</text:p>
      <text:p text:style-name="s22"><text:a xlink:type="simple" xlink:href="https://internet.garant.ru/document/redirect/76838918/374">См. предыдущую редакцию</text:a></text:p>
      <text:p text:style-name="s1">4. Размещение объектов спорта осуществляется в соответствии с документами территориального планирования и документами градостроительного зонирования.</text:p>
      <text:p text:style-name="s22header">Информация об изменениях:</text:p>
      <text:p text:style-name="s22"><text:bookmark text:name="anchor375"/>Часть 5 изменена с 1 сентября 2025 г. - <text:a xlink:type="simple" xlink:href="https://internet.garant.ru/document/redirect/409494231/11505">Федеральный закон</text:a> от 8 августа 2024 г. № 326-ФЗ</text:p>
      <text:p text:style-name="s22"><text:a xlink:type="simple" xlink:href="https://internet.garant.ru/document/redirect/76838918/375">См. предыдущую редакцию</text:a></text:p>
      <text:p text:style-name="s1">5. Архитектурно-строительное проектирование, строительство и реконструкция объектов спорта осуществляются в соответствии с <text:a xlink:type="simple" xlink:href="https://internet.garant.ru/document/redirect/12138258/3">законодательством</text:a> о градостроительной деятельности, в том числе с соблюдением требований об обеспечении беспрепятственного доступа инвалидов к объектам спорта.</text:p>
      <text:p text:style-name="s22header">Информация об изменениях:</text:p>
      <text:p text:style-name="s22"><text:bookmark text:name="anchor376"/>Часть 6 изменена с 1 сентября 2025 г. - <text:a xlink:type="simple" xlink:href="https://internet.garant.ru/document/redirect/409494231/11506">Федеральный закон</text:a> от 8 августа 2024 г. № 326-ФЗ</text:p>
      <text:p text:style-name="s22"><text:a xlink:type="simple" xlink:href="https://internet.garant.ru/document/redirect/76838918/376">См. предыдущую редакцию</text:a></text:p>
      <text:p text:style-name="s1">6. Лица, в собственности или во владении которых находятся объекты спорта и иные спортивные сооружения, обеспечивают надлежащее техническое оборудование мест проведения физкультурных мероприятий или спортивных мероприятий в соответствии с требованиями технических регламентов, нормами, правилами и требованиями, установленными органами государственного контроля (надзора), санитарными правилами и несут ответственность в соответствии с законодательством Российской Федерации за причинение вреда жизни или здоровью лиц, осуществляющих занятия физической культурой и спортом на таких объектах спорта и иных спортивных сооружениях.</text:p>
      <text:p text:style-name="s22header">Информация об изменениях:</text:p>
      <text:p text:style-name="s22"><text:bookmark text:name="anchor3761"/>Часть 6.1 изменена с 1 сентября 2025 г. - <text:a xlink:type="simple" xlink:href="https://internet.garant.ru/document/redirect/409494231/11507">Федеральный закон</text:a> от 8 августа 2024 г. № 326-ФЗ</text:p>
      <text:p text:style-name="s22"><text:a xlink:type="simple" xlink:href="https://internet.garant.ru/document/redirect/76838918/3761">См. предыдущую редакцию</text:a></text:p>
      <text:p text:style-name="s1">6.1. Собственники, пользователи объектов спорта и иных спортивных сооружений, используемых для проведения официальных спортивных соревнований, обеспечивают надлежащее техническое оборудование мест проведения таких соревнований, позволяющее осуществлять контроль за наличием у зрителей входных билетов или иных документов, предоставляющих право на посещение таких соревнований, а также в случаях, предусмотренных <text:a xlink:type="simple" xlink:href="#anchor20202">частью 2.2 статьи 20</text:a> настоящего Федерального закона, контроль за аутентификацией зрителей, участников официальных спортивных соревнований, иных лиц, задействованных в проведении таких соревнований, с соблюдением порядка идентификации и аутентификации, предусмотренного <text:a xlink:type="simple" xlink:href="#anchor200504">частью 4 статьи 20.5</text:a> настоящего Федерального закона.</text:p>
      <text:p text:style-name="s22header">Информация об изменениях:</text:p>
      <text:p text:style-name="s22"><text:bookmark text:name="anchor377"/><text:a xlink:type="simple" xlink:href="https://internet.garant.ru/document/redirect/70199118/3">Федеральным законом</text:a> от 10 июля 2012 г. N 108-ФЗ часть 7 статьи 37 настоящего Федерального закона изложена в новой редакции</text:p>
      <text:p text:style-name="s22"><text:a xlink:type="simple" xlink:href="https://internet.garant.ru/document/redirect/58045708/377">См. текст части в предыдущей редакции</text:a></text:p>
      <text:p text:style-name="s1">7. Спортивные сооружения, находящиеся в государственной собственности, приватизации не подлежат, за исключением случаев, установленных <text:a xlink:type="simple" xlink:href="https://internet.garant.ru/document/redirect/12157231/180127">федеральными законами</text:a>.</text:p>
      <text:p text:style-name="s22header">Информация об изменениях:</text:p>
      <text:p text:style-name="s22"><text:bookmark text:name="anchor378"/>Часть 8 изменена с 1 сентября 2025 г. - <text:a xlink:type="simple" xlink:href="https://internet.garant.ru/document/redirect/411905022/22">Федеральный закон</text:a> от 21 апреля 2025 г. № 87-ФЗ</text:p>
      <text:p text:style-name="s22"><text:a xlink:type="simple" xlink:href="https://internet.garant.ru/document/redirect/76838918/378">См. предыдущую редакцию</text:a></text:p>
      <text:p text:style-name="s1">8. Использование спортивных сооружений разрешается только для проведения физкультурных мероприятий, спортивных мероприятий, зрелищных мероприятий и для обслуживания указанных мероприятий.</text:p>
      <text:p text:style-name="s22header">Информация об изменениях:</text:p>
      <text:p text:style-name="s22"><text:bookmark text:name="anchor3781"/>Статья 37 дополнена частью 8.1 с 1 сентября 2025 г. - <text:a xlink:type="simple" xlink:href="https://internet.garant.ru/document/redirect/409494231/11508">Федеральный закон</text:a> от 8 августа 2024 г. № 326-ФЗ</text:p>
      <text:p text:style-name="s1">8.1. Использование спортивного сооружения, не являющегося объектом недвижимого имущества, для проведения физкультурного мероприятия или спортивного мероприятия, включенных в Единый календарный план межрегиональных, всероссийских и международных физкультурных мероприятий и спортивных мероприятий, календарные планы физкультурных мероприятий и спортивных мероприятий субъектов Российской Федерации, осуществляется по решению органа исполнительной власти субъекта Российской Федерации, на территории которого планируется проведение таких физкультурного мероприятия или спортивного мероприятия, в <text:a xlink:type="simple" xlink:href="https://internet.garant.ru/document/redirect/412492238/1000">порядке</text:a>, установленном Правительством Российской Федерации.</text:p>
      <text:p text:style-name="s22header">Информация об изменениях:</text:p>
      <text:p text:style-name="s22"><text:bookmark text:name="anchor379"/><text:a xlink:type="simple" xlink:href="https://internet.garant.ru/document/redirect/70418998/172">Федеральным законом</text:a> от 23 июля 2013 г. N 192-ФЗ статья 37 настоящего Федерального закона дополнена частью 9, <text:a xlink:type="simple" xlink:href="https://internet.garant.ru/document/redirect/70418998/31">вступающей в силу</text:a> по истечении ста восьмидесяти дней после дня <text:a xlink:type="simple" xlink:href="https://internet.garant.ru/document/redirect/70418999/0">официального опубликования</text:a> названного Федерального закона</text:p>
      <text:p text:style-name="s1">9. Места проведения официальных спортивных соревнований должны иметь необходимую инфраструктуру, системы видеонаблюдения, позволяющие осуществлять идентификацию физических лиц во время их нахождения в местах проведения официальных спортивных соревнований, и техническое оборудование в соответствии с правилами обеспечения безопасности при проведении официальных спортивных соревнований.</text:p>
      <text:p text:style-name="s22header">Информация об изменениях:</text:p>
      <text:p text:style-name="s22"><text:bookmark text:name="anchor3710"/>Часть 10 изменена с 1 сентября 2025 г. - <text:a xlink:type="simple" xlink:href="https://internet.garant.ru/document/redirect/409494231/11782">Федеральный закон</text:a> от 8 августа 2024 г. № 326-ФЗ</text:p>
      <text:p text:style-name="s22"><text:a xlink:type="simple" xlink:href="https://internet.garant.ru/document/redirect/76838918/3710">См. предыдущую редакцию</text:a></text:p>
      <text:p text:style-name="s1">10. Собственники, пользователи объектов спорта и иных спортивных сооружений, используемых для проведения официальных спортивных соревнований, обязаны:</text:p>
      <text:p text:style-name="s22header">Информация об изменениях:</text:p>
      <text:p text:style-name="s22"><text:bookmark text:name="anchor37101"/>Пункт 1 изменен с 1 сентября 2025 г. - <text:a xlink:type="simple" xlink:href="https://internet.garant.ru/document/redirect/409494231/11783">Федеральный закон</text:a> от 8 августа 2024 г. № 326-ФЗ</text:p>
      <text:p text:style-name="s22"><text:a xlink:type="simple" xlink:href="https://internet.garant.ru/document/redirect/76838918/37101">См. предыдущую редакцию</text:a></text:p>
      <text:p text:style-name="s1">1) обеспечивать надлежащее содержание инфраструктуры объектов спорта и иных спортивных сооружений, систем видеонаблюдения, позволяющих осуществлять идентификацию физических лиц во время их нахождения в местах проведения официальных спортивных соревнований, и технического оборудования в соответствии с <text:a xlink:type="simple" xlink:href="https://internet.garant.ru/document/redirect/70641034/1000">правилами</text:a> обеспечения безопасности при проведении официальных спортивных соревнований;</text:p>
      <text:p text:style-name="s1"><text:bookmark text:name="anchor37102"/>2) обеспечивать беспрепятственный въезд в места проведения официальных спортивных соревнований транспортных средств, в том числе автомобилей оперативных служб;</text:p>
      <text:p text:style-name="s1"><text:bookmark text:name="anchor37103"/>3) осуществлять эвакуацию зрителей и участников официальных спортивных соревнований с мест их проведения в случае угрозы возникновения или при возникновении чрезвычайной ситуации.</text:p>
      <text:p text:style-name="s9header">ГАРАНТ:</text:p>
      <text:p text:style-name="s9">См. <text:a xlink:type="simple" xlink:href="https://internet.garant.ru/document/redirect/57630302/37">комментарии</text:a> к статье 37 настоящего Федерального закона</text:p>
      <text:p text:style-name="s9"/>
      <text:p text:style-name="s22header">Информация об изменениях:</text:p>
      <text:p text:style-name="s22"><text:bookmark text:name="anchor3701"/><text:a xlink:type="simple" xlink:href="https://internet.garant.ru/document/redirect/55170019/0">Федеральным законом</text:a> от 29 ноября 2010 г. N 321-ФЗ настоящий Федеральный закон дополнен статьей 37.1</text:p>
      <text:p text:style-name="s15"><text:span text:style-name="s10">Статья 37.1.</text:span> Всероссийский реестр объектов спорта</text:p>
      <text:p text:style-name="s22header">Информация об изменениях:</text:p>
      <text:p text:style-name="s22"><text:bookmark text:name="anchor37011"/><text:a xlink:type="simple" xlink:href="https://internet.garant.ru/document/redirect/71108404/10151">Федеральным законом</text:a> от 29 июня 2015 г. N 204-ФЗ в часть 1 статьи 37.1 настоящего Федерального закона внесены изменения</text:p>
      <text:p text:style-name="s22"><text:a xlink:type="simple" xlink:href="https://internet.garant.ru/document/redirect/57507392/37011">См. текст части в предыдущей редакции</text:a></text:p>
      <text:p text:style-name="s1">1. Всероссийский реестр объектов спорта формируется в целях систематизации данных о количестве, назначении и состоянии объектов спорта, находящихся на территории Российской Федерации и используемых для проведения физкультурных мероприятий и спортивных мероприятий, включенных в Единый календарный план межрегиональных, всероссийских и международных физкультурных мероприятий и спортивных мероприятий, календарные планы физкультурных мероприятий и спортивных мероприятий субъектов Российской Федерации.</text:p>
      <text:p text:style-name="s1"><text:bookmark text:name="anchor37012"/>2. Всероссийский реестр объектов спорта содержит перечень объектов спорта с указанием следующих сведений о них:</text:p>
      <text:p text:style-name="s1"><text:bookmark text:name="anchor370121"/>1) полное наименование объекта спорта;</text:p>
      <text:p text:style-name="s1"><text:bookmark text:name="anchor370122"/>2) адрес (место нахождения) объекта спорта;</text:p>
      <text:p text:style-name="s1"><text:bookmark text:name="anchor370123"/>3) сведения о лице, в собственности которого находится объект спорта;</text:p>
      <text:p text:style-name="s1"><text:bookmark text:name="anchor370124"/>4) год и месяц ввода в эксплуатацию, окончания реконструкции, капитального ремонта объекта спорта;</text:p>
      <text:p text:style-name="s1"><text:bookmark text:name="anchor370125"/>5) функциональное назначение объекта спорта и возможность использования его подтрибунного пространства;</text:p>
      <text:p text:style-name="s1"><text:bookmark text:name="anchor370126"/>6) единовременная пропускная способность объекта спорта;</text:p>
      <text:p text:style-name="s1"><text:bookmark text:name="anchor370127"/>7) площадь земельного участка, на котором расположен объект спорта (в гектарах);</text:p>
      <text:p text:style-name="s1"><text:bookmark text:name="anchor370128"/>8) наличие или отсутствие сооружений для размещения, обслуживания зрителей, в том числе отдельно стоящих сооружений (балконы, скамьи, трибуны с указанием количества рядов, мест для сидения);</text:p>
      <text:p text:style-name="s22header">Информация об изменениях:</text:p>
      <text:p text:style-name="s22"><text:bookmark text:name="anchor370129"/><text:a xlink:type="simple" xlink:href="https://internet.garant.ru/document/redirect/71368650/242">Федеральным законом</text:a> от 5 апреля 2016 г. N 104-ФЗ пункт 9 части 2 статьи 37.1 настоящего Федерального закона изложен в новой редакции, <text:a xlink:type="simple" xlink:href="https://internet.garant.ru/document/redirect/71368650/30">вступающей в силу</text:a> с 1 июля 2016 г.</text:p>
      <text:p text:style-name="s22"><text:a xlink:type="simple" xlink:href="https://internet.garant.ru/document/redirect/57412416/370129">См. текст пункта в предыдущей редакции</text:a></text:p>
      <text:p text:style-name="s1">9) соответствие объектов спорта <text:a xlink:type="simple" xlink:href="https://internet.garant.ru/document/redirect/70641034/1000">требованиям</text:a> безопасности при проведении физкультурных мероприятий и спортивных мероприятий, установленным в соответствии с законодательством Российской Федерации.</text:p>
      <text:p text:style-name="s1"><text:bookmark text:name="anchor37013"/>3. Федеральный орган исполнительной власти в области физической культуры и спорта осуществляет формирование и ведение Всероссийского реестра объектов спорта.</text:p>
      <text:p text:style-name="s1"><text:bookmark text:name="anchor37014"/>4. <text:a xlink:type="simple" xlink:href="https://internet.garant.ru/document/redirect/70781514/1000">Порядок</text:a> формирования и ведения Всероссийского реестра объектов спорта, предоставления сведений из него и внесения в него изменений устанавливается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37015"/><text:a xlink:type="simple" xlink:href="https://internet.garant.ru/document/redirect/71108404/10152">Федеральным законом</text:a> от 29 июня 2015 г. N 204-ФЗ в часть 5 статьи 37.1 настоящего Федерального закона внесены изменения</text:p>
      <text:p text:style-name="s22"><text:a xlink:type="simple" xlink:href="https://internet.garant.ru/document/redirect/57507392/37015">См. текст части в предыдущей редакции</text:a></text:p>
      <text:p text:style-name="s1">5. Объект спорта, сведения о котором отсутствуют во Всероссийском реестре объектов спорта, не может использоваться для проведения физкультурных мероприятий и спортивных мероприятий, включенных в Единый календарный план межрегиональных, всероссийских и международных физкультурных мероприятий и спортивных мероприятий, календарные планы физкультурных мероприятий и спортивных мероприятий субъектов Российской Федерации, за исключением случая, если объект спорта впервые используется для проведения официального физкультурного мероприятия или спортивного мероприятия.</text:p>
      <text:p text:style-name="s1"><text:bookmark text:name="anchor37016"/>6. Сведения об объектах спорта, содержащиеся во Всероссийском реестре объектов спорта, являются открытыми и общедоступными, за исключением персональных данных лиц, в собственности которых находятся объекты спорта.</text:p>
      <text:p text:style-name="s9header">ГАРАНТ:</text:p>
      <text:p text:style-name="s9">См. <text:a xlink:type="simple" xlink:href="https://internet.garant.ru/document/redirect/57630302/3701">комментарии</text:a> к статье 37.1 настоящего Федерального закона</text:p>
      <text:p text:style-name="s9"/>
      <text:p text:style-name="s15"><text:bookmark text:name="anchor38"/><text:span text:style-name="s10">Статья 38.</text:span> Финансирование физической культуры и спорта</text:p>
      <text:p text:style-name="s1"><text:bookmark text:name="anchor381"/>1. К расходным обязательствам Российской Федерации относятся:</text:p>
      <text:p text:style-name="s22header">Информация об изменениях:</text:p>
      <text:p text:style-name="s22"><text:bookmark text:name="anchor3811"/>Пункт 1 изменен с 16 декабря 2017 г. - <text:a xlink:type="simple" xlink:href="https://internet.garant.ru/document/redirect/71824876/161">Федеральный закон</text:a> от 5 декабря 2017 г. N 373-ФЗ</text:p>
      <text:p text:style-name="s22"><text:a xlink:type="simple" xlink:href="https://internet.garant.ru/document/redirect/57431288/3811">См. предыдущую редакцию</text:a></text:p>
      <text:p text:style-name="s1">1) материально-техническое обеспечение, в том числе обеспечение спортивной экипировкой, финансовое, научно-методическое, медико-биологическое, медицинское и антидопинговое обеспечение спортивных делегаций Российской Федерации, спортивных сборных команд Российской Федерации (за исключением медицинского обеспечения), а также участие в подготовке спортивных сборных команд Российской Федерации (за исключением медицинского обеспечения) к международным спортивным соревнованиям, Олимпийским играм и обеспечение участия спортивных делегаций Российской Федерации в международных спортивных мероприятиях;</text:p>
      <text:p text:style-name="s1"><text:bookmark text:name="anchor3812"/>2) обеспечение спортивных сборных команд Российской Федерации спортсменов-инвалидов, в том числе финансирование их подготовки к всероссийским спортивным соревнованиям и международным спортивным соревнованиям, Паралимпийским играм, Сурдлимпийским играм, Всемирным специальным олимпийским играм и участия в таких соревнованиях;</text:p>
      <text:p text:style-name="s22header">Информация об изменениях:</text:p>
      <text:p text:style-name="s22"><text:bookmark text:name="anchor3813"/>Пункт 3 изменен с 10 января 2021 г. - <text:a xlink:type="simple" xlink:href="https://internet.garant.ru/document/redirect/400157494/21301">Федеральный закон</text:a> от 30 декабря 2020 г. N 524-ФЗ</text:p>
      <text:p text:style-name="s22"><text:a xlink:type="simple" xlink:href="https://internet.garant.ru/document/redirect/77706806/3813">См. предыдущую редакцию</text:a></text:p>
      <text:p text:style-name="s1">3) организация и проведение межрегиональных, всероссийских и международных официальных физкультурных мероприятий;</text:p>
      <text:p text:style-name="s22header">Информация об изменениях:</text:p>
      <text:p text:style-name="s22"><text:bookmark text:name="anchor38131"/><text:a xlink:type="simple" xlink:href="https://internet.garant.ru/document/redirect/71208184/1101">Федеральным законом</text:a> от 5 октября 2015 г. N 274-ФЗ часть 1 статьи 38 настоящего Федерального закона дополнена пунктом 3.1</text:p>
      <text:p text:style-name="s1">3.1) обеспечение условий для реализации комплекса ГТО в соответствии с настоящим Федеральным законом;</text:p>
      <text:p text:style-name="s1"><text:bookmark text:name="anchor3814"/>4) участие в организации межрегиональных, всероссийских и международных официальных спортивных мероприятий;</text:p>
      <text:p text:style-name="s1"/>
      <text:p text:style-name="s22header">Информация об изменениях:</text:p>
      <text:p text:style-name="s22"><text:bookmark text:name="anchor3815"/><text:a xlink:type="simple" xlink:href="https://internet.garant.ru/document/redirect/198161/19">Федеральным законом</text:a> от 7 мая 2010 г. N 82-ФЗ пункт 5 части 1 статьи 38 настоящего Федерального закона изложен в новой редакции, <text:a xlink:type="simple" xlink:href="https://internet.garant.ru/document/redirect/198161/2">вступающей в силу</text:a> по истечении ста восьмидесяти дней после дня <text:a xlink:type="simple" xlink:href="https://internet.garant.ru/document/redirect/298161/0">официального опубликования</text:a> названного Федерального закона</text:p>
      <text:p text:style-name="s22"><text:a xlink:type="simple" xlink:href="https://internet.garant.ru/document/redirect/5756249/3815">См. текст пункта в предыдущей редакции</text:a></text:p>
      <text:p text:style-name="s22"/>
      <text:p text:style-name="s1">5) осуществление мер по предотвращению допинга в спорте и борьбе с ним членами спортивных сборных команд Российской Федерации;</text:p>
      <text:p text:style-name="s22header">Информация об изменениях:</text:p>
      <text:p text:style-name="s22"><text:bookmark text:name="anchor3816"/><text:a xlink:type="simple" xlink:href="https://internet.garant.ru/document/redirect/71108404/101612">Федеральным законом</text:a> от 29 июня 2015 г. N 204-ФЗ в пункт 6 части 1 статьи 38 настоящего Федерального закона внесены изменения</text:p>
      <text:p text:style-name="s22"><text:a xlink:type="simple" xlink:href="https://internet.garant.ru/document/redirect/57507392/3816">См. текст пункта в предыдущей редакции</text:a></text:p>
      <text:p text:style-name="s1">6) обеспечение деятельности федерального центра спортивной подготовки, федерального центра подготовки спортивного резерва, научных учреждений, научных организаций в области физической культуры и спорта;</text:p>
      <text:p text:style-name="s1"><text:bookmark text:name="anchor3817"/>7) обеспечение проведения научных исследований федерального значения в области физической культуры и спорта, в том числе в области разработки спортивных изделий;</text:p>
      <text:p text:style-name="s1"><text:bookmark text:name="anchor3818"/>8) осуществление пропаганды физической культуры, спорта и здорового образа жизни;</text:p>
      <text:p text:style-name="s1"><text:bookmark text:name="anchor3819"/>9) <text:a xlink:type="simple" xlink:href="https://internet.garant.ru/document/redirect/70833208/351">утратил силу</text:a>;</text:p>
      <text:p text:style-name="s22header">Информация об изменениях:</text:p>
      <text:p text:style-name="s22">См. текст <text:a xlink:type="simple" xlink:href="https://internet.garant.ru/document/redirect/57502301/3819">пункта 9 части 1 статьи 38</text:a></text:p>
      <text:p text:style-name="s1"><text:bookmark text:name="anchor38110"/>10) обеспечение подготовки граждан допризывного и призывного возрастов по военно-прикладным и служебно-прикладным видам спорта;</text:p>
      <text:p text:style-name="s22header">Информация об изменениях:</text:p>
      <text:p text:style-name="s22"><text:bookmark text:name="anchor38111"/>Пункт 11 изменен с 1 сентября 2025 г. - <text:a xlink:type="simple" xlink:href="https://internet.garant.ru/document/redirect/409494231/1161">Федеральный закон</text:a> от 8 августа 2024 г. № 326-ФЗ</text:p>
      <text:p text:style-name="s22"><text:a xlink:type="simple" xlink:href="https://internet.garant.ru/document/redirect/76838918/38111">См. предыдущую редакцию</text:a></text:p>
      <text:p text:style-name="s1">11) реализация программ развития физической культуры и спорта в Российской Федерации, в том числе организация строительства, реконструкции и ремонта объектов спорта, создания и содержания иных спортивных сооружений, находящихся в федеральной собственности;</text:p>
      <text:p text:style-name="s22header">Информация об изменениях:</text:p>
      <text:p text:style-name="s22"><text:bookmark text:name="anchor38112"/><text:a xlink:type="simple" xlink:href="https://internet.garant.ru/document/redirect/71108404/101613">Федеральным законом</text:a> от 29 июня 2015 г. N 204-ФЗ в пункт 12 части 1 статьи 38 настоящего Федерального закона внесены изменения</text:p>
      <text:p text:style-name="s22"><text:a xlink:type="simple" xlink:href="https://internet.garant.ru/document/redirect/57507392/38112">См. текст пункта в предыдущей редакции</text:a></text:p>
      <text:p text:style-name="s1">12) осуществление иных мероприятий и программ, в том числе предусмотренных настоящим Федеральным законом.</text:p>
      <text:p text:style-name="s1"><text:bookmark text:name="anchor382"/>2. К расходным обязательствам субъектов Российской Федерации относятся:</text:p>
      <text:p text:style-name="s22header">Информация об изменениях:</text:p>
      <text:p text:style-name="s22"><text:bookmark text:name="anchor3821"/>Пункт 1 изменен с 1 сентября 2025 г. - <text:a xlink:type="simple" xlink:href="https://internet.garant.ru/document/redirect/409494231/1162">Федеральный закон</text:a> от 8 августа 2024 г. № 326-ФЗ</text:p>
      <text:p text:style-name="s22"><text:a xlink:type="simple" xlink:href="https://internet.garant.ru/document/redirect/76838918/3821">См. предыдущую редакцию</text:a></text:p>
      <text:p text:style-name="s1">1) организация и осуществление региональных программ и проектов и межмуниципальных программ и проектов в области физической культуры и спорта, в том числе организация строительства, реконструкции и ремонта объектов спорта, создания и содержания иных спортивных сооружений, находящихся в собственности субъектов Российской Федерации;</text:p>
      <text:p text:style-name="s1"><text:bookmark text:name="anchor3822"/>2) организация проведения региональных официальных физкультурных мероприятий и спортивных мероприятий и межмуниципальных официальных физкультурных мероприятий и спортивных мероприятий;</text:p>
      <text:p text:style-name="s22header">Информация об изменениях:</text:p>
      <text:p text:style-name="s22"><text:bookmark text:name="anchor38221"/><text:a xlink:type="simple" xlink:href="https://internet.garant.ru/document/redirect/71208184/1102">Федеральным законом</text:a> от 5 октября 2015 г. N 274-ФЗ часть 2 статьи 38 настоящего Федерального закона дополнена пунктом 2.1</text:p>
      <text:p text:style-name="s1">2.1) обеспечение условий для реализации комплекса ГТО в соответствии с настоящим Федеральным законом;</text:p>
      <text:p text:style-name="s1"><text:bookmark text:name="anchor3823"/>3) обеспечение деятельности региональных центров спортивной подготовки;</text:p>
      <text:p text:style-name="s22header">Информация об изменениях:</text:p>
      <text:p text:style-name="s22"><text:bookmark text:name="anchor3824"/>Пункт 4 изменен с 16 декабря 2017 г. - <text:a xlink:type="simple" xlink:href="https://internet.garant.ru/document/redirect/71824876/162">Федеральный закон</text:a> от 5 декабря 2017 г. N 373-ФЗ</text:p>
      <text:p text:style-name="s22"><text:a xlink:type="simple" xlink:href="https://internet.garant.ru/document/redirect/57431288/3824">См. предыдущую редакцию</text:a></text:p>
      <text:p text:style-name="s1">4) материально-техническое обеспечение, в том числе обеспечение спортивной экипировкой, финансовое, научно-методическое, медико-биологическое и антидопинговое обеспечение спортивных сборных команд субъектов Российской Федерации, в том числе обеспечение их подготовки к межрегиональным спортивным соревнованиям, всероссийским спортивным соревнованиям и международным спортивным соревнованиям и их участия в таких спортивных соревнованиях;</text:p>
      <text:p text:style-name="s1"><text:bookmark text:name="anchor3825"/>5) обеспечение развития физической культуры и спорта инвалидов и лиц с ограниченными возможностями здоровья;</text:p>
      <text:p text:style-name="s22header">Информация об изменениях:</text:p>
      <text:p text:style-name="s22"><text:bookmark text:name="anchor3826"/><text:a xlink:type="simple" xlink:href="https://internet.garant.ru/document/redirect/71108404/10162">Федеральным законом</text:a> от 29 июня 2015 г. N 204-ФЗ в пункт 6 части 2 статьи 38 настоящего Федерального закона внесены изменения</text:p>
      <text:p text:style-name="s22"><text:a xlink:type="simple" xlink:href="https://internet.garant.ru/document/redirect/57507392/3826">См. текст пункта в предыдущей редакции</text:a></text:p>
      <text:p text:style-name="s1">6) обеспечение иных мероприятий и программ, в том числе предусмотренных настоящим Федеральным законом.</text:p>
      <text:p text:style-name="s22header">Информация об изменениях:</text:p>
      <text:p text:style-name="s22"><text:bookmark text:name="anchor38201"/>Статья 38 дополнена частью 2.1 с 1 сентября 2025 г. - <text:a xlink:type="simple" xlink:href="https://internet.garant.ru/document/redirect/411824868/1321">Федеральный закон</text:a> от 7 апреля 2025 г. № 65-ФЗ</text:p>
      <text:p text:style-name="s1">2.1. К расходным обязательствам федеральной территории "Сириус" относятся:</text:p>
      <text:p text:style-name="s1"><text:bookmark text:name="anchor38211"/>1) организация и осуществление программ и проектов в области физической культуры и спорта федеральной территории "Сириус";</text:p>
      <text:p text:style-name="s1"><text:bookmark text:name="anchor38212"/>2) организация проведения официальных физкультурных мероприятий и спортивных мероприятий федеральной территории "Сириус";</text:p>
      <text:p text:style-name="s1"><text:bookmark text:name="anchor38213"/>3) обеспечение условий для реализации в федеральной территории "Сириус" комплекса ГТО в соответствии с настоящим Федеральным законом;</text:p>
      <text:p text:style-name="s1"><text:bookmark text:name="anchor38214"/>4) обеспечение деятельности центров спортивной подготовки федеральной территории "Сириус";</text:p>
      <text:p text:style-name="s1"><text:bookmark text:name="anchor38215"/>5) материально-техническое обеспечение, в том числе обеспечение спортивной экипировкой, финансовое, научно-методическое, медико-биологическое и антидопинговое обеспечение спортивных сборных команд федеральной территории "Сириус", в том числе обеспечение их подготовки к межрегиональным и всероссийским официальным спортивным соревнованиям и их участия в таких спортивных соревнованиях;</text:p>
      <text:p text:style-name="s1"><text:bookmark text:name="anchor38216"/>6) обеспечение в федеральной территории "Сириус" развития физической культуры и спорта инвалидов и лиц с ограниченными возможностями здоровья;</text:p>
      <text:p text:style-name="s1"><text:bookmark text:name="anchor38217"/>7) обеспечение условий для развития в федеральной территории "Сириус" физической культуры, школьного спорта и массового спорта;</text:p>
      <text:p text:style-name="s1"><text:bookmark text:name="anchor38218"/>8) обеспечение иных мероприятий и программ, в том числе предусмотренных настоящим Федеральным законом.</text:p>
      <text:p text:style-name="s22header">Информация об изменениях:</text:p>
      <text:p text:style-name="s22"><text:bookmark text:name="anchor383"/><text:a xlink:type="simple" xlink:href="https://internet.garant.ru/document/redirect/70833208/352">Федеральным законом</text:a> от 31 декабря 2014 г. N 523-ФЗ в часть 3 статьи 38 настоящего Федерального закона внесены изменения</text:p>
      <text:p text:style-name="s22"><text:a xlink:type="simple" xlink:href="https://internet.garant.ru/document/redirect/57502301/383">См. текст части в предыдущей редакции</text:a></text:p>
      <text:p text:style-name="s1">3. Органы государственной власти субъектов Российской Федерации за счет средств бюджетов субъектов Российской Федерации вправе обеспечивать мероприятия по подготовке спортивных сборных команд Российской Федерации к международным спортивным соревнованиям и участию в таких спортивных соревнованиях, если в таких спортивных соревнованиях участвуют спортсмены этих субъектов Российской Федерации.</text:p>
      <text:p text:style-name="s22header">Информация об изменениях:</text:p>
      <text:p text:style-name="s22"><text:bookmark text:name="anchor38301"/>Статья 38 дополнена частью 3.1 с 1 сентября 2025 г. - <text:a xlink:type="simple" xlink:href="https://internet.garant.ru/document/redirect/411824868/1322">Федеральный закон</text:a> от 7 апреля 2025 г. № 65-ФЗ</text:p>
      <text:p text:style-name="s1">3.1. Органы публичной власти федеральной территории "Сириус" за счет средств бюджета федеральной территории "Сириус" вправе обеспечивать мероприятия по подготовке спортивных сборных команд Российской Федерации к международным спортивным соревнованиям и участию в таких спортивных соревнованиях, если в таких спортивных соревнованиях участвуют спортсмены федеральной территории "Сириус".</text:p>
      <text:p text:style-name="s1"><text:bookmark text:name="anchor384"/>4. К расходным обязательствам муниципальных образований относятся:</text:p>
      <text:p text:style-name="s22header">Информация об изменениях:</text:p>
      <text:p text:style-name="s22"><text:bookmark text:name="anchor3841"/>Пункт 1 изменен с 10 января 2021 г. - <text:a xlink:type="simple" xlink:href="https://internet.garant.ru/document/redirect/400157494/21302">Федеральный закон</text:a> от 30 декабря 2020 г. N 524-ФЗ</text:p>
      <text:p text:style-name="s22"><text:a xlink:type="simple" xlink:href="https://internet.garant.ru/document/redirect/77706806/3841">См. предыдущую редакцию</text:a></text:p>
      <text:p text:style-name="s1">1) обеспечение условий для развития на территориях муниципальных районов, поселений, муниципальных округов, городских округов физической культуры, школьного спорта и массового спорта;</text:p>
      <text:p text:style-name="s1"><text:bookmark text:name="anchor3842"/>2) организация проведения муниципальных официальных физкультурных мероприятий и спортивных мероприятий;</text:p>
      <text:p text:style-name="s22header">Информация об изменениях:</text:p>
      <text:p text:style-name="s22"><text:bookmark text:name="anchor38421"/><text:a xlink:type="simple" xlink:href="https://internet.garant.ru/document/redirect/71208184/1103">Федеральным законом</text:a> от 5 октября 2015 г. N 274-ФЗ часть 4 статьи 38 настоящего Федерального закона дополнена пунктом 2.1</text:p>
      <text:p text:style-name="s1">2.1) обеспечение условий для реализации комплекса ГТО в соответствии с настоящим Федеральным законом;</text:p>
      <text:p text:style-name="s22header">Информация об изменениях:</text:p>
      <text:p text:style-name="s22"><text:bookmark text:name="anchor38422"/>Часть 4 дополнена пунктом 2.2 с 1 сентября 2025 г. - <text:a xlink:type="simple" xlink:href="https://internet.garant.ru/document/redirect/409494231/1163">Федеральный закон</text:a> от 8 августа 2024 г. № 326-ФЗ</text:p>
      <text:p text:style-name="s1">2.2) организация строительства, реконструкции и ремонта объектов спорта, создания и содержания иных спортивных сооружений, находящихся в муниципальной собственности;</text:p>
      <text:p text:style-name="s1"><text:bookmark text:name="anchor3843"/>3) <text:a xlink:type="simple" xlink:href="https://internet.garant.ru/document/redirect/12164249/284">утратил силу</text:a>;</text:p>
      <text:p text:style-name="s22header">Информация об изменениях:</text:p>
      <text:p text:style-name="s22">См. текст <text:a xlink:type="simple" xlink:href="https://internet.garant.ru/document/redirect/5425244/3843">пункта 3 части 4 статьи 38</text:a></text:p>
      <text:p text:style-name="s22"><text:bookmark text:name="anchor3844"/><text:a xlink:type="simple" xlink:href="https://internet.garant.ru/document/redirect/71108404/101632">Федеральным законом</text:a> от 29 июня 2015 г. N 204-ФЗ пункт 4 части 4 статьи 38 настоящего Федерального закона изложен в новой редакции</text:p>
      <text:p text:style-name="s22"><text:a xlink:type="simple" xlink:href="https://internet.garant.ru/document/redirect/57507392/3844">См. текст пункта в предыдущей редакции</text:a></text:p>
      <text:p text:style-name="s1">4) обеспечение иных мер для развития физической культуры, школьного спорта и массового спорта, в том числе предусмотренных настоящим Федеральным законом.</text:p>
      <text:p text:style-name="s22header">Информация об изменениях:</text:p>
      <text:p text:style-name="s22"><text:bookmark text:name="anchor38410"/>Часть 4.1 изменена с 10 января 2021 г. - <text:a xlink:type="simple" xlink:href="https://internet.garant.ru/document/redirect/400157494/21303">Федеральный закон</text:a> от 30 декабря 2020 г. N 524-ФЗ</text:p>
      <text:p text:style-name="s22"><text:a xlink:type="simple" xlink:href="https://internet.garant.ru/document/redirect/77706806/38410">См. предыдущую редакцию</text:a></text:p>
      <text:p text:style-name="s1">4.1. Органы местного самоуправления в области физической культуры и спорта за счет средств местных бюджетов вправе обеспечивать мероприятия по подготовке спортивных сборных команд муниципальных районов и муниципальных округов, городских округов к официальным спортивным соревнованиям и участию в таких спортивных соревнованиях.</text:p>
      <text:p text:style-name="s22header">Информация об изменениях:</text:p>
      <text:p text:style-name="s22"><text:bookmark text:name="anchor38420"/>Статья 38 дополнена частью 4.2 с 1 сентября 2025 г. - <text:a xlink:type="simple" xlink:href="https://internet.garant.ru/document/redirect/409494231/1164">Федеральный закон</text:a> от 8 августа 2024 г. № 326-ФЗ</text:p>
      <text:p text:style-name="s1">4.2. Федеральные органы исполнительной власти за счет средств федерального бюджета вправе участвовать в организации строительства, реконструкции и ремонта объектов спорта, создания и содержания иных спортивных сооружений, находящихся в собственности субъектов Российской Федерации, муниципальной собственности, а также в собственности юридических лиц, в том числе физкультурно-спортивных организаций, или физических лиц.</text:p>
      <text:p text:style-name="s1"><text:bookmark text:name="anchor385"/>5. Финансирование физической культуры и спорта может осуществляться также из иных не запрещенных законодательством Российской Федерации источников.</text:p>
      <text:p text:style-name="s9header">ГАРАНТ:</text:p>
      <text:p text:style-name="s9">См. <text:a xlink:type="simple" xlink:href="https://internet.garant.ru/document/redirect/57630302/38">комментарии</text:a> к статье 38 настоящего Федерального закона</text:p>
      <text:p text:style-name="s9"/>
      <text:p text:style-name="s22header">Информация об изменениях:</text:p>
      <text:p text:style-name="s22"><text:bookmark text:name="anchor39"/>Наименование изменено с 1 сентября 2025 г. - <text:a xlink:type="simple" xlink:href="https://internet.garant.ru/document/redirect/411824868/1331">Федеральный закон</text:a> от 7 апреля 2025 г. № 65-ФЗ</text:p>
      <text:p text:style-name="s22"><text:a xlink:type="simple" xlink:href="https://internet.garant.ru/document/redirect/76838918/39">См. предыдущую редакцию</text:a></text:p>
      <text:p text:style-name="s15"><text:span text:style-name="s10">Статья 39.</text:span> Медицинское обеспечение физической культуры и спорта и медико-биологическое обеспечение спортсменов спортивных сборных команд Российской Федерации, спортивных сборных команд субъектов Российской Федерации и спортивных сборных команд федеральной территории "Сириус"</text:p>
      <text:p text:style-name="s1"><text:bookmark text:name="anchor391"/>1. Медицинское обеспечение лиц, занимающихся физической культурой и спортом, включает в себя:</text:p>
      <text:p text:style-name="s1"><text:bookmark text:name="anchor3911"/>1) систематический контроль за состоянием здоровья этих лиц;</text:p>
      <text:p text:style-name="s1"><text:bookmark text:name="anchor3912"/>2) оценку адекватности физических нагрузок этих лиц состоянию их здоровья;</text:p>
      <text:p text:style-name="s1"><text:bookmark text:name="anchor3913"/>3) профилактику и лечение заболеваний этих лиц и полученных ими травм, их медицинскую реабилитацию;</text:p>
      <text:p text:style-name="s1"><text:bookmark text:name="anchor3914"/>4) восстановление их здоровья средствами и методами, используемыми при занятиях физической культурой и спортом.</text:p>
      <text:p text:style-name="s22header">Информация об изменениях:</text:p>
      <text:p text:style-name="s22"><text:bookmark text:name="anchor392"/>Часть 2 изменена с 1 января 2023 г. - <text:a xlink:type="simple" xlink:href="https://internet.garant.ru/document/redirect/400720737/1026">Федеральный закон</text:a> от 30 апреля 2021 г. N 127-ФЗ</text:p>
      <text:p text:style-name="s22"><text:a xlink:type="simple" xlink:href="https://internet.garant.ru/document/redirect/77308189/392">См. предыдущую редакцию</text:a></text:p>
      <text:p text:style-name="s1">2. Лицо, желающее заниматься физической культурой и спортом, может быть принято в организацию, реализующую дополнительные образовательные программы спортивной подготовки, иную организацию для занятий физической культурой и спортом и (или) допущено к выполнению нормативов испытаний (тестов) комплекса ГТО только при наличии документов, подтверждающих прохождение медицинского осмотра в соответствии с <text:a xlink:type="simple" xlink:href="#anchor394">частью 4</text:a> настоящей статьи.</text:p>
      <text:p text:style-name="s1"><text:bookmark text:name="anchor393"/>3. Организаторы физкультурных мероприятий и спортивных мероприятий обязаны осуществлять медицинское обеспечение их участников.</text:p>
      <text:p text:style-name="s1"><text:bookmark text:name="anchor394"/>4. <text:span text:style-name="s8">Порядок</text:span> организации оказания медицинской помощи лицам, занимающимся физической культурой и спортом (в том числе при подготовке и проведении физкультурных мероприятий и спортивных мероприятий), включая порядок медицинского осмотра лиц, желающих пройти спортивную подготовку, заниматься физической культурой и спортом в организациях и (или) выполнить нормативы испытаний (тестов) комплекса ГТО, устанавливае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text:p>
      <text:p text:style-name="s1"><text:bookmark text:name="anchor395"/>5. В период проведения на территории Российской Федерации официальных физкультурных мероприятий и спортивных мероприятий лица, получившие медицинское или фармацевтическое образование в иностранных государствах и заявленные физкультурно-спортивными организациями иностранных государств в качестве медицинских специалистов, вправе осуществлять медицинское обеспечение представителей физкультурно-спортивных организаций и участников официальных физкультурных мероприятий и спортивных мероприятий этих иностранных государств на территориях, определенных организаторами официальных физкультурных мероприятий и спортивных мероприятий, без прохождения процедуры допуска к осуществлению медицинской или фармацевтической деятельности, предусмотренной законодательством Российской Федерации.</text:p>
      <text:p text:style-name="s22header">Информация об изменениях:</text:p>
      <text:p text:style-name="s22"><text:bookmark text:name="anchor396"/>Часть 6 изменена с 1 сентября 2025 г. - <text:a xlink:type="simple" xlink:href="https://internet.garant.ru/document/redirect/411824868/1332">Федеральный закон</text:a> от 7 апреля 2025 г. № 65-ФЗ</text:p>
      <text:p text:style-name="s22"><text:a xlink:type="simple" xlink:href="https://internet.garant.ru/document/redirect/76838918/396">См. предыдущую редакцию</text:a></text:p>
      <text:p text:style-name="s1">6. Медико-биологическое обеспечение спортсменов спортивных сборных команд Российской Федерации, спортивных сборных команд субъектов Российской Федерации и спортивных сборных команд федеральной территории "Сириус" осуществляется в соответствии с <text:a xlink:type="simple" xlink:href="https://internet.garant.ru/document/redirect/12191967/4210">законодательством</text:a> в сфере охраны здоровья и <text:a xlink:type="simple" xlink:href="#anchor4">законодательством</text:a> о физической культуре и спорте.</text:p>
      <text:p text:style-name="s9header">ГАРАНТ:</text:p>
      <text:p text:style-name="s9">См. <text:a xlink:type="simple" xlink:href="https://internet.garant.ru/document/redirect/405285221/1000">Паспорт</text:a> комплекса процессных мероприятий "Медико-биологическое обеспечение спортсменов спортивных сборных команд Российской Федерации", утвержденный <text:a xlink:type="simple" xlink:href="https://internet.garant.ru/document/redirect/405285221/0">приказом</text:a> Федерального медико-биологического агентства от 30 декабря 2021 г. N 280</text:p>
      <text:p text:style-name="s9">См. <text:a xlink:type="simple" xlink:href="https://internet.garant.ru/document/redirect/57630302/39">комментарии</text:a> к статье 39 настоящего Федерального закона</text:p>
      <text:p text:style-name="s9"/>
      <text:h text:outline-level="1" text:style-name="s3"><text:bookmark text:name="anchor700"/>Глава 7. Международная спортивная деятельность</text:h>
      <text:p text:style-name="s1"/>
      <text:p text:style-name="s15"><text:bookmark text:name="anchor40"/><text:span text:style-name="s10">Статья 40.</text:span> Международное сотрудничество Российской Федерации в области физической культуры и спорта</text:p>
      <text:p text:style-name="s1"><text:bookmark text:name="anchor4010"/>1. Международное сотрудничество Российской Федерации в области физической культуры и спорта осуществляется в соответствии с международными договорами Российской Федерации и законодательством Российской Федерации.</text:p>
      <text:p text:style-name="s22header">Информация об изменениях:</text:p>
      <text:p text:style-name="s22"><text:bookmark text:name="anchor4020"/>Часть 2 изменена с 24 июля 2024 г. - <text:a xlink:type="simple" xlink:href="https://internet.garant.ru/document/redirect/409423755/19">Федеральный закон</text:a> от 24 июля 2024 г. № 214-ФЗ</text:p>
      <text:p text:style-name="s22"><text:a xlink:type="simple" xlink:href="https://internet.garant.ru/document/redirect/76840265/4020">См. предыдущую редакцию</text:a></text:p>
      <text:p text:style-name="s1">2. Российские физкультурно-спортивные организации в отношениях со спортивными организациями иностранных государств соблюдают международные договоры Российской Федерации, а в случае, если российские физкультурно-спортивные организации являются членами международных спортивных организаций, также утвержденные ими регламенты и требования.</text:p>
      <text:p text:style-name="s1"><text:bookmark text:name="anchor4030"/>3. На территории Российской Федерации могут создаваться международные физкультурно-спортивные организации, а также филиалы и представительства международных физкультурно-спортивных организаций. Российские физкультурно-спортивные организации имеют право в установленном законодательством Российской Федерации <text:a xlink:type="simple" xlink:href="https://internet.garant.ru/document/redirect/74588362/1000">порядке</text:a> привлекать к осуществлению своей деятельности иностранных граждан и лиц без гражданства, а также самостоятельно распоряжаться полученными от иностранных государств, международных организаций, иностранных организаций, иностранных граждан и лиц без гражданства денежными средствами и иным имуществом.</text:p>
      <text:p text:style-name="s9header">ГАРАНТ:</text:p>
      <text:p text:style-name="s9">Об установлении допустимой доли иностранных работников, используемых хозяйствующими субъектами, осуществляющими на территории РФ деятельность в области спорта (код <text:a xlink:type="simple" xlink:href="https://internet.garant.ru/document/redirect/70650726/9319">93.19</text:a>),</text:p>
      <text:p text:style-name="s9">на 2026 г. - <text:a xlink:type="simple" xlink:href="https://internet.garant.ru/document/redirect/413257801/117">постановление</text:a> Правительства Российской Федерации от 5 декабря 2025 г. № 1995</text:p>
      <text:p text:style-name="s9">на 2025 г. - <text:a xlink:type="simple" xlink:href="https://internet.garant.ru/document/redirect/411162719/194">постановление</text:a> Правительства Российской Федерации от 16 декабря 2024 г. N 1796</text:p>
      <text:p text:style-name="s9">на 2024 г. - <text:a xlink:type="simple" xlink:href="https://internet.garant.ru/document/redirect/407727170/117">постановление</text:a> Правительства РФ от 16 сентября 2023 г. N 1511</text:p>
      <text:p text:style-name="s9">на 2023 г. - <text:a xlink:type="simple" xlink:href="https://internet.garant.ru/document/redirect/405387099/116">постановление</text:a> Правительства РФ от 3 октября 2022 г. N 1751</text:p>
      <text:p text:style-name="s9">на 2022 г. - <text:a xlink:type="simple" xlink:href="https://internet.garant.ru/document/redirect/402900623/116">постановление</text:a> Правительства РФ от 7 октября 2021 г. N 1706</text:p>
      <text:p text:style-name="s9">на 2021 г. - <text:a xlink:type="simple" xlink:href="https://internet.garant.ru/document/redirect/74906978/116">постановление</text:a> Правительства РФ от 12 ноября 2020 г. N 1823</text:p>
      <text:p text:style-name="s9">на 2020 г - <text:a xlink:type="simple" xlink:href="https://internet.garant.ru/document/redirect/72816152/20">постановление</text:a> Правительства РФ от 30 сентября 2019 г. N 1271</text:p>
      <text:p text:style-name="s9">на 2019 г. - <text:a xlink:type="simple" xlink:href="https://internet.garant.ru/document/redirect/72106536/110">постановление</text:a> Правительства РФ от 14 ноября 2018 г. N 1365</text:p>
      <text:p text:style-name="s9">на 2018 г. - <text:a xlink:type="simple" xlink:href="https://internet.garant.ru/document/redirect/71826600/19">постановление</text:a> Правительства РФ от 4 декабря 2017 г. N 1467</text:p>
      <text:p text:style-name="s9">на 2017 г. - <text:a xlink:type="simple" xlink:href="https://internet.garant.ru/document/redirect/71560030/13">постановление</text:a> Правительства РФ от 8 декабря 2016 г. N 1315;</text:p>
      <text:p text:style-name="s9">на 2016 г. - <text:a xlink:type="simple" xlink:href="https://internet.garant.ru/document/redirect/71281914/107">постановление</text:a> Правительства РФ от 12 декабря 2015 г. N 1358;</text:p>
      <text:p text:style-name="s9">на 2015 г. - <text:a xlink:type="simple" xlink:href="https://internet.garant.ru/document/redirect/70826802/112">постановление</text:a> Правительства РФ от 19 декабря 2014 г. N 1420</text:p>
      <text:p text:style-name="s1"><text:bookmark text:name="anchor4040"/>4. В состав органов международных физкультурно-спортивных организаций и их структурных подразделений, осуществляющих деятельность на территории Российской Федерации, могут входить лица, замещающие государственные должности или муниципальные должности, должности государственной или муниципальной службы.</text:p>
      <text:p text:style-name="s9header">ГАРАНТ:</text:p>
      <text:p text:style-name="s9">См. <text:a xlink:type="simple" xlink:href="https://internet.garant.ru/document/redirect/57630302/40">комментарии</text:a> к статье 40 настоящего Федерального закона</text:p>
      <text:p text:style-name="s9"/>
      <text:h text:outline-level="1" text:style-name="s3"><text:bookmark text:name="anchor800"/>Глава 8. Заключительные положения</text:h>
      <text:p text:style-name="s1"/>
      <text:p text:style-name="s15"><text:bookmark text:name="anchor41"/><text:span text:style-name="s10">Статья 41.</text:span> Заключительные положения</text:p>
      <text:p text:style-name="s1"><text:bookmark text:name="anchor411"/>1. Аккредитованные федеральным органом исполнительной власти в области физической культуры и спорта в установленном порядке на день вступления в силу настоящего Федерального закона общероссийские физкультурно-спортивные общественные объединения (федерации, союзы, ассоциации) по соответствующим видам спорта считаются приобретшими статус общероссийских спортивных федераций в день <text:a xlink:type="simple" xlink:href="#anchor43">вступления в силу</text:a> настоящего Федерального закона и включаются федеральным органом исполнительной власти в области физической культуры и спорта в реестр общероссийских спортивных федераций без представления каких-либо дополнительных сведений и документов.</text:p>
      <text:p text:style-name="s1"><text:bookmark text:name="anchor412"/>2. В течение четырех лет со дня вступления в силу настоящего Федерального закона для сохранения статуса общероссийских спортивных федераций учредительные документы аккредитованных федеральным органом исполнительной власти в области физической культуры и спорта в установленном порядке на день вступления в силу настоящего Федерального закона общероссийских физкультурно-спортивных общественных объединений (федераций, союзов, ассоциаций) по соответствующим видам спорта должны быть приведены в соответствие с установленными настоящим Федеральным законом требованиями к общероссийским спортивным федерациям. Наряду с этими требованиями указанные общероссийские физкультурно-спортивные общественные объединения (федерации, союзы, ассоциации) по различным видам спорта в течение срока, установленного настоящей частью, обязаны выполнить предусмотренные <text:a xlink:type="simple" xlink:href="#anchor143">частью 3 статьи 14</text:a> настоящего Федерального закона требования к своим официальным наименованиям и членству в общероссийских спортивных федерациях.</text:p>
      <text:p text:style-name="s1"><text:bookmark text:name="anchor413"/>3. До выполнения аккредитованным федеральным органом исполнительной власти в области физической культуры и спорта в установленном порядке на день <text:a xlink:type="simple" xlink:href="#anchor43">вступления в силу</text:a> настоящего Федерального закона общероссийским физкультурно-спортивным общественным объединением (федерацией, союзом, ассоциацией) по соответствующему виду спорта требований, установленных <text:a xlink:type="simple" xlink:href="#anchor412">частью 2</text:a> настоящей статьи, к такому общественному объединению не применяются требования, установленные <text:a xlink:type="simple" xlink:href="#anchor149">частью 9 статьи 14</text:a> настоящего Федерального закона.</text:p>
      <text:p text:style-name="s1"><text:bookmark text:name="anchor414"/>4. До выполнения аккредитованным федеральным органом исполнительной власти в области физической культуры и спорта в установленном порядке на день вступления в силу настоящего Федерального закона общероссийским физкультурно-спортивным общественным объединением (федерацией, союзом, ассоциацией) по соответствующему виду спорта требований, установленных частью 2 настоящей статьи, прием в члены такого общественного объединения юридических лиц, не являющихся общественными объединениями, не допускается.</text:p>
      <text:p text:style-name="s1"><text:bookmark text:name="anchor415"/>5. По истечении срока, указанного в <text:a xlink:type="simple" xlink:href="#anchor412">части 2</text:a> настоящей статьи, общероссийские физкультурно-спортивные общественные объединения (федерации, союзы, ассоциации) по различным видам спорта, которые не привели свои учредительные документы в соответствие с требованиями настоящего Федерального закона, предъявляемыми к общероссийским спортивным федерациям, или не выполнили предусмотренные <text:a xlink:type="simple" xlink:href="#anchor143">частью 3 статьи 14</text:a> настоящего Федерального закона требования к своим официальным наименованиям и членству в общероссийских спортивных федерациях, лишаются статуса общероссийских спортивных федераций и осуществляют свою деятельность в соответствии с <text:a xlink:type="simple" xlink:href="https://internet.garant.ru/document/redirect/10164186/0">законодательством</text:a> Российской Федерации об общественных объединениях на основании устава, который применяется в части, не противоречащей настоящему Федеральному закону.</text:p>
      <text:p text:style-name="s1"><text:bookmark text:name="anchor416"/>6. В срок до 1 июля 2008 года Правительство Российской Федерации издает нормативные правовые акты, обеспечивающие реализацию положений настоящего Федерального закона, и приводит в соответствие с ним свои нормативные правовые акты.</text:p>
      <text:p text:style-name="s22header">Информация об изменениях:</text:p>
      <text:p text:style-name="s22"><text:bookmark text:name="anchor417"/>Часть 7 изменена с 1 сентября 2025 г. - <text:a xlink:type="simple" xlink:href="https://internet.garant.ru/document/redirect/411824868/134">Федеральный закон</text:a> от 7 апреля 2025 г. № 65-ФЗ</text:p>
      <text:p text:style-name="s22"><text:a xlink:type="simple" xlink:href="https://internet.garant.ru/document/redirect/76838918/417">См. предыдущую редакцию</text:a></text:p>
      <text:p text:style-name="s1">7. В границах федеральной территории "Сириус" не создаются региональные и местные спортивные федерации.</text:p>
      <text:p text:style-name="s9header">ГАРАНТ:</text:p>
      <text:p text:style-name="s9">См. <text:a xlink:type="simple" xlink:href="https://internet.garant.ru/document/redirect/57630302/41">комментарии</text:a> к статье 41 настоящего Федерального закона</text:p>
      <text:p text:style-name="s9"/>
      <text:p text:style-name="s15"><text:bookmark text:name="anchor42"/><text:span text:style-name="s10">Статья 42.</text:span> О признании утратившими силу отдельных законодательных актов (положений законодательных актов) Российской Федерации</text:p>
      <text:p text:style-name="s1">Со дня вступления в силу настоящего Федерального закона признать утратившими силу:</text:p>
      <text:p text:style-name="s1"><text:bookmark text:name="anchor421"/>1) <text:a xlink:type="simple" xlink:href="https://internet.garant.ru/document/redirect/180377/0">Федеральный закон</text:a> от 29 апреля 1999 года N 80-ФЗ "О физической культуре и спорте в Российской Федерации" (Собрание законодательства Российской Федерации, 1999, N 18, ст. 2206);</text:p>
      <text:p text:style-name="s1"><text:bookmark text:name="anchor422"/>2) <text:a xlink:type="simple" xlink:href="https://internet.garant.ru/document/redirect/12129440/47">статью 47</text:a> Федерального закона от 10 января 2003 года N 15-ФЗ "О внесении изменений и дополнений в некоторые законодательные акты Российской Федерации в связи с принятием Федерального закона "О лицензировании отдельных видов деятельности" (Собрание законодательства Российской Федерации, 2003, N 2, ст. 167);</text:p>
      <text:p text:style-name="s1"><text:bookmark text:name="anchor423"/>3) <text:a xlink:type="simple" xlink:href="https://internet.garant.ru/document/redirect/12138106/0">Федеральный закон</text:a> от 20 декабря 2004 года N 167-ФЗ "О внесении изменения в статью 23 Федерального закона "О физической культуре и спорте в Российской Федерации" (Собрание законодательства Российской Федерации, 2004, N 52, ст. 5271);</text:p>
      <text:p text:style-name="s1"><text:bookmark text:name="anchor424"/>4) <text:a xlink:type="simple" xlink:href="https://internet.garant.ru/document/redirect/189729/0">Федеральный закон</text:a> от 12 июля 2006 года N 108-ФЗ "О внесении изменений в Федеральный закон "О физической культуре и спорте в Российской Федерации" (Собрание законодательства Российской Федерации, 2006, N 29, ст. 3126);</text:p>
      <text:p text:style-name="s1"><text:bookmark text:name="anchor425"/>5) <text:a xlink:type="simple" xlink:href="https://internet.garant.ru/document/redirect/12149953/10">статью 10</text:a> Федерального закона от 16 октября 2006 года N 160-ФЗ "О внесении изменений в законодательные акты Российской Федерации и признании утратившими силу отдельных положений законодательных актов Российской Федерации в связи с принятием Федерального закона "О рекламе" (Собрание законодательства Российской Федерации, 2006, N 43, ст. 4412);</text:p>
      <text:p text:style-name="s1"><text:bookmark text:name="anchor426"/>6) <text:a xlink:type="simple" xlink:href="https://internet.garant.ru/document/redirect/190117/0">Федеральный закон</text:a> от 25 октября 2006 года N 171-ФЗ "О внесении изменений в Федеральный закон "О физической культуре и спорте в Российской Федерации" (Собрание законодательства Российской Федерации, 2006, N 44, ст. 4536);</text:p>
      <text:p text:style-name="s1"><text:bookmark text:name="anchor427"/>7) <text:a xlink:type="simple" xlink:href="https://internet.garant.ru/document/redirect/12154329/37">статью 37</text:a> Федерального закона от 26 июня 2007 года N 118-ФЗ "О внесении изменений в законодательные акты Российской Федерации в части приведения их в соответствие с Земельным кодексом Российской Федерации" (Собрание законодательства Российской Федерации, 2007, N 27, ст. 3213);</text:p>
      <text:p text:style-name="s1"><text:bookmark text:name="anchor428"/>8) <text:a xlink:type="simple" xlink:href="https://internet.garant.ru/document/redirect/12154331/3">статью 3</text:a> Федерального закона от 30 июня 2007 года N 120-ФЗ "О внесении изменений в отдельные законодательные акты Российской Федерации по вопросу о гражданах с ограниченными возможностями здоровья" (Собрание законодательства Российской Федерации, 2007, N 27, ст. 3215).</text:p>
      <text:p text:style-name="s9header">ГАРАНТ:</text:p>
      <text:p text:style-name="s9">См. <text:a xlink:type="simple" xlink:href="https://internet.garant.ru/document/redirect/57630302/42">комментарии</text:a> к статье 42 настоящего Федерального закона</text:p>
      <text:p text:style-name="s9"/>
      <text:p text:style-name="s15"><text:bookmark text:name="anchor43"/><text:span text:style-name="s10">Статья 43.</text:span> Вступление в силу настоящего Федерального закона</text:p>
      <text:p text:style-name="s1"><text:bookmark text:name="anchor431"/>1. Настоящий Федеральный закон вступает в силу с 30 марта 2008 года, за исключением <text:a xlink:type="simple" xlink:href="#anchor618">пункта 18 статьи 6</text:a>, <text:a xlink:type="simple" xlink:href="#anchor7">статей 7</text:a>, <text:a xlink:type="simple" xlink:href="#anchor27">27</text:a>, <text:a xlink:type="simple" xlink:href="#anchor373">части 3 статьи 37</text:a> и <text:a xlink:type="simple" xlink:href="#anchor3819">пункта 9 части 1 статьи 38</text:a> настоящего Федерального закона.</text:p>
      <text:p text:style-name="s1"><text:bookmark text:name="anchor432"/>2. <text:a xlink:type="simple" xlink:href="#anchor618">Пункт 18 статьи 6</text:a>, <text:a xlink:type="simple" xlink:href="#anchor7">статьи 7</text:a>, <text:a xlink:type="simple" xlink:href="#anchor27">27</text:a> и <text:a xlink:type="simple" xlink:href="#anchor3819">пункт 9 части 1 статьи 38</text:a> настоящего Федерального закона вступают в силу с 1 января 2009 года.</text:p>
      <text:p text:style-name="s1"><text:bookmark text:name="anchor433"/>3. <text:a xlink:type="simple" xlink:href="#anchor373">Часть 3 статьи 37</text:a> настоящего Федерального закона вступает в силу с 1 января 2010 года.</text:p>
      <text:p text:style-name="s9header">ГАРАНТ:</text:p>
      <text:p text:style-name="s9">См. <text:a xlink:type="simple" xlink:href="https://internet.garant.ru/document/redirect/57630302/43">комментарии</text:a> к статье 43 настоящего Федерального закона</text:p>
      <text:p text:style-name="s9"/>
      <table:table table:name="10206" table:style-name="10206">
        <table:table-column table:style-name="6804"/>
        <table:table-column table:style-name="3402"/>
        <table:table-row>
          <table:table-cell>
            <text:p text:style-name="s16_fi0">Президент Российской Федерации</text:p>
          </table:table-cell>
          <table:table-cell>
            <text:p text:style-name="s1_right_fi0">В. Путин</text:p>
          </table:table-cell>
        </table:table-row>
      </table:table>
      <text:p text:style-name="s1"/>
      <text:p text:style-name="s16_fi0">Москва, Кремль</text:p>
      <text:p text:style-name="s16_fi0">4 декабря 2007 года</text:p>
      <text:p text:style-name="s16_fi0">N 329-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4 декабря 2007 г. N 329-ФЗ "О физической культуре и спорте в Российской Феде...</text:p>
      </style:header>
      <style:footer>
        <table:table>
          <table:table-column table:number-columns-repeated="3"/>
          <table:table-row>
            <table:table-cell>
              <text:p text:style-name="footer_left">
							<text:date style:data-style-name="date" text:fixed="true" text:date-value="2026-7-24"/>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